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9" style:family="paragraph" style:parent-style-name="Standard">
      <style:paragraph-properties fo:margin-left="0.635cm" fo:margin-right="0cm" fo:text-indent="0cm" style:auto-text-indent="false"/>
    </style:style>
    <style:style style:name="P10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5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6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8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2">DICHIARA</text:p>
      <text:p text:style-name="P12"/>
      <text:list xml:id="list36030430707538877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9"><text:span text:style-name="T6"><text:s text:c="7"/></text:span><text:span text:style-name="T1">n. 39 (artt. 3-4-7).</text:span></text:p>
      <text:p text:style-name="P1"/>
      <text:list xml:id="list28545690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28568431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9"><text:span text:style-name="T7">_____________________________________________________________</text:span><text:span text:style-name="T3">__________</text:span></text:p>
      <text:p text:style-name="P16"/>
      <text:list xml:id="list28567054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2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2"/>
      <text:p text:style-name="P12">SI IMPEGNA</text:p>
      <text:p text:style-name="P12"/>
      <text:p text:style-name="P1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p>
      <text:p text:style-name="P10"/>
      <text:p text:style-name="P15"/>
      <text:p text:style-name="P13"/>
      <text:p text:style-name="P10">Palermo, <text:tab/><text:tab/><text:tab/><text:tab/><text:tab/><text:tab/><text:tab/><text:tab/>Firma</text:p>
      <text:p text:style-name="P9"><text:span text:style-name="T6"><text:s text:c="18"/><text:tab/><text:tab/><text:tab/><text:tab/><text:tab/><text:tab/><text:tab/><text:tab/> <text:s text:c="92"/></text:span></text:p>
      <text:p text:style-name="P14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0:29:00</meta:creation-date>
    <dc:date>2022-11-14T12:52:31</dc:date>
    <meta:print-date>1995-11-21T17:41:00</meta:print-date>
    <meta:editing-cycles>28</meta:editing-cycles>
    <meta:editing-duration>PT2H6M45S</meta:editing-duration>
    <meta:document-statistic meta:table-count="0" meta:image-count="0" meta:object-count="0" meta:page-count="1" meta:paragraph-count="21" meta:word-count="224" meta:character-count="2158"/>
    <meta:generator>OpenOffice/4.1.13$Win32 OpenOffice.org_project/4113m1$Build-9810</meta:generator>
  </office:meta>
</office:document-meta>
</file>