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Mangal2" svg:font-family="Mangal"/>
    <style:font-face style:name="Courier New" svg:font-family="'Courier New'" style:font-family-generic="modern"/>
    <style:font-face style:name="Andale Sans UI" svg:font-family="'Andale Sans UI', 'Arial Unicode MS'" style:font-pitch="variable"/>
    <style:font-face style:name="Mangal1" svg:font-family="Mangal" style:font-pitch="variable"/>
    <style:font-face style:name="Microsoft YaHei" svg:font-family="'Microsoft YaHei'" style:font-pitch="variable"/>
    <style:font-face style:name="Batang" svg:font-family="Batang, 바탕" style:font-family-generic="roman" style:font-pitch="variable"/>
    <style:font-face style:name="Cambria" svg:font-family="Cambria" style:font-family-generic="roman" style:font-pitch="variable"/>
    <style:font-face style:name="Garamond" svg:font-family="Garamond"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horndale" svg:font-family="Thorndale, 'Times New Roman'"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entury Gothic" svg:font-family="'Century Gothic'" style:font-family-generic="swiss" style:font-pitch="variable"/>
    <style:font-face style:name="Lucida Sans" svg:font-family="'Lucida Sans'" style:font-family-generic="swiss" style:font-pitch="variable"/>
    <style:font-face style:name="Segoe UI Symbol" svg:font-family="'Segoe UI Symbol'"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Tabella1" style:family="table">
      <style:table-properties style:width="18.115cm" table:align="left" style:writing-mode="lr-tb"/>
    </style:style>
    <style:style style:name="Tabella1.A" style:family="table-column">
      <style:table-column-properties style:column-width="2.752cm"/>
    </style:style>
    <style:style style:name="Tabella1.B" style:family="table-column">
      <style:table-column-properties style:column-width="2.499cm"/>
    </style:style>
    <style:style style:name="Tabella1.C" style:family="table-column">
      <style:table-column-properties style:column-width="2.581cm"/>
    </style:style>
    <style:style style:name="Tabella1.D" style:family="table-column">
      <style:table-column-properties style:column-width="2.249cm"/>
    </style:style>
    <style:style style:name="Tabella1.E" style:family="table-column">
      <style:table-column-properties style:column-width="2.422cm"/>
    </style:style>
    <style:style style:name="Tabella1.G" style:family="table-column">
      <style:table-column-properties style:column-width="3.113cm"/>
    </style:style>
    <style:style style:name="Tabella1.1" style:family="table-row">
      <style:table-row-properties fo:keep-together="auto"/>
    </style:style>
    <style:style style:name="Tabella1.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E1" style:family="table-cell">
      <style:table-cell-properties style:vertical-align="middle" fo:padding-left="0.191cm" fo:padding-right="0.191cm" fo:padding-top="0cm" fo:padding-bottom="0cm" fo:border="0.5pt solid #000000" style:writing-mode="lr-tb"/>
    </style:style>
    <style:style style:name="Tabella1.3" style:family="table-row">
      <style:table-row-properties style:min-row-height="2cm" fo:keep-together="auto"/>
    </style:style>
    <style:style style:name="Tabella1.A3"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1.G3" style:family="table-cell">
      <style:table-cell-properties style:vertical-align="top" fo:padding-left="0.191cm" fo:padding-right="0.191cm" fo:padding-top="0cm" fo:padding-bottom="0cm" fo:border="0.5pt solid #000000" style:writing-mode="lr-tb"/>
    </style:style>
    <style:style style:name="P1" style:family="paragraph" style:parent-style-name="Standard">
      <style:paragraph-properties fo:text-align="justify" style:justify-single-word="false"/>
    </style:style>
    <style:style style:name="P2" style:family="paragraph" style:parent-style-name="Standard">
      <style:paragraph-properties fo:text-align="justify" style:justify-single-word="false" style:text-autospace="none"/>
    </style:style>
    <style:style style:name="P3" style:family="paragraph" style:parent-style-name="Standard">
      <style:paragraph-properties fo:text-align="justify" style:justify-single-word="false"/>
      <style:text-properties style:font-name="Century Gothic" fo:font-size="10pt" fo:font-weight="bold" style:font-name-asian="Batang" style:font-size-asian="10pt" style:font-weight-asian="bold" style:font-name-complex="Century Gothic" style:font-size-complex="10pt" style:font-weight-complex="bold"/>
    </style:style>
    <style:style style:name="P4" style:family="paragraph" style:parent-style-name="Standard">
      <style:paragraph-properties fo:text-align="center" style:justify-single-word="false"/>
      <style:text-properties style:font-name="Century Gothic" fo:font-size="10pt" fo:font-weight="bold" style:font-name-asian="Batang" style:font-size-asian="10pt" style:font-weight-asian="bold" style:font-name-complex="Century Gothic" style:font-size-complex="10pt" style:font-weight-complex="bold"/>
    </style:style>
    <style:style style:name="P5" style:family="paragraph" style:parent-style-name="Standard">
      <style:paragraph-properties fo:text-align="center" style:justify-single-word="false"/>
      <style:text-properties style:font-name="Century Gothic" fo:font-size="10pt" fo:font-weight="bold" style:font-name-asian="Century Gothic" style:font-size-asian="10pt" style:font-weight-asian="bold" style:font-name-complex="Century Gothic" style:font-size-complex="10pt" style:font-weight-complex="bold"/>
    </style:style>
    <style:style style:name="P6" style:family="paragraph" style:parent-style-name="Standard">
      <style:paragraph-properties fo:text-align="center" style:justify-single-word="false"/>
      <style:text-properties style:font-name="Century Gothic" fo:font-size="10pt" fo:font-weight="bold" style:font-name-asian="Century Gothic" style:font-size-asian="10pt" style:font-weight-asian="bold" style:font-name-complex="Century Gothic" style:font-size-complex="10pt" style:font-weight-complex="bold"/>
    </style:style>
    <style:style style:name="P7" style:family="paragraph" style:parent-style-name="Standard">
      <style:paragraph-properties fo:line-height="150%" fo:text-align="justify" style:justify-single-word="false" style:text-autospace="none"/>
      <style:text-properties style:font-name="Century Gothic" fo:font-size="10pt" style:text-underline-style="solid" style:text-underline-width="auto" style:text-underline-color="font-color" style:font-name-asian="Batang" style:font-size-asian="10pt" style:font-name-complex="Century Gothic" style:font-size-complex="10pt"/>
    </style:style>
    <style:style style:name="P8" style:family="paragraph" style:parent-style-name="Standard">
      <style:paragraph-properties fo:text-align="justify" style:justify-single-word="false"/>
      <style:text-properties style:font-name="Century Gothic" fo:font-size="10pt" style:text-underline-style="solid" style:text-underline-width="auto" style:text-underline-color="font-color" style:font-name-asian="Batang" style:font-size-asian="10pt" style:font-name-complex="Century Gothic" style:font-size-complex="10pt"/>
    </style:style>
    <style:style style:name="P9" style:family="paragraph" style:parent-style-name="Standard">
      <style:text-properties style:font-name="Century Gothic" fo:font-size="10pt" style:font-name-asian="Batang" style:font-size-asian="10pt" style:language-asian="ar" style:country-asian="SA" style:font-name-complex="Century Gothic" style:font-size-complex="10pt"/>
    </style:style>
    <style:style style:name="P10" style:family="paragraph" style:parent-style-name="Standard">
      <style:paragraph-properties fo:text-align="justify" style:justify-single-word="false"/>
      <style:text-properties style:font-name="Century Gothic" fo:font-size="10pt" style:font-name-asian="Batang" style:font-size-asian="10pt" style:font-name-complex="Century Gothic" style:font-size-complex="10pt"/>
    </style:style>
    <style:style style:name="P11" style:family="paragraph" style:parent-style-name="Standard">
      <style:paragraph-properties fo:text-align="center" style:justify-single-word="false"/>
      <style:text-properties style:font-name="Century Gothic" fo:font-size="10pt" style:font-size-asian="10pt" style:font-name-complex="Century Gothic" style:font-size-complex="10pt"/>
    </style:style>
    <style:style style:name="P12" style:family="paragraph" style:parent-style-name="Standard">
      <style:paragraph-properties fo:text-align="center" style:justify-single-word="false"/>
      <style:text-properties style:font-name="Century Gothic" fo:font-size="10pt" style:font-name-asian="Century Gothic" style:font-size-asian="10pt" style:font-name-complex="Century Gothic" style:font-size-complex="10pt"/>
    </style:style>
    <style:style style:name="P13" style:family="paragraph" style:parent-style-name="Standard">
      <style:text-properties style:font-name="Century Gothic" fo:font-size="10pt" fo:language="it" fo:country="IT" fo:font-weight="bold" style:font-name-asian="Garamond" style:font-size-asian="10pt" style:font-weight-asian="bold" style:font-name-complex="Century Gothic" style:font-size-complex="10pt" style:font-weight-complex="bold"/>
    </style:style>
    <style:style style:name="P14" style:family="paragraph" style:parent-style-name="Standard">
      <style:paragraph-properties fo:text-align="center" style:justify-single-word="false"/>
      <style:text-properties style:font-name="Century Gothic" fo:font-size="10pt" fo:language="it" fo:country="IT" fo:font-weight="bold" style:font-name-asian="Garamond" style:font-size-asian="10pt" style:font-weight-asian="bold" style:font-name-complex="Century Gothic" style:font-size-complex="10pt" style:font-weight-complex="bold"/>
    </style:style>
    <style:style style:name="P15" style:family="paragraph" style:parent-style-name="Standard">
      <style:paragraph-properties fo:text-align="center" style:justify-single-word="false"/>
    </style:style>
    <style:style style:name="P16" style:family="paragraph" style:parent-style-name="Standard">
      <style:paragraph-properties fo:line-height="150%" fo:text-align="justify" style:justify-single-word="false" style:text-autospace="none"/>
    </style:style>
    <style:style style:name="P17" style:family="paragraph" style:parent-style-name="Standard">
      <style:text-properties fo:color="#000000" style:font-name="Century Gothic" fo:font-size="10pt" style:font-name-asian="Batang" style:font-size-asian="10pt" style:font-name-complex="Century Gothic" style:font-size-complex="10pt"/>
    </style:style>
    <style:style style:name="P18" style:family="paragraph" style:parent-style-name="Standard">
      <style:paragraph-properties fo:text-align="justify" style:justify-single-word="false"/>
      <style:text-properties fo:color="#000000" style:font-name="Century Gothic" fo:font-size="10pt" style:font-name-asian="Batang" style:font-size-asian="10pt" style:font-name-complex="Century Gothic" style:font-size-complex="10pt"/>
    </style:style>
    <style:style style:name="P19" style:family="paragraph" style:parent-style-name="Standard">
      <style:paragraph-properties fo:text-align="justify" style:justify-single-word="false"/>
      <style:text-properties fo:color="#000000" style:font-name="Century Gothic" fo:font-size="10pt" style:text-underline-style="solid" style:text-underline-width="auto" style:text-underline-color="font-color" fo:font-weight="bold" style:font-name-asian="Batang" style:font-size-asian="10pt" style:font-weight-asian="bold" style:font-name-complex="Century Gothic" style:font-size-complex="10pt"/>
    </style:style>
    <style:style style:name="P20" style:family="paragraph" style:parent-style-name="Standard">
      <style:paragraph-properties fo:text-align="center" style:justify-single-word="false"/>
      <style:text-properties fo:font-weight="bold" style:font-weight-asian="bold" style:font-weight-complex="bold"/>
    </style:style>
    <style:style style:name="P21" style:family="paragraph" style:parent-style-name="Standard">
      <style:paragraph-properties fo:margin-left="0cm" fo:margin-right="-0.123cm" fo:margin-top="0.023cm" fo:margin-bottom="0cm" loext:contextual-spacing="false" fo:text-align="center" style:justify-single-word="false" fo:text-indent="0cm" style:auto-text-indent="false"/>
    </style:style>
    <style:style style:name="P22" style:family="paragraph" style:parent-style-name="Standard">
      <style:paragraph-properties fo:margin-left="0cm" fo:margin-right="-0.123cm" fo:margin-top="0.023cm" fo:margin-bottom="0cm" loext:contextual-spacing="false" fo:text-align="center" style:justify-single-word="false" fo:text-indent="0cm" style:auto-text-indent="false"/>
      <style:text-properties style:font-name="Century Gothic" fo:font-size="10pt" fo:font-weight="bold" style:font-size-asian="10pt" style:font-weight-asian="bold" style:font-name-complex="Century Gothic" style:font-size-complex="10pt" style:font-weight-complex="bold"/>
    </style:style>
    <style:style style:name="P23" style:family="paragraph" style:parent-style-name="Standard">
      <style:paragraph-properties fo:margin-left="0cm" fo:margin-right="-0.123cm" fo:margin-top="0.023cm" fo:margin-bottom="0cm" loext:contextual-spacing="false" fo:text-align="center" style:justify-single-word="false" fo:text-indent="0cm" style:auto-text-indent="false"/>
      <style:text-properties style:font-name="Century Gothic" fo:font-size="10pt" style:font-size-asian="10pt" style:font-name-complex="Century Gothic" style:font-size-complex="10pt"/>
    </style:style>
    <style:style style:name="P24" style:family="paragraph" style:parent-style-name="Standard">
      <style:paragraph-properties fo:margin-left="0cm" fo:margin-right="-0.002cm" fo:text-align="justify" style:justify-single-word="false" fo:text-indent="0cm" style:auto-text-indent="false"/>
    </style:style>
    <style:style style:name="P25" style:family="paragraph" style:parent-style-name="Standard">
      <style:paragraph-properties fo:margin-left="0cm" fo:margin-right="-0.002cm" fo:text-align="center" style:justify-single-word="false" fo:text-indent="0cm" style:auto-text-indent="false"/>
    </style:style>
    <style:style style:name="P26" style:family="paragraph" style:parent-style-name="Standard">
      <style:paragraph-properties fo:margin-left="0cm" fo:margin-right="-0.002cm" fo:text-align="center" style:justify-single-word="false" fo:text-indent="0cm" style:auto-text-indent="false"/>
      <style:text-properties style:font-name="Century Gothic" fo:font-size="10pt" style:font-name-asian="Batang" style:font-size-asian="10pt" style:font-name-complex="Century Gothic" style:font-size-complex="10pt"/>
    </style:style>
    <style:style style:name="P27" style:family="paragraph" style:parent-style-name="Standard">
      <style:paragraph-properties fo:margin-left="0cm" fo:margin-right="-0.002cm" fo:text-align="center" style:justify-single-word="false" fo:text-indent="0cm" style:auto-text-indent="false" style:snap-to-layout-grid="false"/>
      <style:text-properties style:font-name="Century Gothic" fo:font-size="10pt" style:font-name-asian="Batang" style:font-size-asian="10pt" style:font-name-complex="Century Gothic" style:font-size-complex="10pt"/>
    </style:style>
    <style:style style:name="P28" style:family="paragraph" style:parent-style-name="Standard">
      <style:paragraph-properties fo:margin-left="0cm" fo:margin-right="-0.002cm" fo:text-align="justify" style:justify-single-word="false" fo:text-indent="0cm" style:auto-text-indent="false"/>
      <style:text-properties style:font-name="Century Gothic" fo:font-size="10pt" style:font-name-asian="Batang" style:font-size-asian="10pt" style:font-name-complex="Century Gothic" style:font-size-complex="10pt"/>
    </style:style>
    <style:style style:name="P29" style:family="paragraph" style:parent-style-name="Standard">
      <style:paragraph-properties fo:margin-left="0cm" fo:margin-right="-0.002cm" fo:text-align="justify" style:justify-single-word="false" fo:text-indent="0cm" style:auto-text-indent="false" style:snap-to-layout-grid="false"/>
      <style:text-properties style:font-name="Century Gothic" fo:font-size="10pt" style:font-name-asian="Batang" style:font-size-asian="10pt" style:font-name-complex="Century Gothic" style:font-size-complex="10pt"/>
    </style:style>
    <style:style style:name="P30" style:family="paragraph" style:parent-style-name="Standard">
      <style:paragraph-properties fo:margin-left="0cm" fo:margin-right="-0.002cm" fo:line-height="100%" fo:text-align="justify" style:justify-single-word="false" fo:text-indent="0cm" style:auto-text-indent="false"/>
      <style:text-properties style:font-name="Century Gothic" fo:font-size="10pt" style:font-name-asian="Batang" style:font-size-asian="10pt" style:font-name-complex="Century Gothic" style:font-size-complex="10pt"/>
    </style:style>
    <style:style style:name="P31" style:family="paragraph" style:parent-style-name="Standard">
      <style:paragraph-properties fo:margin-left="0cm" fo:margin-right="-0.002cm" fo:line-height="100%" fo:text-align="justify" style:justify-single-word="false" fo:text-indent="0cm" style:auto-text-indent="false">
        <style:tab-stops>
          <style:tab-stop style:position="13.002cm" style:type="center"/>
        </style:tab-stops>
      </style:paragraph-properties>
      <style:text-properties style:font-name="Century Gothic" fo:font-size="10pt" style:font-name-asian="Batang" style:font-size-asian="10pt" style:font-name-complex="Century Gothic" style:font-size-complex="10pt"/>
    </style:style>
    <style:style style:name="P32" style:family="paragraph" style:parent-style-name="Standard">
      <style:paragraph-properties fo:margin-left="0cm" fo:margin-right="-0.002cm" fo:line-height="0.353cm" fo:text-align="justify" style:justify-single-word="false" fo:text-indent="0cm" style:auto-text-indent="false"/>
      <style:text-properties style:font-name="Century Gothic" fo:font-size="10pt" style:font-size-asian="10pt" style:font-name-complex="Century Gothic" style:font-size-complex="10pt"/>
    </style:style>
    <style:style style:name="P33" style:family="paragraph" style:parent-style-name="Standard">
      <style:paragraph-properties fo:margin-left="0cm" fo:margin-right="-0.002cm" fo:line-height="100%" fo:text-align="justify" style:justify-single-word="false" fo:text-indent="0cm" style:auto-text-indent="false"/>
      <style:text-properties style:font-name="Century Gothic" fo:font-size="10pt" fo:letter-spacing="0.002cm" style:font-name-asian="Batang" style:font-size-asian="10pt" style:font-name-complex="Century Gothic" style:font-size-complex="10pt"/>
    </style:style>
    <style:style style:name="P34" style:family="paragraph" style:parent-style-name="Standard">
      <style:paragraph-properties fo:margin-left="0cm" fo:margin-right="-0.002cm" fo:line-height="100%" fo:text-align="justify" style:justify-single-word="false" fo:text-indent="0cm" style:auto-text-indent="false"/>
    </style:style>
    <style:style style:name="P35" style:family="paragraph" style:parent-style-name="Standard">
      <style:paragraph-properties fo:margin-left="0cm" fo:margin-right="-0.002cm" fo:margin-top="0.014cm" fo:margin-bottom="0cm" loext:contextual-spacing="false" fo:text-align="center" style:justify-single-word="false" fo:text-indent="0cm" style:auto-text-indent="false"/>
    </style:style>
    <style:style style:name="P36" style:family="paragraph" style:parent-style-name="Standard">
      <style:paragraph-properties fo:margin-left="0cm" fo:margin-right="-0.002cm" fo:margin-top="0.014cm" fo:margin-bottom="0cm" loext:contextual-spacing="false" fo:text-align="center" style:justify-single-word="false" fo:text-indent="0cm" style:auto-text-indent="false"/>
      <style:text-properties style:font-name="Century Gothic" fo:font-size="10pt" style:font-size-asian="10pt" style:font-name-complex="Century Gothic" style:font-size-complex="10pt"/>
    </style:style>
    <style:style style:name="P37" style:family="paragraph" style:parent-style-name="Standard">
      <style:paragraph-properties fo:margin-left="0cm" fo:margin-right="-0.002cm" fo:margin-top="0.014cm" fo:margin-bottom="0cm" loext:contextual-spacing="false" fo:text-align="center" style:justify-single-word="false" fo:text-indent="0cm" style:auto-text-indent="false"/>
      <style:text-properties style:font-name="Century Gothic" fo:font-size="10pt" style:font-name-asian="Batang" style:font-size-asian="10pt" style:font-name-complex="Century Gothic" style:font-size-complex="10pt"/>
    </style:style>
    <style:style style:name="P38" style:family="paragraph" style:parent-style-name="Standard">
      <style:paragraph-properties fo:margin-left="0cm" fo:margin-right="-0.002cm" fo:margin-top="0.014cm" fo:margin-bottom="0cm" loext:contextual-spacing="false" fo:text-align="center" style:justify-single-word="false" fo:text-indent="0cm" style:auto-text-indent="false" fo:break-before="page"/>
    </style:style>
    <style:style style:name="P39" style:family="paragraph" style:parent-style-name="Standard">
      <style:paragraph-properties fo:margin-left="0cm" fo:margin-right="-0.002cm" fo:margin-top="0.004cm" fo:margin-bottom="0cm" loext:contextual-spacing="false" fo:line-height="100%" fo:text-align="justify" style:justify-single-word="false" fo:text-indent="0cm" style:auto-text-indent="false"/>
      <style:text-properties style:font-name="Century Gothic" fo:font-size="10pt" style:font-size-asian="10pt" style:font-name-complex="Century Gothic" style:font-size-complex="10pt"/>
    </style:style>
    <style:style style:name="P40" style:family="paragraph" style:parent-style-name="Standard">
      <style:paragraph-properties fo:margin-left="0cm" fo:margin-right="-0.002cm" fo:margin-top="0.004cm" fo:margin-bottom="0cm" loext:contextual-spacing="false" fo:line-height="0.459cm" fo:text-align="justify" style:justify-single-word="false" fo:text-indent="0cm" style:auto-text-indent="false"/>
      <style:text-properties style:font-name="Century Gothic" fo:font-size="10pt" style:font-size-asian="10pt" style:font-name-complex="Century Gothic" style:font-size-complex="10pt"/>
    </style:style>
    <style:style style:name="P41" style:family="paragraph" style:parent-style-name="Standard">
      <style:paragraph-properties fo:margin-left="0cm" fo:margin-right="-0.002cm" fo:margin-top="0.004cm" fo:margin-bottom="0cm" loext:contextual-spacing="false" fo:text-align="justify" style:justify-single-word="false" fo:text-indent="0cm" style:auto-text-indent="false"/>
      <style:text-properties style:font-name="Century Gothic" fo:font-size="10pt" style:font-name-asian="Batang" style:font-size-asian="10pt" style:font-name-complex="Century Gothic" style:font-size-complex="10pt"/>
    </style:style>
    <style:style style:name="P42" style:family="paragraph" style:parent-style-name="Standard">
      <style:paragraph-properties fo:margin-left="1cm" fo:margin-right="0cm" fo:text-align="justify" style:justify-single-word="false" fo:text-indent="-1cm" style:auto-text-indent="false"/>
      <style:text-properties style:font-name="Century Gothic" fo:font-size="10pt" style:font-name-asian="Batang" style:font-size-asian="10pt" style:language-asian="ar" style:country-asian="SA" style:font-name-complex="Century Gothic" style:font-size-complex="10pt"/>
    </style:style>
    <style:style style:name="P43" style:family="paragraph" style:parent-style-name="Standard">
      <style:paragraph-properties fo:margin-left="1cm" fo:margin-right="0cm" fo:text-align="justify" style:justify-single-word="false" fo:text-indent="-1cm" style:auto-text-indent="false">
        <style:tab-stops>
          <style:tab-stop style:position="4.752cm"/>
        </style:tab-stops>
      </style:paragraph-properties>
    </style:style>
    <style:style style:name="P44" style:family="paragraph" style:parent-style-name="Standard">
      <style:paragraph-properties fo:margin-left="1cm" fo:margin-right="0cm" fo:text-align="justify" style:justify-single-word="false" fo:text-indent="-1cm" style:auto-text-indent="false">
        <style:tab-stops>
          <style:tab-stop style:position="4.752cm"/>
        </style:tab-stops>
      </style:paragraph-properties>
      <style:text-properties fo:color="#000000" style:font-name="Century Gothic" fo:font-size="10pt" style:font-name-asian="Batang" style:font-size-asian="10pt" style:font-name-complex="Century Gothic" style:font-size-complex="10pt"/>
    </style:style>
    <style:style style:name="P45" style:family="paragraph" style:parent-style-name="Standard">
      <style:paragraph-properties fo:margin-left="1cm" fo:margin-right="0cm" fo:text-align="justify" style:justify-single-word="false" fo:text-indent="0cm" style:auto-text-indent="false"/>
    </style:style>
    <style:style style:name="P46" style:family="paragraph" style:parent-style-name="Standard">
      <style:paragraph-properties fo:margin-left="1cm" fo:margin-right="-0.002cm" fo:text-align="justify" style:justify-single-word="false" fo:text-indent="-1cm" style:auto-text-indent="false"/>
    </style:style>
    <style:style style:name="P47" style:family="paragraph" style:parent-style-name="Standard">
      <style:paragraph-properties fo:margin-left="1cm" fo:margin-right="-0.002cm" fo:text-align="justify" style:justify-single-word="false" fo:text-indent="-1cm" style:auto-text-indent="false"/>
      <style:text-properties style:font-name="Century Gothic" fo:font-size="10pt" style:font-name-asian="Batang" style:font-size-asian="10pt" style:font-name-complex="Century Gothic" style:font-size-complex="10pt"/>
    </style:style>
    <style:style style:name="P48" style:family="paragraph" style:parent-style-name="Standard">
      <style:paragraph-properties fo:margin-left="0cm" fo:margin-right="0cm" fo:text-align="justify" style:justify-single-word="false" fo:text-indent="1.501cm" style:auto-text-indent="false"/>
    </style:style>
    <style:style style:name="P49" style:family="paragraph" style:parent-style-name="Standard">
      <style:paragraph-properties fo:margin-left="0cm" fo:margin-right="0cm" fo:text-align="justify" style:justify-single-word="false" fo:text-indent="1.501cm" style:auto-text-indent="false"/>
      <style:text-properties fo:color="#000000" style:font-name="Century Gothic" fo:font-size="10pt" style:font-name-asian="Batang" style:font-size-asian="10pt" style:font-name-complex="Century Gothic" style:font-size-complex="10pt"/>
    </style:style>
    <style:style style:name="P50" style:family="paragraph" style:parent-style-name="Standard">
      <style:paragraph-properties fo:margin-left="0cm" fo:margin-right="0cm" fo:margin-top="0cm" fo:margin-bottom="0.212cm" loext:contextual-spacing="false" fo:text-align="justify" style:justify-single-word="false" fo:text-indent="1.501cm" style:auto-text-indent="false"/>
    </style:style>
    <style:style style:name="P51" style:family="paragraph" style:parent-style-name="Standard">
      <style:paragraph-properties fo:margin-left="0cm" fo:margin-right="0cm" fo:margin-top="0cm" fo:margin-bottom="0.212cm" loext:contextual-spacing="false" fo:text-align="justify" style:justify-single-word="false" fo:text-indent="1.501cm" style:auto-text-indent="false"/>
      <style:text-properties fo:color="#000000" style:font-name="Century Gothic" fo:font-size="10pt" style:font-name-asian="Batang" style:font-size-asian="10pt" style:font-name-complex="Century Gothic" style:font-size-complex="10pt"/>
    </style:style>
    <style:style style:name="P52" style:family="paragraph" style:parent-style-name="Standard">
      <style:paragraph-properties fo:margin-left="0cm" fo:margin-right="0cm" fo:margin-top="0cm" fo:margin-bottom="0.212cm" loext:contextual-spacing="false" fo:text-align="justify" style:justify-single-word="false" fo:text-indent="1.501cm" style:auto-text-indent="false"/>
      <style:text-properties style:font-name="Century Gothic" fo:font-size="10pt" style:font-size-asian="10pt" style:font-name-complex="Century Gothic" style:font-size-complex="10pt"/>
    </style:style>
    <style:style style:name="P53" style:family="paragraph" style:parent-style-name="Standard">
      <style:paragraph-properties fo:margin-top="0cm" fo:margin-bottom="0.212cm" loext:contextual-spacing="false" fo:text-align="justify" style:justify-single-word="false"/>
    </style:style>
    <style:style style:name="P54" style:family="paragraph" style:parent-style-name="Standard">
      <style:paragraph-properties fo:margin-top="0.014cm" fo:margin-bottom="0cm" loext:contextual-spacing="false" fo:text-align="justify" style:justify-single-word="false">
        <style:tab-stops>
          <style:tab-stop style:position="13.002cm" style:type="center"/>
        </style:tab-stops>
      </style:paragraph-properties>
    </style:style>
    <style:style style:name="P55" style:family="paragraph" style:parent-style-name="Standard">
      <style:paragraph-properties fo:margin-top="0.014cm" fo:margin-bottom="0cm" loext:contextual-spacing="false" fo:text-align="justify" style:justify-single-word="false">
        <style:tab-stops>
          <style:tab-stop style:position="13.002cm" style:type="center"/>
        </style:tab-stops>
      </style:paragraph-properties>
      <style:text-properties style:font-name="Century Gothic" fo:font-size="10pt" style:font-name-asian="Batang" style:font-size-asian="10pt" style:font-name-complex="Century Gothic" style:font-size-complex="10pt"/>
    </style:style>
    <style:style style:name="P56" style:family="paragraph" style:parent-style-name="Standard">
      <style:paragraph-properties fo:margin-top="0.014cm" fo:margin-bottom="0cm" loext:contextual-spacing="false" fo:text-align="justify" style:justify-single-word="false">
        <style:tab-stops>
          <style:tab-stop style:position="13.002cm" style:type="center"/>
        </style:tab-stops>
      </style:paragraph-properties>
      <style:text-properties style:font-name="Century Gothic" fo:font-size="10pt" fo:letter-spacing="0.002cm" style:font-name-asian="Batang" style:font-size-asian="10pt" style:font-name-complex="Century Gothic" style:font-size-complex="10pt"/>
    </style:style>
    <style:style style:name="P57" style:family="paragraph" style:parent-style-name="Standard">
      <style:paragraph-properties fo:margin-left="0cm" fo:margin-right="0.106cm" fo:line-height="105%" fo:text-align="justify" style:justify-single-word="false" fo:text-indent="0cm" style:auto-text-indent="false"/>
    </style:style>
    <style:style style:name="P58" style:family="paragraph" style:parent-style-name="Standard">
      <style:paragraph-properties fo:margin-left="1.501cm" fo:margin-right="0cm" fo:text-align="justify" style:justify-single-word="false" fo:text-indent="-1.501cm" style:auto-text-indent="false"/>
    </style:style>
    <style:style style:name="P59" style:family="paragraph" style:parent-style-name="Standard">
      <style:paragraph-properties fo:margin-left="1.501cm" fo:margin-right="0cm" fo:margin-top="0cm" fo:margin-bottom="0.212cm" loext:contextual-spacing="false" fo:text-align="justify" style:justify-single-word="false" fo:text-indent="-1.501cm" style:auto-text-indent="false"/>
    </style:style>
    <style:style style:name="P60" style:family="paragraph" style:parent-style-name="Standard">
      <style:paragraph-properties fo:margin-left="1.501cm" fo:margin-right="0cm" fo:margin-top="0cm" fo:margin-bottom="0.212cm" loext:contextual-spacing="false" fo:text-align="justify" style:justify-single-word="false" fo:text-indent="0cm" style:auto-text-indent="false"/>
    </style:style>
    <style:style style:name="P61" style:family="paragraph" style:parent-style-name="Standard" style:list-style-name="WW8Num2">
      <style:paragraph-properties fo:margin-left="0.751cm" fo:margin-right="0cm" fo:margin-top="0cm" fo:margin-bottom="0.212cm" loext:contextual-spacing="false" fo:text-align="justify" style:justify-single-word="false" fo:text-indent="-0.751cm" style:auto-text-indent="false"/>
    </style:style>
    <style:style style:name="P62" style:family="paragraph" style:parent-style-name="Standard" style:list-style-name="WW8Num4">
      <style:paragraph-properties fo:margin-left="0.501cm" fo:margin-right="0cm" fo:margin-top="0cm" fo:margin-bottom="0.212cm" loext:contextual-spacing="false" fo:text-align="justify" style:justify-single-word="false" fo:text-indent="-0.501cm" style:auto-text-indent="false"/>
    </style:style>
    <style:style style:name="P63" style:family="paragraph" style:parent-style-name="Standard" style:list-style-name="WW8Num5">
      <style:paragraph-properties fo:margin-left="0.501cm" fo:margin-right="0cm" fo:margin-top="0cm" fo:margin-bottom="0.212cm" loext:contextual-spacing="false" fo:text-align="justify" style:justify-single-word="false" fo:text-indent="-0.501cm" style:auto-text-indent="false"/>
      <style:text-properties fo:color="#000000" style:font-name="Century Gothic" fo:font-size="10pt" style:font-name-asian="Batang" style:font-size-asian="10pt" style:font-name-complex="Century Gothic" style:font-size-complex="10pt"/>
    </style:style>
    <style:style style:name="P64" style:family="paragraph" style:parent-style-name="Standard" style:list-style-name="WW8Num4">
      <style:paragraph-properties fo:margin-left="0.501cm" fo:margin-right="-0.002cm" fo:margin-top="0.004cm" fo:margin-bottom="0cm" loext:contextual-spacing="false" fo:text-align="justify" style:justify-single-word="false" fo:text-indent="-0.501cm" style:auto-text-indent="false"/>
    </style:style>
    <style:style style:name="P65" style:family="paragraph" style:parent-style-name="Standard">
      <style:paragraph-properties fo:margin-left="0cm" fo:margin-right="-0.002cm" fo:line-height="100%" fo:text-align="justify" style:justify-single-word="false" fo:text-indent="1.501cm" style:auto-text-indent="false"/>
    </style:style>
    <style:style style:name="P66" style:family="paragraph" style:parent-style-name="Standard">
      <style:paragraph-properties fo:margin-left="0cm" fo:margin-right="-0.002cm" fo:margin-top="0cm" fo:margin-bottom="0.212cm" loext:contextual-spacing="false" fo:text-align="justify" style:justify-single-word="false" fo:text-indent="1.501cm" style:auto-text-indent="false"/>
      <style:text-properties style:font-name="Century Gothic" fo:font-size="10pt" style:font-size-asian="10pt" style:font-name-complex="Century Gothic" style:font-size-complex="10pt"/>
    </style:style>
    <style:style style:name="P67" style:family="paragraph" style:parent-style-name="Standard">
      <style:paragraph-properties fo:margin-left="0cm" fo:margin-right="-0.002cm" fo:margin-top="0cm" fo:margin-bottom="0.212cm" loext:contextual-spacing="false" fo:text-align="justify" style:justify-single-word="false" fo:text-indent="1.501cm" style:auto-text-indent="false"/>
    </style:style>
    <style:style style:name="P68" style:family="paragraph" style:parent-style-name="Standard">
      <style:paragraph-properties fo:margin-top="0.004cm" fo:margin-bottom="0cm" loext:contextual-spacing="false" fo:text-align="justify" style:justify-single-word="false">
        <style:tab-stops>
          <style:tab-stop style:position="13.002cm" style:type="center"/>
        </style:tab-stops>
      </style:paragraph-properties>
    </style:style>
    <style:style style:name="P69" style:family="paragraph" style:parent-style-name="Standard">
      <style:paragraph-properties fo:margin-left="4.995cm" fo:margin-right="0cm" fo:text-indent="1.249cm" style:auto-text-indent="false"/>
      <style:text-properties fo:color="#000000" style:font-name="Century Gothic" fo:font-size="10pt" style:font-name-asian="Batang" style:font-size-asian="10pt" style:font-name-complex="Century Gothic" style:font-size-complex="10pt"/>
    </style:style>
    <style:style style:name="P70" style:family="paragraph" style:parent-style-name="Standard" style:list-style-name="WW8Num3">
      <style:paragraph-properties fo:margin-left="0.75cm" fo:margin-right="0cm" fo:margin-top="0cm" fo:margin-bottom="0.212cm" loext:contextual-spacing="false" fo:text-indent="-0.75cm" style:auto-text-indent="false"/>
      <style:text-properties fo:color="#000000" style:font-name="Century Gothic" fo:font-size="10pt" style:font-name-asian="Batang" style:font-size-asian="10pt" style:font-name-complex="Century Gothic" style:font-size-complex="10pt"/>
    </style:style>
    <style:style style:name="P71" style:family="paragraph" style:parent-style-name="Standard" style:list-style-name="WW8Num3">
      <style:paragraph-properties fo:margin-left="0.75cm" fo:margin-right="0cm" fo:margin-top="0cm" fo:margin-bottom="0.212cm" loext:contextual-spacing="false" fo:text-align="justify" style:justify-single-word="false" fo:text-indent="-0.75cm" style:auto-text-indent="false"/>
      <style:text-properties fo:color="#000000" style:font-name="Century Gothic" fo:font-size="10pt" style:font-name-asian="Batang" style:font-size-asian="10pt" style:font-name-complex="Century Gothic" style:font-size-complex="10pt"/>
    </style:style>
    <style:style style:name="P72" style:family="paragraph" style:parent-style-name="Standard" style:master-page-name="Standard">
      <style:paragraph-properties fo:text-align="justify" style:justify-single-word="false" style:page-number="auto"/>
    </style:style>
    <style:style style:name="P73" style:family="paragraph" style:parent-style-name="Text_20_body">
      <style:paragraph-properties fo:line-height="200%"/>
    </style:style>
    <style:style style:name="P74" style:family="paragraph" style:parent-style-name="Text_20_body">
      <style:text-properties style:font-name="Century Gothic" fo:font-size="10pt" style:font-name-asian="Batang" style:font-size-asian="10pt" style:font-name-complex="Century Gothic" style:font-size-complex="10pt"/>
    </style:style>
    <style:style style:name="P75" style:family="paragraph" style:parent-style-name="Text_20_body">
      <style:paragraph-properties fo:line-height="150%"/>
      <style:text-properties style:font-name="Century Gothic" fo:font-size="10pt" style:font-size-asian="10pt" style:font-name-complex="Century Gothic" style:font-size-complex="10pt"/>
    </style:style>
    <style:style style:name="P76" style:family="paragraph" style:parent-style-name="Text_20_body">
      <style:paragraph-properties fo:line-height="150%"/>
      <style:text-properties style:font-name="Century Gothic" fo:font-size="10pt" fo:font-weight="bold" style:font-name-asian="Batang" style:font-size-asian="10pt" style:font-weight-asian="bold" style:font-name-complex="Century Gothic" style:font-size-complex="10pt"/>
    </style:style>
    <style:style style:name="P77" style:family="paragraph" style:parent-style-name="Text_20_body">
      <style:paragraph-properties fo:text-align="center" style:justify-single-word="false"/>
      <style:text-properties style:font-name="Century Gothic" fo:font-size="10pt" fo:font-weight="bold" style:font-name-asian="Batang" style:font-size-asian="10pt" style:font-weight-asian="bold" style:font-name-complex="Century Gothic" style:font-size-complex="10pt" style:font-weight-complex="bold"/>
    </style:style>
    <style:style style:name="P78" style:family="paragraph" style:parent-style-name="Text_20_body">
      <style:paragraph-properties fo:line-height="150%"/>
    </style:style>
    <style:style style:name="P79" style:family="paragraph" style:parent-style-name="Text_20_body">
      <style:paragraph-properties fo:text-align="start" style:justify-single-word="false">
        <style:tab-stops>
          <style:tab-stop style:position="13.002cm" style:type="center"/>
        </style:tab-stops>
      </style:paragraph-properties>
    </style:style>
    <style:style style:name="P80" style:family="paragraph" style:parent-style-name="Text_20_body">
      <style:paragraph-properties fo:line-height="150%"/>
      <style:text-properties fo:color="#000000" style:font-name="Century Gothic" fo:font-size="10pt" fo:letter-spacing="-0.009cm" style:text-underline-style="solid" style:text-underline-width="auto" style:text-underline-color="font-color" fo:font-weight="bold" style:font-name-asian="Batang" style:font-size-asian="10pt" style:font-weight-asian="bold" style:font-name-complex="Century Gothic" style:font-size-complex="10pt"/>
    </style:style>
    <style:style style:name="P81" style:family="paragraph" style:parent-style-name="Text_20_body">
      <style:paragraph-properties fo:margin-left="1cm" fo:margin-right="0cm" fo:text-indent="-1cm" style:auto-text-indent="false">
        <style:tab-stops>
          <style:tab-stop style:position="17cm" style:type="right"/>
        </style:tab-stops>
      </style:paragraph-properties>
    </style:style>
    <style:style style:name="P82" style:family="paragraph" style:parent-style-name="Text_20_body">
      <style:paragraph-properties fo:margin-left="1cm" fo:margin-right="0cm" fo:margin-top="0cm" fo:margin-bottom="0.212cm" loext:contextual-spacing="false" fo:text-indent="-1cm" style:auto-text-indent="false"/>
    </style:style>
    <style:style style:name="P83" style:family="paragraph" style:parent-style-name="Text_20_body">
      <style:paragraph-properties fo:margin-left="1cm" fo:margin-right="0cm" fo:margin-top="0cm" fo:margin-bottom="0.212cm" loext:contextual-spacing="false" fo:text-indent="-1cm" style:auto-text-indent="false">
        <style:tab-stops>
          <style:tab-stop style:position="17cm" style:type="right"/>
        </style:tab-stops>
      </style:paragraph-properties>
    </style:style>
    <style:style style:name="P84" style:family="paragraph" style:parent-style-name="Normale_20__28_Web_29_">
      <style:paragraph-properties fo:margin-left="2cm" fo:margin-right="0cm" fo:margin-top="0cm" fo:margin-bottom="0cm" loext:contextual-spacing="false" fo:text-align="justify" style:justify-single-word="false" fo:text-indent="-2cm" style:auto-text-indent="false"/>
    </style:style>
    <style:style style:name="P85" style:family="paragraph" style:parent-style-name="Normale_20__28_Web_29_">
      <style:paragraph-properties fo:margin-left="2cm" fo:margin-right="0cm" fo:margin-top="0cm" fo:margin-bottom="0cm" loext:contextual-spacing="false" fo:text-align="justify" style:justify-single-word="false" fo:text-indent="-2cm" style:auto-text-indent="false"/>
      <style:text-properties style:font-name="Century Gothic" fo:font-size="10pt" style:font-name-asian="Batang" style:font-size-asian="10pt" style:font-name-complex="Century Gothic" style:font-size-complex="10pt"/>
    </style:style>
    <style:style style:name="P86" style:family="paragraph" style:parent-style-name="Normale_20__28_Web_29_">
      <style:paragraph-properties fo:margin-top="0cm" fo:margin-bottom="0cm" loext:contextual-spacing="false" fo:text-align="justify" style:justify-single-word="false"/>
      <style:text-properties fo:color="#000000" style:font-name="Century Gothic" fo:font-size="10pt" style:font-name-asian="Batang" style:font-size-asian="10pt" style:font-name-complex="Century Gothic" style:font-size-complex="10pt"/>
    </style:style>
    <style:style style:name="P87" style:family="paragraph" style:parent-style-name="Normale_20__28_Web_29_">
      <style:paragraph-properties fo:margin-top="0cm" fo:margin-bottom="0cm" loext:contextual-spacing="false" fo:text-align="center" style:justify-single-word="false"/>
      <style:text-properties style:font-name="Century Gothic" fo:font-size="10pt" style:font-name-asian="Batang" style:font-size-asian="10pt" style:font-name-complex="Century Gothic" style:font-size-complex="10pt"/>
    </style:style>
    <style:style style:name="P88" style:family="paragraph" style:parent-style-name="Default">
      <style:paragraph-properties fo:text-align="justify" style:justify-single-word="false" style:text-autospace="none"/>
    </style:style>
    <style:style style:name="T1" style:family="text">
      <style:text-properties style:font-name-asian="Batang"/>
    </style:style>
    <style:style style:name="T2" style:family="text">
      <style:text-properties style:font-name="Century Gothic" fo:font-size="10pt" style:font-name-asian="Batang" style:font-size-asian="10pt" style:font-name-complex="Century Gothic" style:font-size-complex="10pt"/>
    </style:style>
    <style:style style:name="T3" style:family="text">
      <style:text-properties fo:font-weight="bold" style:font-weight-asian="bold" style:font-weight-complex="bold"/>
    </style:style>
    <style:style style:name="T4" style:family="text">
      <style:text-properties style:font-name="Century Gothic" fo:font-size="10pt" fo:font-weight="bold" style:font-name-asian="Batang" style:font-size-asian="10pt" style:font-weight-asian="bold" style:font-name-complex="Century Gothic" style:font-size-complex="10pt"/>
    </style:style>
    <style:style style:name="T5" style:family="text">
      <style:text-properties style:font-name="Century Gothic" fo:font-size="10pt" fo:font-weight="bold" style:font-name-asian="Batang" style:font-size-asian="10pt" style:font-weight-asian="bold" style:font-name-complex="Century Gothic" style:font-size-complex="10pt" style:font-weight-complex="bold"/>
    </style:style>
    <style:style style:name="T6" style:family="text">
      <style:text-properties style:font-name="Century Gothic" fo:font-size="10pt" fo:font-weight="bold" style:font-size-asian="10pt" style:font-weight-asian="bold" style:font-name-complex="Century Gothic" style:font-size-complex="10pt" style:font-weight-complex="bold"/>
    </style:style>
    <style:style style:name="T7" style:family="text">
      <style:text-properties style:font-name="Century Gothic" fo:font-size="10pt" fo:font-weight="bold" style:font-name-asian="Century Gothic" style:font-size-asian="10pt" style:font-weight-asian="bold" style:font-name-complex="Century Gothic" style:font-size-complex="10pt"/>
    </style:style>
    <style:style style:name="T8" style:family="text">
      <style:text-properties style:font-name="Century Gothic" fo:font-size="10pt" fo:font-weight="bold" style:font-name-asian="Century Gothic" style:font-size-asian="10pt" style:font-weight-asian="bold" style:font-name-complex="Century Gothic" style:font-size-complex="10pt" style:font-weight-complex="bold"/>
    </style:style>
    <style:style style:name="T9" style:family="text">
      <style:text-properties style:font-name="Century Gothic" fo:font-size="10pt" fo:font-weight="bold" style:font-name-asian="Century Gothic" style:font-size-asian="10pt" style:font-weight-asian="bold" style:font-name-complex="Century Gothic" style:font-size-complex="10pt" style:font-weight-complex="bold"/>
    </style:style>
    <style:style style:name="T10" style:family="text">
      <style:text-properties style:font-name="Century Gothic" fo:font-size="10pt" style:text-underline-style="solid" style:text-underline-width="auto" style:text-underline-color="font-color" fo:font-weight="bold" style:font-name-asian="Batang" style:font-size-asian="10pt" style:font-weight-asian="bold" style:font-name-complex="Century Gothic" style:font-size-complex="10pt"/>
    </style:style>
    <style:style style:name="T11" style:family="text">
      <style:text-properties style:font-name="Century Gothic" fo:font-size="10pt" style:text-underline-style="solid" style:text-underline-width="auto" style:text-underline-color="font-color" fo:font-weight="bold" style:font-name-asian="Batang" style:font-size-asian="10pt" style:font-weight-asian="bold" style:font-name-complex="Century Gothic" style:font-size-complex="10pt" style:font-weight-complex="bold"/>
    </style:style>
    <style:style style:name="T12" style:family="text">
      <style:text-properties style:font-name="Century Gothic" fo:font-size="10pt" style:text-underline-style="solid" style:text-underline-width="auto" style:text-underline-color="font-color" style:font-name-asian="Batang" style:font-size-asian="10pt" style:font-name-complex="Century Gothic" style:font-size-complex="10pt"/>
    </style:style>
    <style:style style:name="T13" style:family="text">
      <style:text-properties style:font-name="Century Gothic" fo:font-size="10pt" style:font-size-asian="10pt" style:font-name-complex="Century Gothic" style:font-size-complex="10pt"/>
    </style:style>
    <style:style style:name="T14" style:family="text">
      <style:text-properties style:font-name="Century Gothic" fo:font-size="10pt" style:font-name-asian="Batang" style:font-size-asian="10pt" style:font-name-complex="Century Gothic" style:font-size-complex="10pt"/>
    </style:style>
    <style:style style:name="T15" style:family="text">
      <style:text-properties style:font-name="Century Gothic" fo:font-size="10pt" style:font-name-asian="Batang" style:font-size-asian="10pt" style:language-asian="ar" style:country-asian="SA" style:font-name-complex="Century Gothic" style:font-size-complex="10pt"/>
    </style:style>
    <style:style style:name="T16" style:family="text">
      <style:text-properties style:font-name="Century Gothic" fo:font-size="10pt" fo:letter-spacing="0.011cm" style:font-name-asian="Batang" style:font-size-asian="10pt" style:font-name-complex="Century Gothic" style:font-size-complex="10pt"/>
    </style:style>
    <style:style style:name="T17" style:family="text">
      <style:text-properties style:font-name="Century Gothic" fo:font-size="10pt" fo:letter-spacing="0.011cm" fo:font-style="italic" style:font-name-asian="Batang" style:font-size-asian="10pt" style:font-style-asian="italic" style:font-name-complex="Century Gothic" style:font-size-complex="10pt"/>
    </style:style>
    <style:style style:name="T18" style:family="text">
      <style:text-properties style:font-name="Century Gothic" fo:font-size="10pt" fo:letter-spacing="0.014cm" style:font-name-asian="Batang" style:font-size-asian="10pt" style:font-name-complex="Century Gothic" style:font-size-complex="10pt"/>
    </style:style>
    <style:style style:name="T19" style:family="text">
      <style:text-properties style:font-name="Century Gothic" fo:font-size="10pt" fo:letter-spacing="0.009cm" style:font-name-asian="Batang" style:font-size-asian="10pt" style:font-name-complex="Century Gothic" style:font-size-complex="10pt"/>
    </style:style>
    <style:style style:name="T20" style:family="text">
      <style:text-properties style:font-name="Century Gothic" fo:font-size="10pt" fo:letter-spacing="0.048cm" style:font-name-asian="Batang" style:font-size-asian="10pt" style:font-name-complex="Century Gothic" style:font-size-complex="10pt"/>
    </style:style>
    <style:style style:name="T21" style:family="text">
      <style:text-properties style:font-name="Century Gothic" fo:font-size="10pt" fo:letter-spacing="0.048cm" fo:font-style="italic" style:font-name-asian="Batang" style:font-size-asian="10pt" style:font-style-asian="italic" style:font-name-complex="Century Gothic" style:font-size-complex="10pt"/>
    </style:style>
    <style:style style:name="T22" style:family="text">
      <style:text-properties style:font-name="Century Gothic" fo:font-size="10pt" fo:letter-spacing="0.012cm" style:font-name-asian="Batang" style:font-size-asian="10pt" style:font-name-complex="Century Gothic" style:font-size-complex="10pt"/>
    </style:style>
    <style:style style:name="T23" style:family="text">
      <style:text-properties style:font-name="Century Gothic" fo:font-size="10pt" fo:letter-spacing="0.051cm" style:font-name-asian="Batang" style:font-size-asian="10pt" style:font-name-complex="Century Gothic" style:font-size-complex="10pt"/>
    </style:style>
    <style:style style:name="T24" style:family="text">
      <style:text-properties style:font-name="Century Gothic" fo:font-size="10pt" fo:letter-spacing="0.051cm" fo:font-style="italic" style:font-name-asian="Batang" style:font-size-asian="10pt" style:font-style-asian="italic" style:font-name-complex="Century Gothic" style:font-size-complex="10pt"/>
    </style:style>
    <style:style style:name="T25" style:family="text">
      <style:text-properties style:font-name="Century Gothic" fo:font-size="10pt" fo:letter-spacing="0.046cm" style:font-name-asian="Batang" style:font-size-asian="10pt" style:font-name-complex="Century Gothic" style:font-size-complex="10pt"/>
    </style:style>
    <style:style style:name="T26" style:family="text">
      <style:text-properties style:font-name="Century Gothic" fo:font-size="10pt" fo:letter-spacing="0.049cm" style:font-name-asian="Batang" style:font-size-asian="10pt" style:font-name-complex="Century Gothic" style:font-size-complex="10pt"/>
    </style:style>
    <style:style style:name="T27" style:family="text">
      <style:text-properties style:font-name="Century Gothic" fo:font-size="10pt" fo:letter-spacing="0.049cm" fo:font-style="italic" style:font-name-asian="Batang" style:font-size-asian="10pt" style:font-style-asian="italic" style:font-name-complex="Century Gothic" style:font-size-complex="10pt"/>
    </style:style>
    <style:style style:name="T28" style:family="text">
      <style:text-properties style:font-name="Century Gothic" fo:font-size="10pt" fo:letter-spacing="0.016cm" style:font-name-asian="Batang" style:font-size-asian="10pt" style:font-name-complex="Century Gothic" style:font-size-complex="10pt"/>
    </style:style>
    <style:style style:name="T29" style:family="text">
      <style:text-properties style:font-name="Century Gothic" fo:font-size="10pt" fo:letter-spacing="0.007cm" style:font-name-asian="Batang" style:font-size-asian="10pt" style:font-name-complex="Century Gothic" style:font-size-complex="10pt"/>
    </style:style>
    <style:style style:name="T30" style:family="text">
      <style:text-properties style:font-name="Century Gothic" fo:font-size="10pt" fo:letter-spacing="0.007cm" fo:font-style="italic" style:font-name-asian="Batang" style:font-size-asian="10pt" style:font-style-asian="italic" style:font-name-complex="Century Gothic" style:font-size-complex="10pt"/>
    </style:style>
    <style:style style:name="T31" style:family="text">
      <style:text-properties style:font-name="Century Gothic" fo:font-size="10pt" fo:letter-spacing="0.018cm" style:font-name-asian="Batang" style:font-size-asian="10pt" style:font-name-complex="Century Gothic" style:font-size-complex="10pt"/>
    </style:style>
    <style:style style:name="T32" style:family="text">
      <style:text-properties style:font-name="Century Gothic" fo:font-size="10pt" fo:letter-spacing="0.018cm" fo:font-style="italic" style:font-name-asian="Batang" style:font-size-asian="10pt" style:font-style-asian="italic" style:font-name-complex="Century Gothic" style:font-size-complex="10pt"/>
    </style:style>
    <style:style style:name="T33" style:family="text">
      <style:text-properties style:font-name="Century Gothic" fo:font-size="10pt" fo:letter-spacing="0.019cm" style:font-name-asian="Batang" style:font-size-asian="10pt" style:font-name-complex="Century Gothic" style:font-size-complex="10pt"/>
    </style:style>
    <style:style style:name="T34" style:family="text">
      <style:text-properties style:font-name="Century Gothic" fo:font-size="10pt" fo:letter-spacing="0.004cm" style:font-name-asian="Batang" style:font-size-asian="10pt" style:font-name-complex="Century Gothic" style:font-size-complex="10pt"/>
    </style:style>
    <style:style style:name="T35" style:family="text">
      <style:text-properties style:font-name="Century Gothic" fo:font-size="10pt" fo:letter-spacing="0.004cm" fo:font-style="italic" style:font-name-asian="Batang" style:font-size-asian="10pt" style:font-style-asian="italic" style:font-name-complex="Century Gothic" style:font-size-complex="10pt"/>
    </style:style>
    <style:style style:name="T36" style:family="text">
      <style:text-properties style:font-name="Century Gothic" fo:font-size="10pt" fo:letter-spacing="0.005cm" style:font-name-asian="Batang" style:font-size-asian="10pt" style:font-name-complex="Century Gothic" style:font-size-complex="10pt"/>
    </style:style>
    <style:style style:name="T37" style:family="text">
      <style:text-properties style:font-name="Century Gothic" fo:font-size="10pt" fo:letter-spacing="0.005cm" fo:font-style="italic" style:font-name-asian="Batang" style:font-size-asian="10pt" style:font-style-asian="italic" style:font-name-complex="Century Gothic" style:font-size-complex="10pt"/>
    </style:style>
    <style:style style:name="T38" style:family="text">
      <style:text-properties style:font-name="Century Gothic" fo:font-size="10pt" fo:letter-spacing="0.021cm" style:font-name-asian="Batang" style:font-size-asian="10pt" style:font-name-complex="Century Gothic" style:font-size-complex="10pt"/>
    </style:style>
    <style:style style:name="T39" style:family="text">
      <style:text-properties style:font-name="Century Gothic" fo:font-size="10pt" fo:letter-spacing="0.002cm" style:font-name-asian="Batang" style:font-size-asian="10pt" style:font-name-complex="Century Gothic" style:font-size-complex="10pt"/>
    </style:style>
    <style:style style:name="T40" style:family="text">
      <style:text-properties style:font-name="Century Gothic" fo:font-size="10pt" fo:letter-spacing="0.002cm" fo:font-style="italic" style:font-name-asian="Batang" style:font-size-asian="10pt" style:font-style-asian="italic" style:font-name-complex="Century Gothic" style:font-size-complex="10pt"/>
    </style:style>
    <style:style style:name="T41" style:family="text">
      <style:text-properties style:font-name="Century Gothic" fo:font-size="10pt" fo:letter-spacing="0.002cm" fo:font-weight="bold" style:font-name-asian="Batang" style:font-size-asian="10pt" style:font-weight-asian="bold" style:font-name-complex="Century Gothic" style:font-size-complex="10pt" style:font-weight-complex="bold"/>
    </style:style>
    <style:style style:name="T42" style:family="text">
      <style:text-properties style:font-name="Century Gothic" fo:font-size="10pt" fo:letter-spacing="0.039cm" style:font-name-asian="Batang" style:font-size-asian="10pt" style:font-name-complex="Century Gothic" style:font-size-complex="10pt"/>
    </style:style>
    <style:style style:name="T43" style:family="text">
      <style:text-properties style:font-name="Century Gothic" fo:font-size="10pt" fo:letter-spacing="0.035cm" style:font-name-asian="Batang" style:font-size-asian="10pt" style:font-name-complex="Century Gothic" style:font-size-complex="10pt"/>
    </style:style>
    <style:style style:name="T44" style:family="text">
      <style:text-properties style:font-name="Century Gothic" fo:font-size="10pt" fo:letter-spacing="0.032cm" style:font-name-asian="Batang" style:font-size-asian="10pt" style:font-name-complex="Century Gothic" style:font-size-complex="10pt"/>
    </style:style>
    <style:style style:name="T45" style:family="text">
      <style:text-properties style:font-name="Century Gothic" fo:font-size="10pt" style:font-name-asian="Century Gothic" style:font-size-asian="10pt" style:font-name-complex="Century Gothic" style:font-size-complex="10pt"/>
    </style:style>
    <style:style style:name="T46" style:family="text">
      <style:text-properties style:font-name="Century Gothic" fo:font-size="10pt" style:font-name-asian="Century Gothic" style:font-size-asian="10pt" style:language-asian="ar" style:country-asian="SA" style:font-name-complex="Century Gothic" style:font-size-complex="10pt"/>
    </style:style>
    <style:style style:name="T47" style:family="text">
      <style:text-properties style:font-name="Century Gothic" fo:font-size="10pt" fo:font-weight="normal" style:font-name-asian="Batang" style:font-size-asian="10pt" style:font-weight-asian="normal" style:font-name-complex="Century Gothic" style:font-size-complex="10pt" style:font-weight-complex="normal"/>
    </style:style>
    <style:style style:name="T48" style:family="text">
      <style:text-properties style:font-name="Century Gothic" fo:font-size="10pt" fo:font-weight="normal" style:font-name-asian="Batang" style:font-size-asian="10pt" style:font-weight-asian="normal" style:font-name-complex="Century Gothic" style:font-size-complex="10pt" style:font-style-complex="italic" style:font-weight-complex="normal"/>
    </style:style>
    <style:style style:name="T49" style:family="text">
      <style:text-properties style:font-name="Century Gothic" fo:font-size="10pt" fo:font-weight="normal" style:font-name-asian="Arial Unicode MS" style:font-size-asian="10pt" style:font-weight-asian="normal" style:font-name-complex="Century Gothic" style:font-size-complex="10pt" style:font-style-complex="italic" style:font-weight-complex="normal"/>
    </style:style>
    <style:style style:name="T50" style:family="text">
      <style:text-properties style:font-name="Century Gothic" fo:font-size="10pt" fo:background-color="#ffffff" loext:char-shading-value="0" style:font-name-asian="Batang" style:font-size-asian="10pt" style:font-name-complex="Century Gothic" style:font-size-complex="10pt"/>
    </style:style>
    <style:style style:name="T51" style:family="text">
      <style:text-properties style:font-name="Century Gothic" fo:font-size="10pt" fo:font-style="italic" style:font-name-asian="Batang" style:font-size-asian="10pt" style:font-style-asian="italic" style:font-name-complex="Century Gothic" style:font-size-complex="10pt"/>
    </style:style>
    <style:style style:name="T52" style:family="text">
      <style:text-properties style:font-name="Century Gothic" fo:font-size="10pt" fo:font-style="italic" style:font-name-asian="Batang" style:font-size-asian="10pt" style:font-style-asian="italic" style:font-name-complex="Century Gothic" style:font-size-complex="10pt" style:font-style-complex="italic"/>
    </style:style>
    <style:style style:name="T53" style:family="text">
      <style:text-properties style:font-name="Century Gothic" fo:font-size="10pt" fo:font-style="italic" style:font-name-asian="Batang" style:font-size-asian="10pt" style:language-asian="ar" style:country-asian="SA" style:font-style-asian="italic" style:font-name-complex="Century Gothic" style:font-size-complex="10pt"/>
    </style:style>
    <style:style style:name="T54" style:family="text">
      <style:text-properties style:font-name="Century Gothic" fo:font-size="10pt" fo:font-style="italic" fo:font-weight="bold" style:font-name-asian="Batang" style:font-size-asian="10pt" style:font-style-asian="italic" style:font-weight-asian="bold" style:font-name-complex="Century Gothic" style:font-size-complex="10pt"/>
    </style:style>
    <style:style style:name="T55" style:family="text">
      <style:text-properties style:font-name="Century Gothic" fo:font-size="10pt" fo:letter-spacing="-0.002cm" style:font-name-asian="Batang" style:font-size-asian="10pt" style:font-name-complex="Century Gothic" style:font-size-complex="10pt"/>
    </style:style>
    <style:style style:name="T56" style:family="text">
      <style:text-properties style:font-name="Century Gothic" fo:font-size="10pt" fo:letter-spacing="-0.002cm" fo:font-weight="bold" style:font-name-asian="Batang" style:font-size-asian="10pt" style:font-weight-asian="bold" style:font-name-complex="Century Gothic" style:font-size-complex="10pt" style:font-weight-complex="bold"/>
    </style:style>
    <style:style style:name="T57" style:family="text">
      <style:text-properties style:font-name="Century Gothic" fo:font-size="10pt" fo:letter-spacing="-0.002cm" fo:font-style="italic" fo:font-weight="bold" style:font-name-asian="Batang" style:font-size-asian="10pt" style:font-style-asian="italic" style:font-weight-asian="bold" style:font-name-complex="Century Gothic" style:font-size-complex="10pt"/>
    </style:style>
    <style:style style:name="T58" style:family="text">
      <style:text-properties style:font-name="Century Gothic" fo:font-size="10pt" fo:letter-spacing="-0.002cm" fo:font-style="italic" style:font-name-asian="Batang" style:font-size-asian="10pt" style:font-style-asian="italic" style:font-name-complex="Century Gothic" style:font-size-complex="10pt"/>
    </style:style>
    <style:style style:name="T59" style:family="text">
      <style:text-properties style:font-name="Century Gothic" fo:font-size="10pt" fo:letter-spacing="-0.004cm" style:font-name-asian="Batang" style:font-size-asian="10pt" style:font-name-complex="Century Gothic" style:font-size-complex="10pt"/>
    </style:style>
    <style:style style:name="T60" style:family="text">
      <style:text-properties style:font-name="Century Gothic" fo:font-size="10pt" fo:letter-spacing="-0.004cm" fo:font-style="italic" style:font-name-asian="Batang" style:font-size-asian="10pt" style:font-style-asian="italic" style:font-name-complex="Century Gothic" style:font-size-complex="10pt"/>
    </style:style>
    <style:style style:name="T61" style:family="text">
      <style:text-properties style:font-name="Century Gothic" fo:font-size="10pt" fo:letter-spacing="-0.004cm" fo:font-style="italic" fo:font-weight="bold" style:font-name-asian="Batang" style:font-size-asian="10pt" style:font-style-asian="italic" style:font-weight-asian="bold" style:font-name-complex="Century Gothic" style:font-size-complex="10pt"/>
    </style:style>
    <style:style style:name="T62" style:family="text">
      <style:text-properties style:font-name="Century Gothic" fo:font-size="10pt" fo:letter-spacing="-0.004cm" fo:font-weight="bold" style:font-name-asian="Batang" style:font-size-asian="10pt" style:font-weight-asian="bold" style:font-name-complex="Century Gothic" style:font-size-complex="10pt" style:font-weight-complex="bold"/>
    </style:style>
    <style:style style:name="T63" style:family="text">
      <style:text-properties style:font-name="Century Gothic" fo:font-size="10pt" fo:letter-spacing="-0.014cm" fo:font-style="italic" style:font-name-asian="Batang" style:font-size-asian="10pt" style:font-style-asian="italic" style:font-name-complex="Century Gothic" style:font-size-complex="10pt"/>
    </style:style>
    <style:style style:name="T64" style:family="text">
      <style:text-properties style:font-name="Century Gothic" fo:font-size="10pt" fo:letter-spacing="-0.014cm" fo:font-style="italic" fo:font-weight="bold" style:font-name-asian="Batang" style:font-size-asian="10pt" style:font-style-asian="italic" style:font-weight-asian="bold" style:font-name-complex="Century Gothic" style:font-size-complex="10pt"/>
    </style:style>
    <style:style style:name="T65" style:family="text">
      <style:text-properties style:font-name="Century Gothic" fo:font-size="10pt" fo:letter-spacing="-0.012cm" fo:font-style="italic" style:font-name-asian="Batang" style:font-size-asian="10pt" style:font-style-asian="italic" style:font-name-complex="Century Gothic" style:font-size-complex="10pt"/>
    </style:style>
    <style:style style:name="T66" style:family="text">
      <style:text-properties style:font-name="Century Gothic" fo:font-size="10pt" fo:letter-spacing="-0.012cm" fo:font-weight="bold" style:font-name-asian="Batang" style:font-size-asian="10pt" style:font-weight-asian="bold" style:font-name-complex="Century Gothic" style:font-size-complex="10pt" style:font-weight-complex="bold"/>
    </style:style>
    <style:style style:name="T67" style:family="text">
      <style:text-properties style:font-name="Century Gothic" fo:font-size="10pt" fo:letter-spacing="-0.011cm" fo:font-style="italic" style:font-name-asian="Batang" style:font-size-asian="10pt" style:font-style-asian="italic" style:font-name-complex="Century Gothic" style:font-size-complex="10pt"/>
    </style:style>
    <style:style style:name="T68" style:family="text">
      <style:text-properties style:font-name="Century Gothic" fo:font-size="10pt" fo:letter-spacing="-0.019cm" fo:font-style="italic" style:font-name-asian="Batang" style:font-size-asian="10pt" style:font-style-asian="italic" style:font-name-complex="Century Gothic" style:font-size-complex="10pt"/>
    </style:style>
    <style:style style:name="T69" style:family="text">
      <style:text-properties style:font-name="Century Gothic" fo:font-size="10pt" fo:letter-spacing="-0.021cm" fo:font-style="italic" style:font-name-asian="Batang" style:font-size-asian="10pt" style:font-style-asian="italic" style:font-name-complex="Century Gothic" style:font-size-complex="10pt"/>
    </style:style>
    <style:style style:name="T70" style:family="text">
      <style:text-properties style:font-name="Century Gothic" fo:font-size="10pt" fo:letter-spacing="-0.025cm" fo:font-style="italic" style:font-name-asian="Batang" style:font-size-asian="10pt" style:font-style-asian="italic" style:font-name-complex="Century Gothic" style:font-size-complex="10pt"/>
    </style:style>
    <style:style style:name="T71" style:family="text">
      <style:text-properties style:font-name="Century Gothic" fo:font-size="10pt" fo:letter-spacing="-0.005cm" fo:font-style="italic" style:font-name-asian="Batang" style:font-size-asian="10pt" style:font-style-asian="italic" style:font-name-complex="Century Gothic" style:font-size-complex="10pt"/>
    </style:style>
    <style:style style:name="T72" style:family="text">
      <style:text-properties style:font-name="Century Gothic" fo:font-size="10pt" fo:letter-spacing="-0.005cm" fo:font-style="italic" fo:font-weight="bold" style:font-name-asian="Batang" style:font-size-asian="10pt" style:font-style-asian="italic" style:font-weight-asian="bold" style:font-name-complex="Century Gothic" style:font-size-complex="10pt"/>
    </style:style>
    <style:style style:name="T73" style:family="text">
      <style:text-properties style:font-name="Century Gothic" fo:font-size="10pt" fo:letter-spacing="-0.005cm" fo:font-weight="bold" style:font-name-asian="Batang" style:font-size-asian="10pt" style:font-weight-asian="bold" style:font-name-complex="Century Gothic" style:font-size-complex="10pt" style:font-weight-complex="bold"/>
    </style:style>
    <style:style style:name="T74" style:family="text">
      <style:text-properties style:font-name="Century Gothic" fo:font-size="10pt" fo:letter-spacing="-0.005cm" style:font-name-asian="Batang" style:font-size-asian="10pt" style:font-name-complex="Century Gothic" style:font-size-complex="10pt"/>
    </style:style>
    <style:style style:name="T75" style:family="text">
      <style:text-properties style:font-name="Century Gothic" fo:font-size="10pt" fo:letter-spacing="0.071cm" fo:font-style="italic" style:font-name-asian="Batang" style:font-size-asian="10pt" style:font-style-asian="italic" style:font-name-complex="Century Gothic" style:font-size-complex="10pt"/>
    </style:style>
    <style:style style:name="T76" style:family="text">
      <style:text-properties style:font-name="Century Gothic" fo:font-size="10pt" fo:letter-spacing="-0.007cm" fo:font-style="italic" style:font-name-asian="Batang" style:font-size-asian="10pt" style:font-style-asian="italic" style:font-name-complex="Century Gothic" style:font-size-complex="10pt"/>
    </style:style>
    <style:style style:name="T77" style:family="text">
      <style:text-properties style:font-name="Century Gothic" fo:font-size="10pt" fo:letter-spacing="-0.007cm" style:font-name-asian="Batang" style:font-size-asian="10pt" style:font-name-complex="Century Gothic" style:font-size-complex="10pt"/>
    </style:style>
    <style:style style:name="T78" style:family="text">
      <style:text-properties style:font-name="Century Gothic" fo:font-size="10pt" fo:letter-spacing="0.09cm" fo:font-style="italic" style:font-name-asian="Batang" style:font-size-asian="10pt" style:font-style-asian="italic" style:font-name-complex="Century Gothic" style:font-size-complex="10pt"/>
    </style:style>
    <style:style style:name="T79" style:family="text">
      <style:text-properties style:font-name="Century Gothic" fo:font-size="10pt" fo:letter-spacing="-0.009cm" fo:font-style="italic" style:font-name-asian="Batang" style:font-size-asian="10pt" style:font-style-asian="italic" style:font-name-complex="Century Gothic" style:font-size-complex="10pt"/>
    </style:style>
    <style:style style:name="T80" style:family="text">
      <style:text-properties style:font-name="Century Gothic" fo:font-size="10pt" fo:letter-spacing="0.058cm" fo:font-style="italic" style:font-name-asian="Batang" style:font-size-asian="10pt" style:font-style-asian="italic" style:font-name-complex="Century Gothic" style:font-size-complex="10pt"/>
    </style:style>
    <style:style style:name="T81" style:family="text">
      <style:text-properties style:font-name="Century Gothic" fo:font-size="10pt" fo:letter-spacing="0.056cm" fo:font-style="italic" style:font-name-asian="Batang" style:font-size-asian="10pt" style:font-style-asian="italic" style:font-name-complex="Century Gothic" style:font-size-complex="10pt"/>
    </style:style>
    <style:style style:name="T82" style:family="text">
      <style:text-properties style:font-name="Century Gothic" fo:font-size="10pt" fo:letter-spacing="0.072cm" fo:font-style="italic" style:font-name-asian="Batang" style:font-size-asian="10pt" style:font-style-asian="italic" style:font-name-complex="Century Gothic" style:font-size-complex="10pt"/>
    </style:style>
    <style:style style:name="T83" style:family="text">
      <style:text-properties style:font-name="Century Gothic" fo:font-size="10pt" fo:letter-spacing="0.062cm" fo:font-style="italic" style:font-name-asian="Batang" style:font-size-asian="10pt" style:font-style-asian="italic" style:font-name-complex="Century Gothic" style:font-size-complex="10pt"/>
    </style:style>
    <style:style style:name="T84" style:family="text">
      <style:text-properties style:font-name="Century Gothic" fo:font-size="10pt" fo:letter-spacing="0.062cm" style:font-name-asian="Batang" style:font-size-asian="10pt" style:font-name-complex="Century Gothic" style:font-size-complex="10pt"/>
    </style:style>
    <style:style style:name="T85" style:family="text">
      <style:text-properties style:font-name="Century Gothic" fo:font-size="10pt" fo:letter-spacing="0.053cm" fo:font-style="italic" style:font-name-asian="Batang" style:font-size-asian="10pt" style:font-style-asian="italic" style:font-name-complex="Century Gothic" style:font-size-complex="10pt"/>
    </style:style>
    <style:style style:name="T86" style:family="text">
      <style:text-properties style:font-name="Century Gothic" fo:font-size="10pt" fo:letter-spacing="0.055cm" fo:font-style="italic" style:font-name-asian="Batang" style:font-size-asian="10pt" style:font-style-asian="italic" style:font-name-complex="Century Gothic" style:font-size-complex="10pt"/>
    </style:style>
    <style:style style:name="T87" style:family="text">
      <style:text-properties style:font-name="Century Gothic" fo:font-size="10pt" fo:letter-spacing="0.06cm" fo:font-style="italic" style:font-name-asian="Batang" style:font-size-asian="10pt" style:font-style-asian="italic" style:font-name-complex="Century Gothic" style:font-size-complex="10pt"/>
    </style:style>
    <style:style style:name="T88" style:family="text">
      <style:text-properties style:font-name="Century Gothic" fo:font-size="10pt" fo:letter-spacing="0.06cm" style:font-name-asian="Batang" style:font-size-asian="10pt" style:font-name-complex="Century Gothic" style:font-size-complex="10pt"/>
    </style:style>
    <style:style style:name="T89" style:family="text">
      <style:text-properties style:font-name="Century Gothic" fo:font-size="10pt" fo:letter-spacing="-0.03cm" fo:font-style="italic" style:font-name-asian="Batang" style:font-size-asian="10pt" style:font-style-asian="italic" style:font-name-complex="Century Gothic" style:font-size-complex="10pt"/>
    </style:style>
    <style:style style:name="T90" style:family="text">
      <style:text-properties style:font-name="Century Gothic" fo:font-size="10pt" fo:letter-spacing="-0.018cm" fo:font-style="italic" style:font-name-asian="Batang" style:font-size-asian="10pt" style:font-style-asian="italic" style:font-name-complex="Century Gothic" style:font-size-complex="10pt"/>
    </style:style>
    <style:style style:name="T91" style:family="text">
      <style:text-properties style:font-name="Century Gothic" fo:font-size="10pt" fo:letter-spacing="-0.026cm" fo:font-style="italic" style:font-name-asian="Batang" style:font-size-asian="10pt" style:font-style-asian="italic" style:font-name-complex="Century Gothic" style:font-size-complex="10pt"/>
    </style:style>
    <style:style style:name="T92" style:family="text">
      <style:text-properties style:font-name="Century Gothic" fo:font-size="10pt" fo:language="it" fo:country="IT" fo:font-weight="bold" style:font-name-asian="Garamond" style:font-size-asian="10pt" style:font-weight-asian="bold" style:font-name-complex="Century Gothic" style:font-size-complex="10pt" style:font-weight-complex="bold"/>
    </style:style>
    <style:style style:name="T93" style:family="text">
      <style:text-properties style:font-name="Century Gothic" fo:font-size="10pt" fo:language="it" fo:country="IT" style:font-name-asian="Century Gothic" style:font-size-asian="10pt" style:font-name-complex="Century Gothic" style:font-size-complex="10pt"/>
    </style:style>
    <style:style style:name="T94" style:family="text">
      <style:text-properties style:font-name="Century Gothic" fo:font-size="10pt" fo:language="it" fo:country="IT" fo:font-style="italic" style:font-name-asian="Century Gothic" style:font-size-asian="10pt" style:font-style-asian="italic" style:font-name-complex="Century Gothic" style:font-size-complex="10pt" style:font-style-complex="italic"/>
    </style:style>
    <style:style style:name="T95" style:family="text">
      <style:text-properties style:font-name="Century Gothic" fo:font-size="10pt" fo:letter-spacing="0.118cm" fo:font-style="italic" style:font-name-asian="Batang" style:font-size-asian="10pt" style:font-style-asian="italic" style:font-name-complex="Century Gothic" style:font-size-complex="10pt"/>
    </style:style>
    <style:style style:name="T96" style:family="text">
      <style:text-properties style:font-name="Century Gothic" fo:font-size="10pt" fo:letter-spacing="0.118cm" style:font-name-asian="Batang" style:font-size-asian="10pt" style:font-name-complex="Century Gothic" style:font-size-complex="10pt"/>
    </style:style>
    <style:style style:name="T97" style:family="text">
      <style:text-properties style:font-name="Century Gothic" fo:font-size="10pt" fo:letter-spacing="-0.016cm" fo:font-style="italic" fo:font-weight="bold" style:font-name-asian="Batang" style:font-size-asian="10pt" style:font-style-asian="italic" style:font-weight-asian="bold" style:font-name-complex="Century Gothic" style:font-size-complex="10pt"/>
    </style:style>
    <style:style style:name="T98" style:family="text">
      <style:text-properties style:font-name="Century Gothic" fo:font-size="10pt" fo:letter-spacing="0.037cm" style:font-name-asian="Batang" style:font-size-asian="10pt" style:font-name-complex="Century Gothic" style:font-size-complex="10pt"/>
    </style:style>
    <style:style style:name="T99" style:family="text">
      <style:text-properties style:font-name="Century Gothic" fo:font-size="10pt" fo:letter-spacing="0.034cm" style:font-name-asian="Batang" style:font-size-asian="10pt" style:font-name-complex="Century Gothic" style:font-size-complex="10pt"/>
    </style:style>
    <style:style style:name="T100" style:family="text">
      <style:text-properties style:font-name="Century Gothic" fo:font-size="10pt" fo:letter-spacing="0.041cm" style:font-name-asian="Batang" style:font-size-asian="10pt" style:font-name-complex="Century Gothic" style:font-size-complex="10pt"/>
    </style:style>
    <style:style style:name="T101" style:family="text">
      <style:text-properties style:font-name="Century Gothic" fo:font-size="10pt" fo:letter-spacing="0.042cm" style:font-name-asian="Batang" style:font-size-asian="10pt" style:font-name-complex="Century Gothic" style:font-size-complex="10pt"/>
    </style:style>
    <style:style style:name="T102" style:family="text">
      <style:text-properties style:font-name="Century Gothic" fo:font-size="10pt" fo:letter-spacing="0.044cm" style:font-name-asian="Batang" style:font-size-asian="10pt" style:font-name-complex="Century Gothic" style:font-size-complex="10pt"/>
    </style:style>
    <style:style style:name="T103" style:family="text">
      <style:text-properties style:font-name="Century Gothic" fo:font-size="10pt" fo:letter-spacing="0.064cm" style:font-name-asian="Batang" style:font-size-asian="10pt" style:font-name-complex="Century Gothic" style:font-size-complex="10pt"/>
    </style:style>
    <style:style style:name="T104" style:family="text">
      <style:text-properties style:font-name="Century Gothic" fo:font-size="10pt" fo:letter-spacing="0.065cm" style:font-name-asian="Batang" style:font-size-asian="10pt" style:font-name-complex="Century Gothic" style:font-size-complex="10pt"/>
    </style:style>
    <style:style style:name="T105" style:family="text">
      <style:text-properties style:font-name="Century Gothic" fo:font-size="10pt" fo:letter-spacing="0.067cm" style:font-name-asian="Batang" style:font-size-asian="10pt" style:font-name-complex="Century Gothic" style:font-size-complex="10pt"/>
    </style:style>
    <style:style style:name="T106" style:family="text">
      <style:text-properties style:font-name="Century Gothic" fo:font-size="10pt" fo:letter-spacing="0.069cm" style:font-name-asian="Batang" style:font-size-asian="10pt" style:font-name-complex="Century Gothic" style:font-size-complex="10pt"/>
    </style:style>
    <style:style style:name="T107" style:family="text">
      <style:text-properties style:font-name="Century Gothic" fo:font-size="11pt" fo:letter-spacing="-0.004cm" fo:font-weight="bold" fo:background-color="#ccffff" loext:char-shading-value="0" style:font-name-asian="Batang" style:font-size-asian="11pt" style:font-weight-asian="bold" style:font-name-complex="Century Gothic" style:font-size-complex="11pt"/>
    </style:style>
    <style:style style:name="T108" style:family="text">
      <style:text-properties style:font-name="Century Gothic" fo:font-size="11pt" fo:letter-spacing="-0.004cm" fo:font-weight="bold" fo:background-color="#ccffff" loext:char-shading-value="0" style:font-name-asian="Batang" style:font-size-asian="11pt" style:font-weight-asian="bold" style:font-name-complex="Century Gothic" style:font-size-complex="11pt" style:font-weight-complex="bold"/>
    </style:style>
    <style:style style:name="T109" style:family="text">
      <style:text-properties style:font-name="Century Gothic" fo:font-size="11pt" fo:font-weight="bold" fo:background-color="#ccffff" loext:char-shading-value="0" style:font-name-asian="Batang" style:font-size-asian="11pt" style:font-weight-asian="bold" style:font-name-complex="Century Gothic" style:font-size-complex="11pt"/>
    </style:style>
    <style:style style:name="T110" style:family="text">
      <style:text-properties style:font-name="Century Gothic" fo:font-size="11pt" fo:font-weight="bold" fo:background-color="#ccffff" loext:char-shading-value="0" style:font-name-asian="Batang" style:font-size-asian="11pt" style:font-weight-asian="bold" style:font-name-complex="Century Gothic" style:font-size-complex="11pt" style:font-weight-complex="bold"/>
    </style:style>
    <style:style style:name="T111" style:family="text">
      <style:text-properties style:font-name="Century Gothic" fo:font-size="11pt" fo:letter-spacing="-0.002cm" fo:font-weight="bold" fo:background-color="#ccffff" loext:char-shading-value="0" style:font-name-asian="Batang" style:font-size-asian="11pt" style:font-weight-asian="bold" style:font-name-complex="Century Gothic" style:font-size-complex="11pt"/>
    </style:style>
    <style:style style:name="T112" style:family="text">
      <style:text-properties style:font-name="Century Gothic" fo:font-size="11pt" fo:letter-spacing="-0.002cm" fo:font-weight="bold" fo:background-color="#ccffff" loext:char-shading-value="0" style:font-name-asian="Batang" style:font-size-asian="11pt" style:font-weight-asian="bold" style:font-name-complex="Century Gothic" style:font-size-complex="11pt" style:font-weight-complex="bold"/>
    </style:style>
    <style:style style:name="T113" style:family="text">
      <style:text-properties style:font-name="Century Gothic" fo:font-size="11pt" fo:letter-spacing="-0.005cm" fo:font-weight="bold" fo:background-color="#ccffff" loext:char-shading-value="0" style:font-name-asian="Batang" style:font-size-asian="11pt" style:font-weight-asian="bold" style:font-name-complex="Century Gothic" style:font-size-complex="11pt" style:font-weight-complex="bold"/>
    </style:style>
    <style:style style:name="T114" style:family="text">
      <style:text-properties style:font-name="Century Gothic" fo:font-size="12pt" fo:letter-spacing="-0.002cm" fo:font-weight="bold" style:font-name-asian="Batang" style:font-size-asian="12pt" style:font-weight-asian="bold" style:font-name-complex="Century Gothic" style:font-size-complex="12pt"/>
    </style:style>
    <style:style style:name="T115" style:family="text">
      <style:text-properties style:font-name="Century Gothic" fo:font-size="12pt" fo:letter-spacing="-0.004cm" fo:font-weight="bold" style:font-name-asian="Batang" style:font-size-asian="12pt" style:font-weight-asian="bold" style:font-name-complex="Century Gothic" style:font-size-complex="12pt"/>
    </style:style>
    <style:style style:name="T116" style:family="text">
      <style:text-properties style:font-name="Century Gothic" fo:font-size="12pt" fo:font-weight="bold" style:font-name-asian="Batang" style:font-size-asian="12pt" style:font-weight-asian="bold" style:font-name-complex="Century Gothic" style:font-size-complex="12pt"/>
    </style:style>
    <style:style style:name="T117" style:family="text">
      <style:text-properties style:font-name="Century Gothic" fo:font-size="12pt" fo:letter-spacing="-0.014cm" fo:font-weight="bold" style:font-name-asian="Batang" style:font-size-asian="12pt" style:font-weight-asian="bold" style:font-name-complex="Century Gothic" style:font-size-complex="12pt"/>
    </style:style>
    <style:style style:name="T118" style:family="text">
      <style:text-properties style:font-name="Century Gothic" fo:font-size="12pt" fo:letter-spacing="-0.007cm" fo:font-weight="bold" style:font-name-asian="Batang" style:font-size-asian="12pt" style:font-weight-asian="bold" style:font-name-complex="Century Gothic" style:font-size-complex="12pt"/>
    </style:style>
    <style:style style:name="T119" style:family="text">
      <style:text-properties fo:color="#3333ff" style:font-name="Century Gothic" fo:font-size="10pt" fo:font-weight="bold" style:font-name-asian="Batang" style:font-size-asian="10pt" style:font-weight-asian="bold" style:font-name-complex="Century Gothic" style:font-size-complex="10pt" style:font-weight-complex="bold"/>
    </style:style>
    <style:style style:name="T120" style:family="text">
      <style:text-properties fo:color="#3333ff" style:font-name="Century Gothic" fo:font-size="10pt" fo:letter-spacing="-0.004cm" fo:language="it" fo:country="IT" fo:font-weight="bold" fo:background-color="#ffffff" loext:char-shading-value="0" style:font-name-asian="Batang" style:font-size-asian="10pt" style:language-asian="zh" style:country-asian="CN" style:font-weight-asian="bold" style:font-name-complex="Century Gothic" style:font-size-complex="10pt" style:language-complex="ar" style:country-complex="SA" style:font-style-complex="italic" style:font-weight-complex="bold"/>
    </style:style>
    <style:style style:name="T121" style:family="text">
      <style:text-properties fo:color="#0000cc" style:font-name="Century Gothic" fo:font-size="10pt" fo:font-weight="bold" style:font-name-asian="Batang" style:font-size-asian="10pt" style:font-weight-asian="bold" style:font-name-complex="Century Gothic" style:font-size-complex="10pt" style:font-weight-complex="bold"/>
    </style:style>
    <style:style style:name="T122" style:family="text">
      <style:text-properties fo:color="#0000cc" style:font-name="Century Gothic" fo:font-size="10pt" fo:letter-spacing="-0.004cm" fo:language="it" fo:country="IT" fo:font-weight="bold" fo:background-color="#ffffff" loext:char-shading-value="0" style:font-name-asian="Arial Unicode MS" style:font-size-asian="10pt" style:language-asian="zh" style:country-asian="CN" style:font-weight-asian="bold" style:font-name-complex="Century Gothic" style:font-size-complex="10pt" style:language-complex="ar" style:country-complex="SA" style:font-style-complex="italic" style:font-weight-complex="bold"/>
    </style:style>
    <style:style style:name="T123" style:family="text">
      <style:text-properties fo:color="#0000cc" style:font-name="Century Gothic" fo:font-size="10pt" fo:letter-spacing="-0.004cm" fo:language="it" fo:country="IT" fo:font-weight="bold" fo:background-color="#ffffff" loext:char-shading-value="0" style:font-name-asian="Batang" style:font-size-asian="10pt" style:language-asian="zh" style:country-asian="CN" style:font-weight-asian="bold" style:font-name-complex="Century Gothic" style:font-size-complex="10pt" style:language-complex="ar" style:country-complex="SA" style:font-style-complex="italic" style:font-weight-complex="bold"/>
    </style:style>
    <style:style style:name="T124" style:family="text">
      <style:text-properties fo:color="#0000cc" style:font-name="Segoe UI Symbol" fo:font-size="12pt" fo:font-weight="bold" style:font-name-asian="Batang" style:font-size-asian="12pt" style:font-weight-asian="bold" style:font-name-complex="Segoe UI Symbol" style:font-size-complex="12pt" style:font-weight-complex="bold"/>
    </style:style>
    <style:style style:name="T125" style:family="text">
      <style:text-properties style:use-window-font-color="true" style:font-name="Century Gothic" fo:font-size="10pt" fo:font-weight="bold" style:font-name-asian="Arial Unicode MS" style:font-size-asian="10pt" style:font-weight-asian="bold" style:font-name-complex="Century Gothic" style:font-size-complex="10pt" style:font-style-complex="italic" style:font-weight-complex="bold"/>
    </style:style>
    <style:style style:name="T126" style:family="text">
      <style:text-properties style:use-window-font-color="true" style:font-name="Century Gothic" fo:font-size="10pt" fo:language="it" fo:country="IT" fo:font-weight="bold" style:font-name-asian="Arial" style:font-size-asian="10pt" style:language-asian="zh" style:country-asian="CN" style:font-weight-asian="bold" style:font-name-complex="Century Gothic" style:font-size-complex="10pt" style:language-complex="ar" style:country-complex="SA" style:font-style-complex="italic" style:font-weight-complex="bold"/>
    </style:style>
    <style:style style:name="T127" style:family="text">
      <style:text-properties style:use-window-font-color="true" style:font-name="Century Gothic" fo:font-size="10pt" fo:language="it" fo:country="IT" fo:font-weight="bold" style:font-name-asian="Century Gothic" style:font-size-asian="10pt" style:language-asian="zh" style:country-asian="CN" style:font-weight-asian="bold" style:font-name-complex="Century Gothic" style:font-size-complex="10pt" style:language-complex="ar" style:country-complex="SA" style:font-weight-complex="bold"/>
    </style:style>
    <style:style style:name="T128" style:family="text">
      <style:text-properties style:use-window-font-color="true" style:font-name="Century Gothic" fo:font-size="10pt" fo:language="it" fo:country="IT" fo:font-weight="normal" style:font-name-asian="Arial Unicode MS" style:font-size-asian="10pt" style:language-asian="zh" style:country-asian="CN" style:font-weight-asian="normal" style:font-name-complex="Century Gothic" style:font-size-complex="10pt" style:language-complex="ar" style:country-complex="SA" style:font-style-complex="italic" style:font-weight-complex="normal"/>
    </style:style>
    <style:style style:name="T129" style:family="text">
      <style:text-properties style:use-window-font-color="true" style:font-name="Century Gothic" fo:font-size="10pt" fo:language="it" fo:country="IT" fo:font-weight="normal" style:font-name-asian="Batang" style:font-size-asian="10pt" style:language-asian="zh" style:country-asian="CN" style:font-weight-asian="normal" style:font-name-complex="Century Gothic" style:font-size-complex="10pt" style:language-complex="ar" style:country-complex="SA" style:font-style-complex="italic" style:font-weight-complex="normal"/>
    </style:style>
    <style:style style:name="T130" style:family="text">
      <style:text-properties style:use-window-font-color="true" style:font-name="Century Gothic" fo:font-size="10pt" fo:letter-spacing="-0.004cm" fo:language="it" fo:country="IT" fo:font-weight="bold" style:font-name-asian="Arial Unicode MS" style:font-size-asian="10pt" style:language-asian="zh" style:country-asian="CN" style:font-weight-asian="bold" style:font-name-complex="Century Gothic" style:font-size-complex="10pt" style:language-complex="zxx" style:country-complex="none" style:font-style-complex="italic"/>
    </style:style>
    <style:style style:name="T131" style:family="text">
      <style:text-properties style:use-window-font-color="true" style:font-name="Century Gothic" fo:font-size="10pt" fo:letter-spacing="-0.004cm" fo:language="it" fo:country="IT" fo:font-weight="bold" fo:background-color="#ffffff" loext:char-shading-value="0" style:font-name-asian="Century Gothic" style:font-size-asian="10pt" style:language-asian="zh" style:country-asian="CN" style:font-weight-asian="bold" style:font-name-complex="Century Gothic" style:font-size-complex="10pt" style:language-complex="zxx" style:country-complex="none" style:font-style-complex="italic" style:font-weight-complex="bold"/>
    </style:style>
    <style:style style:name="T132" style:family="text">
      <style:text-properties style:use-window-font-color="true" style:font-name="Century Gothic" fo:font-size="10pt" fo:letter-spacing="-0.004cm" fo:language="it" fo:country="IT" fo:font-weight="bold" fo:background-color="#ffffff" loext:char-shading-value="0" style:font-name-asian="Arial Unicode MS" style:font-size-asian="10pt" style:language-asian="zh" style:country-asian="CN" style:font-weight-asian="bold" style:font-name-complex="Century Gothic" style:font-size-complex="10pt" style:language-complex="ar" style:country-complex="SA" style:font-style-complex="italic" style:font-weight-complex="bold"/>
    </style:style>
    <style:style style:name="T133" style:family="text">
      <style:text-properties style:use-window-font-color="true" style:font-name="Century Gothic" fo:font-size="10pt" fo:letter-spacing="-0.004cm" fo:language="it" fo:country="IT" fo:font-weight="bold" fo:background-color="#ffffff" loext:char-shading-value="0" style:font-name-asian="Batang" style:font-size-asian="10pt" style:language-asian="zh" style:country-asian="CN" style:font-weight-asian="bold" style:font-name-complex="Century Gothic" style:font-size-complex="10pt" style:language-complex="ar" style:country-complex="SA" style:font-style-complex="italic" style:font-weight-complex="bold"/>
    </style:style>
    <style:style style:name="T134" style:family="text">
      <style:text-properties fo:font-variant="normal" fo:text-transform="none" fo:color="#0000cc" style:font-name="Segoe UI Symbol" fo:font-size="12pt" fo:letter-spacing="normal" fo:font-style="normal" fo:font-weight="bold" style:font-name-asian="Batang" style:font-size-asian="12pt" style:font-style-asian="normal" style:font-weight-asian="bold" style:font-name-complex="Segoe UI Symbol" style:font-size-complex="12pt" style:font-weight-complex="bold"/>
    </style:style>
    <style:style style:name="T135" style:family="text">
      <style:text-properties fo:font-variant="normal" fo:text-transform="none" fo:color="#0000cc" style:font-name="Century Gothic" fo:font-size="10pt" fo:letter-spacing="normal" fo:language="it" fo:country="IT" fo:font-style="normal" fo:font-weight="bold" fo:background-color="#ffffff" loext:char-shading-value="0" style:font-name-asian="Arial Unicode MS" style:font-size-asian="10pt" style:language-asian="zh" style:country-asian="CN" style:font-style-asian="normal" style:font-weight-asian="bold" style:font-name-complex="Century Gothic" style:font-size-complex="10pt" style:language-complex="ar" style:country-complex="SA" style:font-style-complex="italic" style:font-weight-complex="bold"/>
    </style:style>
    <style:style style:name="T136" style:family="text">
      <style:text-properties fo:color="#000000"/>
    </style:style>
    <style:style style:name="T137" style:family="text">
      <style:text-properties fo:color="#000000" style:font-name="Century Gothic" fo:font-size="10pt" style:font-name-asian="Batang" style:font-size-asian="10pt" style:font-name-complex="Century Gothic" style:font-size-complex="10pt"/>
    </style:style>
    <style:style style:name="T138" style:family="text">
      <style:text-properties fo:color="#000000" style:font-name="Century Gothic" fo:font-size="10pt" fo:font-style="italic" style:font-name-asian="Batang" style:font-size-asian="10pt" style:font-style-asian="italic" style:font-name-complex="Century Gothic" style:font-size-complex="10pt"/>
    </style:style>
    <style:style style:name="T139" style:family="text">
      <style:text-properties style:language-asian="ar" style:country-asian="SA"/>
    </style:style>
    <style:style style:name="T140" style:family="text">
      <style:text-properties style:text-position="super 58%" style:font-name="Century Gothic" fo:font-size="10pt" style:font-name-asian="Batang" style:font-size-asian="10pt" style:font-name-complex="Century Gothic" style:font-size-complex="10p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2"><text:span text:style-name="T2"><text:tab/><text:tab/><text:tab/><text:tab/><text:tab/> <text:s text:c="4"/><text:tab/></text:span><text:span text:style-name="T5">AL <text:s text:c="7"/>COMANDO CORPO FORESTALE</text:span></text:p>
      <text:p text:style-name="P3"><text:tab/><text:tab/><text:tab/><text:tab/><text:tab/><text:tab/><text:tab/>DELLA REGIONE SICILIANA</text:p>
      <text:p text:style-name="P3"><text:tab/><text:tab/><text:tab/><text:tab/><text:tab/><text:tab/><text:tab/>AREA 2 COORDINAMENTO E GESTIONE C.F.R.S.</text:p>
      <text:p text:style-name="P1"><text:span text:style-name="T119">ALLEGATO 1 ALL'AVVISO<text:tab/><text:tab/></text:span><text:span text:style-name="T5"><text:tab/><text:tab/>VIA UGO LA MALFA N° 87/89</text:span></text:p>
      <text:p text:style-name="P1"><text:span text:style-name="T119">PROT. N.</text:span><text:span text:style-name="T121">036374 DEL <text:s/>26.04.</text:span><text:span text:style-name="T119">2023 <text:s text:c="4"/></text:span><text:span text:style-name="T5"><text:s text:c="10"/><text:tab/><text:tab/>90146 - </text:span><text:span text:style-name="T11">PALERMO</text:span></text:p>
      <text:p text:style-name="P22"/>
      <text:p text:style-name="P21"><text:span text:style-name="T108">ISTANZA DI PARTECIPAZIONE E D</text:span><text:span text:style-name="T110">I</text:span><text:span text:style-name="T108">C</text:span><text:span text:style-name="T112">H</text:span><text:span text:style-name="T110">I</text:span><text:span text:style-name="T108">A</text:span><text:span text:style-name="T112">R</text:span><text:span text:style-name="T108">A</text:span><text:span text:style-name="T110">Z</text:span><text:span text:style-name="T108">I</text:span><text:span text:style-name="T112">O</text:span><text:span text:style-name="T113">NI </text:span><text:span text:style-name="T107">CUMU</text:span><text:span text:style-name="T111">L</text:span><text:span text:style-name="T107">A</text:span><text:span text:style-name="T111">T</text:span><text:span text:style-name="T109">I</text:span><text:span text:style-name="T111">VE R</text:span><text:span text:style-name="T107">E</text:span><text:span text:style-name="T111">Q</text:span><text:span text:style-name="T107">U</text:span><text:span text:style-name="T109">I</text:span><text:span text:style-name="T107">S</text:span><text:span text:style-name="T109">I</text:span><text:span text:style-name="T111">T</text:span><text:span text:style-name="T109">I</text:span><text:span text:style-name="T107"> DI GARA</text:span></text:p>
      <text:p text:style-name="P23"/>
      <text:p text:style-name="P2"><text:span text:style-name="T125">DELLA DITTA __________________________________ PER LA PARTECIPAZIONE ALLA PROCEDURA DI AGGIUDICAZIONE DI N.1 ( UNO) <text:s/></text:span><text:span text:style-name="T126">LOTTO DI AUTOVEICOLI DI PROPRIETA’ DEL CORPO FORESTALE DELLA REGIONE SICILIANA, <text:s/>GIA’ IN USO PRESSO IL SERVIZIO 15 ISPETTORATO RIPARTIMENTALE DELLE FORESTE DI <text:s/>SIRACUSA, <text:s/>DICHIARATI IN FERMO TECNICO E NON PIU’ <text:s/>UTILI ALL’ESPLETAMENTO DEL SERVIZIO D’ISTITUTO </text:span></text:p>
      <text:p text:style-name="P88"><text:span text:style-name="T124">CIG: <text:s/></text:span><text:span text:style-name="T134">ZEB3AEAE4E</text:span></text:p>
      <text:p text:style-name="P16"/>
      <text:p text:style-name="P16"><text:span text:style-name="T2">Il/La sottoscritto/a </text:span><text:span text:style-name="T12">_____________________________________</text:span></text:p>
      <text:p text:style-name="P7"/>
      <text:p text:style-name="P73"><text:span text:style-name="T2">nato/a a </text:span><text:span text:style-name="T12"><text:tab/><text:tab/><text:tab/><text:tab/><text:tab/><text:tab/><text:tab/></text:span><text:span text:style-name="T2"> (</text:span><text:span text:style-name="T12"><text:tab/></text:span><text:span text:style-name="T2">), il ______________ </text:span></text:p>
      <text:p text:style-name="P73"><text:span text:style-name="T2">C.F. </text:span><text:span text:style-name="T12"><text:tab/><text:tab/><text:tab/><text:tab/><text:tab/><text:tab/><text:tab/></text:span></text:p>
      <text:p text:style-name="P73"><text:span text:style-name="T2">residente a </text:span><text:span text:style-name="T12"><text:tab/><text:tab/><text:tab/><text:tab/><text:tab/><text:tab/><text:tab/></text:span><text:span text:style-name="T2"> (</text:span><text:span text:style-name="T12"><text:tab/></text:span><text:span text:style-name="T2">), via ________________________ </text:span><text:span text:style-name="T12"><text:tab/><text:tab/><text:tab/><text:tab/><text:tab/><text:tab/></text:span><text:span text:style-name="T2">, </text:span><text:span text:style-name="T12"><text:tab/></text:span></text:p>
      <text:p text:style-name="P24"><text:span text:style-name="T16">C</text:span><text:span text:style-name="T18">o</text:span><text:span text:style-name="T16">n</text:span><text:span text:style-name="T18">s</text:span><text:span text:style-name="T19">a</text:span><text:span text:style-name="T18">p</text:span><text:span text:style-name="T19">e</text:span><text:span text:style-name="T18">v</text:span><text:span text:style-name="T16">o</text:span><text:span text:style-name="T18">l</text:span><text:span text:style-name="T2">e</text:span><text:span text:style-name="T20"> </text:span><text:span text:style-name="T18">d</text:span><text:span text:style-name="T19">e</text:span><text:span text:style-name="T18">l</text:span><text:span text:style-name="T16">l</text:span><text:span text:style-name="T2">e</text:span><text:span text:style-name="T20"> </text:span><text:span text:style-name="T22">r</text:span><text:span text:style-name="T19">e</text:span><text:span text:style-name="T18">s</text:span><text:span text:style-name="T16">p</text:span><text:span text:style-name="T18">o</text:span><text:span text:style-name="T16">n</text:span><text:span text:style-name="T18">s</text:span><text:span text:style-name="T19">a</text:span><text:span text:style-name="T18">b</text:span><text:span text:style-name="T16">i</text:span><text:span text:style-name="T18">l</text:span><text:span text:style-name="T16">i</text:span><text:span text:style-name="T18">t</text:span><text:span text:style-name="T2">à</text:span><text:span text:style-name="T20"> </text:span><text:span text:style-name="T2">e</text:span><text:span text:style-name="T20"> </text:span><text:span text:style-name="T16">d</text:span><text:span text:style-name="T22">e</text:span><text:span text:style-name="T16">ll</text:span><text:span text:style-name="T2">e</text:span><text:span text:style-name="T20"> </text:span><text:span text:style-name="T18">p</text:span><text:span text:style-name="T19">e</text:span><text:span text:style-name="T18">n</text:span><text:span text:style-name="T2">e</text:span><text:span text:style-name="T20"> </text:span><text:span text:style-name="T16">s</text:span><text:span text:style-name="T18">t</text:span><text:span text:style-name="T19">a</text:span><text:span text:style-name="T18">b</text:span><text:span text:style-name="T16">i</text:span><text:span text:style-name="T18">l</text:span><text:span text:style-name="T16">it</text:span><text:span text:style-name="T2">e</text:span><text:span text:style-name="T20"> </text:span><text:span text:style-name="T18">p</text:span><text:span text:style-name="T19">e</text:span><text:span text:style-name="T2">r</text:span><text:span text:style-name="T20"> </text:span><text:span text:style-name="T22">f</text:span><text:span text:style-name="T19">a</text:span><text:span text:style-name="T18">l</text:span><text:span text:style-name="T16">s</text:span><text:span text:style-name="T2">e</text:span><text:span text:style-name="T23"> </text:span><text:span text:style-name="T19">a</text:span><text:span text:style-name="T18">t</text:span><text:span text:style-name="T16">t</text:span><text:span text:style-name="T22">e</text:span><text:span text:style-name="T16">s</text:span><text:span text:style-name="T18">t</text:span><text:span text:style-name="T19">a</text:span><text:span text:style-name="T22">z</text:span><text:span text:style-name="T18">i</text:span><text:span text:style-name="T16">o</text:span><text:span text:style-name="T18">n</text:span><text:span text:style-name="T2">i</text:span><text:span text:style-name="T25"> </text:span><text:span text:style-name="T2">e</text:span><text:span text:style-name="T20"> </text:span><text:span text:style-name="T18">m</text:span><text:span text:style-name="T19">e</text:span><text:span text:style-name="T18">n</text:span><text:span text:style-name="T16">d</text:span><text:span text:style-name="T22">a</text:span><text:span text:style-name="T19">c</text:span><text:span text:style-name="T2">i</text:span><text:span text:style-name="T26"> d</text:span><text:span text:style-name="T16">i</text:span><text:span text:style-name="T22">c</text:span><text:span text:style-name="T16">h</text:span><text:span text:style-name="T18">i</text:span><text:span text:style-name="T19">a</text:span><text:span text:style-name="T22">r</text:span><text:span text:style-name="T19">a</text:span><text:span text:style-name="T28">z</text:span><text:span text:style-name="T16">i</text:span><text:span text:style-name="T18">o</text:span><text:span text:style-name="T16">n</text:span><text:span text:style-name="T2">i</text:span><text:span text:style-name="T26"> </text:span><text:span text:style-name="T16">d</text:span><text:span text:style-name="T22">a</text:span><text:span text:style-name="T16">l</text:span><text:span text:style-name="T18">l</text:span><text:span text:style-name="T29">'</text:span><text:span text:style-name="T22">a</text:span><text:span text:style-name="T19">r</text:span><text:span text:style-name="T18">t</text:span><text:span text:style-name="T16">.</text:span><text:span text:style-name="T18">7</text:span><text:span text:style-name="T2">6 </text:span><text:span text:style-name="T18">d</text:span><text:span text:style-name="T19">e</text:span><text:span text:style-name="T2">l </text:span><text:span text:style-name="T19">D</text:span><text:span text:style-name="T18">.</text:span><text:span text:style-name="T22">P</text:span><text:span text:style-name="T16">.</text:span><text:span text:style-name="T18">R</text:span><text:span text:style-name="T16">.</text:span><text:span text:style-name="T18">4</text:span><text:span text:style-name="T16">4</text:span><text:span text:style-name="T18">5</text:span><text:span text:style-name="T16">/</text:span><text:span text:style-name="T18">2</text:span><text:span text:style-name="T16">0</text:span><text:span text:style-name="T18">0</text:span><text:span text:style-name="T16">0</text:span><text:span text:style-name="T2">, </text:span><text:span text:style-name="T16">d</text:span><text:span text:style-name="T22">a</text:span><text:span text:style-name="T16">l</text:span><text:span text:style-name="T18">l</text:span><text:span text:style-name="T2">e </text:span><text:span text:style-name="T16">di</text:span><text:span text:style-name="T18">s</text:span><text:span text:style-name="T16">p</text:span><text:span text:style-name="T18">o</text:span><text:span text:style-name="T16">si</text:span><text:span text:style-name="T22">z</text:span><text:span text:style-name="T18">i</text:span><text:span text:style-name="T16">on</text:span><text:span text:style-name="T2">i </text:span><text:span text:style-name="T16">d</text:span><text:span text:style-name="T22">e</text:span><text:span text:style-name="T2">l </text:span><text:span text:style-name="T22">c</text:span><text:span text:style-name="T16">o</text:span><text:span text:style-name="T18">d</text:span><text:span text:style-name="T16">i</text:span><text:span text:style-name="T22">c</text:span><text:span text:style-name="T2">e </text:span><text:span text:style-name="T18">p</text:span><text:span text:style-name="T19">e</text:span><text:span text:style-name="T18">n</text:span><text:span text:style-name="T19">a</text:span><text:span text:style-name="T18">l</text:span><text:span text:style-name="T2">e e </text:span><text:span text:style-name="T18">d</text:span><text:span text:style-name="T19">a</text:span><text:span text:style-name="T18">l</text:span><text:span text:style-name="T16">l</text:span><text:span text:style-name="T2">e </text:span><text:span text:style-name="T18">l</text:span><text:span text:style-name="T19">e</text:span><text:span text:style-name="T16">gg</text:span><text:span text:style-name="T2">i </text:span><text:span text:style-name="T16">s</text:span><text:span text:style-name="T18">p</text:span><text:span text:style-name="T19">e</text:span><text:span text:style-name="T22">c</text:span><text:span text:style-name="T16">i</text:span><text:span text:style-name="T22">a</text:span><text:span text:style-name="T16">l</text:span><text:span text:style-name="T2">i </text:span><text:span text:style-name="T16">i</text:span><text:span text:style-name="T2">n </text:span><text:span text:style-name="T16">m</text:span><text:span text:style-name="T22">a</text:span><text:span text:style-name="T16">t</text:span><text:span text:style-name="T22">e</text:span><text:span text:style-name="T19">r</text:span><text:span text:style-name="T18">i</text:span><text:span text:style-name="T19">a</text:span><text:span text:style-name="T2">, </text:span><text:span text:style-name="T16">n</text:span><text:span text:style-name="T18">o</text:span><text:span text:style-name="T16">n</text:span><text:span text:style-name="T22">c</text:span><text:span text:style-name="T16">h</text:span><text:span text:style-name="T2">é </text:span><text:span text:style-name="T31">d</text:span><text:span text:style-name="T28">e</text:span><text:span text:style-name="T31">ll</text:span><text:span text:style-name="T2">a </text:span><text:span text:style-name="T31">d</text:span><text:span text:style-name="T28">eca</text:span><text:span text:style-name="T31">d</text:span><text:span text:style-name="T28">e</text:span><text:span text:style-name="T31">n</text:span><text:span text:style-name="T33">z</text:span><text:span text:style-name="T2">a</text:span><text:span text:style-name="T19"> </text:span><text:span text:style-name="T31">d</text:span><text:span text:style-name="T28">e</text:span><text:span text:style-name="T2">i</text:span><text:span text:style-name="T34"> </text:span><text:span text:style-name="T31">b</text:span><text:span text:style-name="T28">e</text:span><text:span text:style-name="T31">n</text:span><text:span text:style-name="T28">ef</text:span><text:span text:style-name="T31">i</text:span><text:span text:style-name="T28">c</text:span><text:span text:style-name="T2">i</text:span><text:span text:style-name="T29"> </text:span><text:span text:style-name="T28">e</text:span><text:span text:style-name="T31">v</text:span><text:span text:style-name="T28">e</text:span><text:span text:style-name="T31">ntu</text:span><text:span text:style-name="T28">a</text:span><text:span text:style-name="T31">lm</text:span><text:span text:style-name="T28">e</text:span><text:span text:style-name="T31">nt</text:span><text:span text:style-name="T2">e</text:span><text:span text:style-name="T36"> </text:span><text:span text:style-name="T28">c</text:span><text:span text:style-name="T31">ons</text:span><text:span text:style-name="T28">e</text:span><text:span text:style-name="T18">g</text:span><text:span text:style-name="T38">u</text:span><text:span text:style-name="T28">e</text:span><text:span text:style-name="T31">nt</text:span><text:span text:style-name="T2">i</text:span><text:span text:style-name="T29"> </text:span><text:span text:style-name="T28">a</text:span><text:span text:style-name="T2">l</text:span><text:span text:style-name="T34"> </text:span><text:span text:style-name="T31">p</text:span><text:span text:style-name="T28">r</text:span><text:span text:style-name="T31">ovv</text:span><text:span text:style-name="T28">e</text:span><text:span text:style-name="T31">dim</text:span><text:span text:style-name="T28">e</text:span><text:span text:style-name="T31">nt</text:span><text:span text:style-name="T2">o</text:span><text:span text:style-name="T34"> </text:span><text:span text:style-name="T28">e</text:span><text:span text:style-name="T31">m</text:span><text:span text:style-name="T28">a</text:span><text:span text:style-name="T31">n</text:span><text:span text:style-name="T28">a</text:span><text:span text:style-name="T31">t</text:span><text:span text:style-name="T2">o</text:span><text:span text:style-name="T29"> </text:span><text:span text:style-name="T31">sull</text:span><text:span text:style-name="T2">a</text:span><text:span text:style-name="T39"> </text:span><text:span text:style-name="T31">b</text:span><text:span text:style-name="T28">a</text:span><text:span text:style-name="T31">s</text:span><text:span text:style-name="T2">e</text:span><text:span text:style-name="T36"> </text:span><text:span text:style-name="T18">d</text:span><text:span text:style-name="T2">i</text:span><text:span text:style-name="T42"> </text:span><text:span text:style-name="T31">d</text:span><text:span text:style-name="T18">i</text:span><text:span text:style-name="T28">c</text:span><text:span text:style-name="T18">h</text:span><text:span text:style-name="T31">i</text:span><text:span text:style-name="T22">a</text:span><text:span text:style-name="T28">r</text:span><text:span text:style-name="T22">a</text:span><text:span text:style-name="T33">z</text:span><text:span text:style-name="T18">i</text:span><text:span text:style-name="T31">o</text:span><text:span text:style-name="T18">n</text:span><text:span text:style-name="T2">i </text:span><text:span text:style-name="T31">n</text:span><text:span text:style-name="T18">o</text:span><text:span text:style-name="T2">n </text:span><text:span text:style-name="T31">v</text:span><text:span text:style-name="T22">e</text:span><text:span text:style-name="T28">r</text:span><text:span text:style-name="T18">i</text:span><text:span text:style-name="T31">t</text:span><text:span text:style-name="T18">i</text:span><text:span text:style-name="T28">e</text:span><text:span text:style-name="T22">r</text:span><text:span text:style-name="T28">e</text:span><text:span text:style-name="T2">,</text:span><text:span text:style-name="T43"> </text:span><text:span text:style-name="T18">d</text:span><text:span text:style-name="T2">i</text:span><text:span text:style-name="T44"> </text:span><text:span text:style-name="T28">c</text:span><text:span text:style-name="T18">u</text:span><text:span text:style-name="T2">i</text:span><text:span text:style-name="T44"> </text:span><text:span text:style-name="T28">a</text:span><text:span text:style-name="T18">l</text:span><text:span text:style-name="T31">l</text:span><text:span text:style-name="T16">'</text:span><text:span text:style-name="T28">ar</text:span><text:span text:style-name="T18">t</text:span><text:span text:style-name="T2">.</text:span><text:span text:style-name="T43"> </text:span><text:span text:style-name="T31">7</text:span><text:span text:style-name="T2">5</text:span><text:span text:style-name="T44"> </text:span><text:span text:style-name="T18">d</text:span><text:span text:style-name="T28">e</text:span><text:span text:style-name="T2">l</text:span><text:span text:style-name="T44"> </text:span><text:span text:style-name="T22">r</text:span><text:span text:style-name="T31">i</text:span><text:span text:style-name="T22">c</text:span><text:span text:style-name="T31">h</text:span><text:span text:style-name="T18">i</text:span><text:span text:style-name="T28">a</text:span><text:span text:style-name="T18">m</text:span><text:span text:style-name="T28">a</text:span><text:span text:style-name="T18">t</text:span><text:span text:style-name="T2">o</text:span><text:span text:style-name="T23"> </text:span><text:span text:style-name="T36">D</text:span><text:span text:style-name="T29">.</text:span><text:span text:style-name="T19">P</text:span><text:span text:style-name="T29">.R.</text:span><text:span text:style-name="T2">,</text:span><text:span text:style-name="T18"> </text:span><text:span text:style-name="T29">s</text:span><text:span text:style-name="T34">o</text:span><text:span text:style-name="T29">tt</text:span><text:span text:style-name="T2">o</text:span><text:span text:style-name="T18"> </text:span><text:span text:style-name="T29">l</text:span><text:span text:style-name="T2">a</text:span><text:span text:style-name="T22"> </text:span><text:span text:style-name="T29">su</text:span><text:span text:style-name="T2">a</text:span><text:span text:style-name="T28"> </text:span><text:span text:style-name="T29">p</text:span><text:span text:style-name="T36">er</text:span><text:span text:style-name="T29">son</text:span><text:span text:style-name="T36">a</text:span><text:span text:style-name="T29">l</text:span><text:span text:style-name="T2">e</text:span><text:span text:style-name="T28"> </text:span><text:span text:style-name="T36">re</text:span><text:span text:style-name="T29">spons</text:span><text:span text:style-name="T36">a</text:span><text:span text:style-name="T29">bilit</text:span><text:span text:style-name="T2">à</text:span></text:p>
      <text:p text:style-name="P74">in qualità di:</text:p>
      <text:p text:style-name="P74"/>
      <text:p text:style-name="P78"><text:span text:style-name="T45">□ </text:span><text:span text:style-name="T4">Legale rappresentante della società <text:tab/></text:span><text:span text:style-name="T2">□ </text:span><text:span text:style-name="T4">Titolare della ditta individuale </text:span></text:p>
      <text:p text:style-name="P75"/>
      <text:p text:style-name="P76">Denominata: ___________________________________________________________</text:p>
      <text:p text:style-name="P76"/>
      <text:p text:style-name="P78"><text:span text:style-name="T4">C.F. </text:span><text:span text:style-name="T2">_________________________________ </text:span><text:span text:style-name="T4">P. IVA</text:span><text:span text:style-name="T2"> ________________________________</text:span></text:p>
      <text:p text:style-name="P78"><text:span text:style-name="T47">In merito alla </text:span><text:span text:style-name="T49">partecipazione alla procedura di aggiudicazione di n. 1 </text:span><text:span text:style-name="T48">lotto di automezzi <text:s/>posti in fuori uso <text:s/>dal <text:s/>Servizi Ispettorati Ripartimentali delle Foreste di Palermo e Trapani di proprietà del </text:span><text:span text:style-name="T128">Comando Corpo Forestale sita in Via Ugo La Malfa n. 87/89 – 90146 Palermo, <text:s/></text:span><text:span text:style-name="T129">di cui al bando di gara protocollo n. </text:span></text:p>
      <text:p text:style-name="P77">DICHIARA</text:p>
      <text:p text:style-name="P17"/>
      <text:p text:style-name="P19">in ordine all’art. 38 del D.Lgs. 163/2006:</text:p>
      <text:p text:style-name="P17"/>
      <text:p text:style-name="P82"><text:span text:style-name="T15">A-1)<text:tab/>che non versa nelle cause di esclusione dagli appalti pubblici tra quelle previste dall'art. 80 del D. Lgs. 18 aprile 2016 n. 50 s.m.i., ovvero</text:span><text:span text:style-name="T2"> che nei propri confronti non è pendente procedimento per l'applicazione di una delle misure di prevenzione di cui all'articolo 3 della legge 27 dicembre 1956, n. 1423 o di una delle cause ostative previste dall’articolo 10 della legge 31 maggio 1965, n. 575;</text:span></text:p>
      <text:p text:style-name="P82"><text:span text:style-name="T15">A-2)<text:tab/>che </text:span><text:span text:style-name="T2">nei propri confronti non è stata pronunciata sentenza di condanna, passata in giudicato, o emesso decreto penale di condanna divenuto irrevocabile, oppure sentenza di applicazione della pena su richiesta, ai sensi dell'articolo 444 del codice di procedura penale, per reati gravi in danno dello Stato o della Comunità che incidono sulla moralità professionale;</text:span></text:p>
      <text:p text:style-name="P82"><text:span text:style-name="T15">A-3)<text:tab/>che </text:span><text:span text:style-name="T2">nei propri confronti non è stata pronunciata sentenza di condanna, passata in giudicato, per uno o più reati di partecipazione a un’organizzazione criminale, corruzione, frode, riciclaggio, quali definiti dagli atti comunitari citati all’articolo 45, paragrafo 1, direttiva Ce 2004/18.</text:span></text:p>
      <text:p text:style-name="P83"><text:span text:style-name="T15">A-4)<text:tab/></text:span><text:span text:style-name="T2">Indica inoltre, ai sensi dell’art. 38 comma 2 del D. Lgs. 163/2006, le eventuali condanne per le quali </text:span></text:p>
      <text:p text:style-name="P83"><text:span text:style-name="T2"><text:tab/>abbia beneficiato della non menzione: </text:span><text:span text:style-name="T12"><text:tab/></text:span></text:p>
      <text:p text:style-name="P83"/>
      <text:p text:style-name="P83"><text:soft-page-break/></text:p>
      <text:p text:style-name="P81"><text:span text:style-name="T7"><text:s/></text:span><text:span text:style-name="T4"><text:tab/> <text:s text:c="10"/></text:span><text:span text:style-name="T10"><text:tab/></text:span><text:span text:style-name="T4">;</text:span><text:span text:style-name="T2"> </text:span></text:p>
      <text:p text:style-name="P42">A-5)<text:tab/><text:tab/> <text:s text:c="6"/>Che la posizione contributiva della ditta, alla data della presente sottoscrizione, è:</text:p>
      <text:p text:style-name="P45"><text:span text:style-name="T46"><text:s text:c="10"/></text:span><text:span text:style-name="T15">regolare<text:tab/></text:span><text:span text:style-name="T2">□</text:span><text:span text:style-name="T15"><text:tab/>da regolarizzare </text:span><text:span text:style-name="T2">□</text:span></text:p>
      <text:p text:style-name="P84"><text:span text:style-name="T2">a)<text:tab/>di non trovarsi in stato di fallimento, di liquidazione coatta, di concordato preventivo, salvo il caso di cui all'</text:span><text:a xlink:type="simple" xlink:href="http://www.bosettiegatti.eu/info/norme/statali/2012_0134.htm#Articolo_186-bis" text:style-name="Internet_20_link" text:visited-style-name="Visited_20_Internet_20_Link"><text:span text:style-name="Internet_20_link"><text:span text:style-name="T137">articolo 186-bis del regio decreto 16 marzo 1942, n. 267</text:span></text:span></text:a><text:span text:style-name="T2">, o nei cui riguardi sia in corso un procedimento per la dichiarazione di una di tali situazioni;</text:span></text:p>
      <text:p text:style-name="P84"><text:span text:style-name="T2">b)<text:tab/>che nei propri confronti non è pendente procedimento per l'applicazione di una delle misure di prevenzione di cui all'</text:span><text:a xlink:type="simple" xlink:href="http://www.bosettiegatti.eu/info/norme/statali/2011_0159.htm#L_1423" text:style-name="Internet_20_link" text:visited-style-name="Visited_20_Internet_20_Link"><text:span text:style-name="Internet_20_link"><text:span text:style-name="T137">articolo 3 della legge 27 dicembre 1956, n. 1423</text:span></text:span></text:a><text:span text:style-name="T2"> o di una delle cause ostative previste dall'</text:span><text:a xlink:type="simple" xlink:href="http://www.bosettiegatti.eu/info/norme/statali/2011_0159.htm#L_575" text:style-name="Internet_20_link" text:visited-style-name="Visited_20_Internet_20_Link"><text:span text:style-name="Internet_20_link"><text:span text:style-name="T137">articolo 10 della legge 31 maggio 1965, n. 575</text:span></text:span></text:a><text:span text:style-name="T2"> (l'esclusione e il divieto operano se la pendenza del procedimento riguarda il titolare o il direttore tecnico, se si tratta di impresa individuale; i soci o il direttore tecnico se si tratta di società in nome collettivo, i soci accomandatari o il direttore tecnico se si tratta di società in accomandita semplice, gli amministratori muniti di poteri di rappresentanza o il direttore tecnico o il socio unico persona fisica, ovvero il socio di maggioranza in caso di società con meno di quattro soci, se si tratta di altro tipo di società);</text:span></text:p>
      <text:p text:style-name="P84"><text:span text:style-name="T2">c)<text:tab/>che nei propri confronti e/o nei confronti del titolare o del direttore tecnico se si tratta di impresa individuale, dei soci o del direttore tecnico (se si tratta di società in nome collettivo), dei soci accomandatari o del direttore tecnico (se si tratta di società in accomandita semplice), degli amministratori muniti di potere di rappresentanza o del direttore tecnico o del socio unico persona fisica, ovvero del socio di maggioranza in caso di società con meno di quattro soci (se si tratta di altro tipo di società o consorzio) non è stata pronunciata sentenza di condanna passata in giudicato, o emesso decreto penale di condanna divenuto irrevocabile, oppure sentenza di applicazione della pena su richiesta, ai sensi dell'</text:span><text:a xlink:type="simple" xlink:href="http://www.bosettiegatti.eu/info/norme/statali/codiceprocedurapenale.htm#444" text:style-name="Internet_20_link" text:visited-style-name="Visited_20_Internet_20_Link"><text:span text:style-name="Internet_20_link"><text:span text:style-name="T137">articolo 444 del codice di procedura penale</text:span></text:span></text:a><text:span text:style-name="T2">, per reati gravi in danno dello Stato o della Comunità che incidono sulla moralità professionale; </text:span></text:p>
      <text:p text:style-name="P84"><text:span text:style-name="T2">d)<text:tab/>di non avere violato il divieto di intestazione fiduciaria posto all'</text:span><text:a xlink:type="simple" xlink:href="http://www.bosettiegatti.eu/info/norme/statali/1990_0055.htm#17" text:style-name="Internet_20_link" text:visited-style-name="Visited_20_Internet_20_Link"><text:span text:style-name="Internet_20_link"><text:span text:style-name="T137">articolo 17 della legge 19 marzo 1990, n. 55</text:span></text:span></text:a><text:span text:style-name="T2">; </text:span></text:p>
      <text:p text:style-name="P85">e)<text:tab/>che non ha commesso gravi infrazioni debitamente accertate alle norme in materia di sicurezza e a ogni altro obbligo derivante dai rapporti di lavoro, risultanti dai dati in possesso dell'Osservatorio;</text:p>
      <text:p text:style-name="P84"><text:span text:style-name="T50">f)</text:span><text:span text:style-name="T2"><text:tab/>che non ha commesso grave negligenza o malafede nell'esecuzione delle prestazioni affidate dalla stazione appaltante che bandisce la gara; </text:span></text:p>
      <text:p text:style-name="P85">g)<text:tab/>che non ha commesso violazioni gravi, definitivamente accertate, rispetto agli obblighi relativi al pagamento delle imposte e tasse, secondo la legislazione italiana o quella dello Stato in cui sono stabiliti;</text:p>
      <text:p text:style-name="P84"><text:span text:style-name="T2">h)<text:tab/>che nei propri confronti, ai sensi del comma 1-ter, non risulta l’iscrizione nel casellario informatico di cui all’</text:span><text:a xlink:type="simple" xlink:href="http://www.bosettiegatti.eu/info/norme/statali/2006_0163.htm#007" text:style-name="Internet_20_link" text:visited-style-name="Visited_20_Internet_20_Link"><text:span text:style-name="Internet_20_link"><text:span text:style-name="T137">articolo 7, comma 10</text:span></text:span></text:a><text:span text:style-name="T2">, per aver presentato falsa dichiarazione o falsa documentazione in merito a requisiti e condizioni rilevanti per la partecipazione a procedure di gara e per l’affidamento dei subappalti;</text:span></text:p>
      <text:p text:style-name="P85">i)<text:tab/>che non ha commesso violazioni gravi, definitivamente accertate, alle norme in materia di contributi previdenziali e assistenziali, secondo la legislazione italiana o dello Stato in cui sono stabiliti;</text:p>
      <text:p text:style-name="P84"><text:span text:style-name="T2">l)<text:tab/>che non ha presentato la certificazione di cui all'</text:span><text:a xlink:type="simple" xlink:href="http://www.bosettiegatti.eu/info/norme/statali/1999_0068.htm#17" text:style-name="Internet_20_link" text:visited-style-name="Visited_20_Internet_20_Link"><text:span text:style-name="Internet_20_link"><text:span text:style-name="T137">articolo 17 della legge 12 marzo 1999, n. 68</text:span></text:span></text:a><text:span text:style-name="T2">, salvo il disposto del comma 2);</text:span></text:p>
      <text:p text:style-name="P84"><text:span text:style-name="T2">m)<text:tab/>che nei propri confronti non è stata applicata la sanzione interdittiva di cui all'</text:span><text:a xlink:type="simple" xlink:href="http://www.bosettiegatti.eu/info/norme/statali/2001_0231.htm#09" text:style-name="Internet_20_link" text:visited-style-name="Visited_20_Internet_20_Link"><text:span text:style-name="Internet_20_link"><text:span text:style-name="T137">articolo 9, comma 2, lettera c), del decreto legislativo dell'8 giugno 2001 n. 231</text:span></text:span></text:a><text:span text:style-name="T2"> o altra sanzione che comporta il divieto di contrarre con la pubblica amministrazione compresi i provvedimenti interdittivi di cui all'</text:span><text:a xlink:type="simple" xlink:href="http://www.bosettiegatti.eu/info/norme/statali/2006_0248.htm#36.bis" text:style-name="Internet_20_link" text:visited-style-name="Visited_20_Internet_20_Link"><text:span text:style-name="Internet_20_link"><text:span text:style-name="T137">articolo 36-bis, comma 1, del decreto-legge 4 luglio 2006, n. 223, convertito, con modificazioni, dalla legge 4 agosto 2006, n. 248</text:span></text:span></text:a><text:span text:style-name="T2">;</text:span><text:span text:style-name="T52"> </text:span></text:p>
      <text:p text:style-name="P84"><text:span text:style-name="T2">m-bis)<text:tab/>nei propri confronti, ai sensi dell'</text:span><text:a xlink:type="simple" xlink:href="http://www.bosettiegatti.eu/info/norme/statali/2006_0163.htm#040" text:style-name="Internet_20_link" text:visited-style-name="Visited_20_Internet_20_Link"><text:span text:style-name="Internet_20_link"><text:span text:style-name="T137">articolo 40, comma 9-quater</text:span></text:span></text:a><text:span text:style-name="T2">, non risulta l'iscrizione nel casellario informatico di cui all'</text:span><text:a xlink:type="simple" xlink:href="http://www.bosettiegatti.eu/info/norme/statali/2006_0163.htm#007" text:style-name="Internet_20_link" text:visited-style-name="Visited_20_Internet_20_Link"><text:span text:style-name="Internet_20_link"><text:span text:style-name="T137">articolo 7, comma 10</text:span></text:span></text:a><text:span text:style-name="T2">, per aver presentato falsa dichiarazione o falsa documentazione ai fini del rilascio dell'attestazione SOA;</text:span></text:p>
      <text:p text:style-name="P84"><text:span text:style-name="T2">m-ter)<text:tab/>di cui alla precedente lettera b) che, pur essendo stati vittime dei reati previsti e puniti dagli </text:span><text:a xlink:type="simple" xlink:href="http://www.bosettiegatti.eu/info/norme/statali/codicepenale.htm#317" text:style-name="Internet_20_link" text:visited-style-name="Visited_20_Internet_20_Link"><text:span text:style-name="Internet_20_link"><text:span text:style-name="T137">articoli 317</text:span></text:span></text:a><text:span text:style-name="T2"> e </text:span><text:a xlink:type="simple" xlink:href="http://www.bosettiegatti.eu/info/norme/statali/codicepenale.htm#629" text:style-name="Internet_20_link" text:visited-style-name="Visited_20_Internet_20_Link"><text:span text:style-name="Internet_20_link"><text:span text:style-name="T137">629 del codice penale</text:span></text:span></text:a><text:span text:style-name="T2"> aggravati ai sensi dell’articolo 7 del decreto-legge 13 maggio 1991, n. 152, convertito, con modificazioni, dalla legge 12 luglio 1991, n. 203, non risultino aver denunciato i fatti all’autorità giudiziaria, salvo che ricorrano i casi previsti dall’</text:span><text:a xlink:type="simple" xlink:href="http://www.bosettiegatti.eu/info/norme/statali/1981_0689.htm#004" text:style-name="Internet_20_link" text:visited-style-name="Visited_20_Internet_20_Link"><text:span text:style-name="Internet_20_link"><text:span text:style-name="T137">articolo 4, primo comma, della legge 24 novembre 1981, n. 689</text:span></text:span></text:a></text:p>
      <text:p text:style-name="P84"><text:span text:style-name="T2">m-quater) che non si trova, rispetto ad un altro partecipante alla medesima procedura di affidamento, in una situazione di controllo di cui all'</text:span><text:a xlink:type="simple" xlink:href="http://www.bosettiegatti.eu/info/norme/statali/codicecivile.htm#2359" text:style-name="Internet_20_link" text:visited-style-name="Visited_20_Internet_20_Link"><text:span text:style-name="Internet_20_link"><text:span text:style-name="T137">articolo 2359 del codice civile</text:span></text:span></text:a><text:span text:style-name="T2"> o in una qualsiasi relazione, anche di fatto, se la situazione di controllo o la relazione comporti che le offerte sono imputabili ad un unico centro decisionale.</text:span></text:p>
      <text:p text:style-name="P84"/>
      <text:p text:style-name="P1"/>
      <text:p text:style-name="P19">In ordine alla posizione di coniugio:</text:p>
      <text:p text:style-name="P17"><text:soft-page-break/></text:p>
      <text:p text:style-name="P46"><text:span text:style-name="T18">B-1)<text:tab/></text:span><text:span text:style-name="T137">di avere </text:span><text:span text:style-name="T2">□ <text:s text:c="2"/></text:span><text:span text:style-name="T137">non avere </text:span><text:span text:style-name="T2">□ <text:s/></text:span><text:span text:style-name="T137">rapporti di coniugio, parentela o affinità entro il secondo grado, per sé e per i propri dipendenti, con i dirigenti e i dipendenti dell'Amministrazione deputati alla trattazione del procedimento di autorizzazione, concessione o erogazione di vantaggi economici a cui tale dichiarazione è allegata.</text:span></text:p>
      <text:p text:style-name="P47"/>
      <table:table table:name="Tabella1" table:style-name="Tabella1">
        <table:table-column table:style-name="Tabella1.A"/>
        <table:table-column table:style-name="Tabella1.B"/>
        <table:table-column table:style-name="Tabella1.C"/>
        <table:table-column table:style-name="Tabella1.D"/>
        <table:table-column table:style-name="Tabella1.E"/>
        <table:table-column table:style-name="Tabella1.B"/>
        <table:table-column table:style-name="Tabella1.G"/>
        <table:table-row table:style-name="Tabella1.1">
          <table:table-cell table:style-name="Tabella1.A1" table:number-columns-spanned="3" office:value-type="string">
            <text:p text:style-name="P26">Soggetto dichiarante</text:p>
          </table:table-cell>
          <table:covered-table-cell/>
          <table:covered-table-cell/>
          <table:table-cell table:style-name="Tabella1.A1" table:number-rows-spanned="2" office:value-type="string">
            <text:p text:style-name="P26">Rapporto di coniugio, parentela o affinità</text:p>
          </table:table-cell>
          <table:table-cell table:style-name="Tabella1.E1" table:number-columns-spanned="3" office:value-type="string">
            <text:p text:style-name="P26">Dipendente dell’Amministrazione</text:p>
          </table:table-cell>
          <table:covered-table-cell/>
          <table:covered-table-cell/>
        </table:table-row>
        <table:table-row table:style-name="Tabella1.1">
          <table:table-cell table:style-name="Tabella1.A1" office:value-type="string">
            <text:p text:style-name="P26">Cognome</text:p>
          </table:table-cell>
          <table:table-cell table:style-name="Tabella1.A1" office:value-type="string">
            <text:p text:style-name="P26">Nome</text:p>
          </table:table-cell>
          <table:table-cell table:style-name="Tabella1.A1" office:value-type="string">
            <text:p text:style-name="P26">Luogo e data di nascita</text:p>
          </table:table-cell>
          <table:covered-table-cell/>
          <table:table-cell table:style-name="Tabella1.A1" office:value-type="string">
            <text:p text:style-name="P26">Cognome</text:p>
          </table:table-cell>
          <table:table-cell table:style-name="Tabella1.A1" office:value-type="string">
            <text:p text:style-name="P26">Nome</text:p>
          </table:table-cell>
          <table:table-cell table:style-name="Tabella1.E1" office:value-type="string">
            <text:p text:style-name="P26">Luogo e data di nascita</text:p>
          </table:table-cell>
        </table:table-row>
        <table:table-row table:style-name="Tabella1.3">
          <table:table-cell table:style-name="Tabella1.A3" office:value-type="string">
            <text:p text:style-name="P29"/>
          </table:table-cell>
          <table:table-cell table:style-name="Tabella1.A3" office:value-type="string">
            <text:p text:style-name="P29"/>
          </table:table-cell>
          <table:table-cell table:style-name="Tabella1.A3" office:value-type="string">
            <text:p text:style-name="P29"/>
          </table:table-cell>
          <table:table-cell table:style-name="Tabella1.A3" office:value-type="string">
            <text:p text:style-name="P29"/>
          </table:table-cell>
          <table:table-cell table:style-name="Tabella1.A3" office:value-type="string">
            <text:p text:style-name="P29"/>
          </table:table-cell>
          <table:table-cell table:style-name="Tabella1.A3" office:value-type="string">
            <text:p text:style-name="P29"/>
          </table:table-cell>
          <table:table-cell table:style-name="Tabella1.G3" office:value-type="string">
            <text:p text:style-name="P29"/>
          </table:table-cell>
        </table:table-row>
        <table:table-row table:style-name="Tabella1.3">
          <table:table-cell table:style-name="Tabella1.A3" office:value-type="string">
            <text:p text:style-name="P29"/>
          </table:table-cell>
          <table:table-cell table:style-name="Tabella1.A3" office:value-type="string">
            <text:p text:style-name="P29"/>
          </table:table-cell>
          <table:table-cell table:style-name="Tabella1.A3" office:value-type="string">
            <text:p text:style-name="P29"/>
          </table:table-cell>
          <table:table-cell table:style-name="Tabella1.A3" office:value-type="string">
            <text:p text:style-name="P29"/>
          </table:table-cell>
          <table:table-cell table:style-name="Tabella1.A3" office:value-type="string">
            <text:p text:style-name="P29"/>
          </table:table-cell>
          <table:table-cell table:style-name="Tabella1.A3" office:value-type="string">
            <text:p text:style-name="P29"/>
          </table:table-cell>
          <table:table-cell table:style-name="Tabella1.G3" office:value-type="string">
            <text:p text:style-name="P29"/>
          </table:table-cell>
        </table:table-row>
        <table:table-row table:style-name="Tabella1.3">
          <table:table-cell table:style-name="Tabella1.A3" office:value-type="string">
            <text:p text:style-name="P29"/>
          </table:table-cell>
          <table:table-cell table:style-name="Tabella1.A3" office:value-type="string">
            <text:p text:style-name="P29"/>
          </table:table-cell>
          <table:table-cell table:style-name="Tabella1.A3" office:value-type="string">
            <text:p text:style-name="P29"/>
          </table:table-cell>
          <table:table-cell table:style-name="Tabella1.A3" office:value-type="string">
            <text:p text:style-name="P29"/>
          </table:table-cell>
          <table:table-cell table:style-name="Tabella1.A3" office:value-type="string">
            <text:p text:style-name="P29"/>
          </table:table-cell>
          <table:table-cell table:style-name="Tabella1.A3" office:value-type="string">
            <text:p text:style-name="P29"/>
          </table:table-cell>
          <table:table-cell table:style-name="Tabella1.G3" office:value-type="string">
            <text:p text:style-name="P29"/>
          </table:table-cell>
        </table:table-row>
      </table:table>
      <text:p text:style-name="P47"/>
      <text:p text:style-name="P43"><text:span text:style-name="T18">B-2)<text:tab/></text:span><text:span text:style-name="T137">di non trovarsi nelle condizioni di cui al comma 16-ter dell’art.53 del D.lgs. 165/2001 e s.m.i., il quale così recita: </text:span><text:span text:style-name="T138">“I dipendenti che, negli ultimi tre anni di servizio, hanno esercitato poteri autoritativi o negoziali per conto delle pubbliche amministrazioni di cui all'articolo 1, comma 2, non possono svolgere, nei tre anni successivi alla cessazione del rapporto di pubblico impiego, attività lavorativa o professionale presso i soggetti privati destinatari dell'attività della pubblica amministrazione svolta attraverso i medesimi poteri. I contratti conclusi e gli incarichi conferiti in violazione di quanto previsto dal presente comma sono nulli ed e' fatto divieto ai soggetti privati che li hanno conclusi o conferiti di contrattare con le pubbliche amministrazioni per i successivi tre anni con obbligo di restituzione dei compensi eventualmente percepiti e accertati ad essi riferiti”.</text:span></text:p>
      <text:p text:style-name="P44"/>
      <text:p text:style-name="P86"/>
      <text:p text:style-name="P51">I contenuti della presente dichiarazione possono essere sottoposti alla verifica a campione ai sensi del combinato disposto dell’articolo 48 del Decreto Legislativo n° 163 del 2006 e dell’articolo 71 del D.P.R. n° 445 del 2000.</text:p>
      <text:p text:style-name="P87"/>
      <text:p text:style-name="P53"><text:span text:style-name="T2">(L</text:span><text:span text:style-name="T39">u</text:span><text:span text:style-name="T55">og</text:span><text:span text:style-name="T2">o e </text:span><text:span text:style-name="T39">d</text:span><text:span text:style-name="T2">ata] </text:span><text:span text:style-name="T12"><text:tab/><text:tab/><text:tab/><text:tab/><text:tab/></text:span><text:span text:style-name="T2"> (</text:span><text:span text:style-name="T12"><text:tab/></text:span><text:span text:style-name="T2">), </text:span><text:span text:style-name="T12"><text:tab/><text:tab/><text:tab/></text:span></text:p>
      <text:p text:style-name="P28"/>
      <text:p text:style-name="P79"><text:span text:style-name="T15">per sottoscrizione delle dichiarazioni rese:<text:tab/></text:span><text:span text:style-name="T39">(Il </text:span><text:span text:style-name="T59">L</text:span><text:span text:style-name="T39">e</text:span><text:span text:style-name="T55">g</text:span><text:span text:style-name="T2">ale</text:span><text:span text:style-name="T34"> </text:span><text:span text:style-name="T2">ra</text:span><text:span text:style-name="T55">pp</text:span><text:span text:style-name="T2">resent</text:span><text:span text:style-name="T55">a</text:span><text:span text:style-name="T2">n</text:span><text:span text:style-name="T59">t</text:span><text:span text:style-name="T2">e)</text:span></text:p>
      <text:p text:style-name="P55"/>
      <text:p text:style-name="P31"><text:tab/>_______________________________</text:p>
      <text:p text:style-name="P9"/>
      <text:p text:style-name="P9"/>
      <text:p text:style-name="P49">Ai sensi degli articoli 75 e 76 del D.P.R. 28 dicembre 2000, n° 445, il sottoscritto è consapevole della decadenza dalla partecipazione e dall’eventuale aggiudicazione, nonché della responsabilità penale, cui va incontro in caso di dichiarazione mendace o contenente dati non più rispondenti a verità, relativamente alla presente dichiarazione, composta da numero pagine ______.</text:p>
      <text:p text:style-name="P79"><text:span text:style-name="T15"><text:tab/></text:span><text:span text:style-name="T39">(Il </text:span><text:span text:style-name="T59">L</text:span><text:span text:style-name="T39">e</text:span><text:span text:style-name="T55">g</text:span><text:span text:style-name="T2">ale</text:span><text:span text:style-name="T34"> </text:span><text:span text:style-name="T2">ra</text:span><text:span text:style-name="T55">pp</text:span><text:span text:style-name="T2">resent</text:span><text:span text:style-name="T55">a</text:span><text:span text:style-name="T2">n</text:span><text:span text:style-name="T59">t</text:span><text:span text:style-name="T2">e)</text:span></text:p>
      <text:p text:style-name="P55"/>
      <text:p text:style-name="P31"><text:tab/>_______________________________</text:p>
      <text:p text:style-name="P9"/>
      <text:p text:style-name="P48"><text:span text:style-name="T63">Le dichiarazioni di cui sopra vengono </text:span><text:span text:style-name="T65">r</text:span><text:span text:style-name="T67">il</text:span><text:span text:style-name="T65">a</text:span><text:span text:style-name="T67">s</text:span><text:span text:style-name="T65">c</text:span><text:span text:style-name="T67">i</text:span><text:span text:style-name="T65">a</text:span><text:span text:style-name="T67">t</text:span><text:span text:style-name="T51">e</text:span><text:span text:style-name="T68"> </text:span><text:span text:style-name="T65">a</text:span><text:span text:style-name="T51">i</text:span><text:span text:style-name="T69"> </text:span><text:span text:style-name="T65">f</text:span><text:span text:style-name="T67">in</text:span><text:span text:style-name="T51">i</text:span><text:span text:style-name="T69"> </text:span><text:span text:style-name="T67">d</text:span><text:span text:style-name="T65">e</text:span><text:span text:style-name="T67">ll</text:span><text:span text:style-name="T63">'</text:span><text:span text:style-name="T65">ar</text:span><text:span text:style-name="T67">t</text:span><text:span text:style-name="T51">.</text:span><text:span text:style-name="T63"> </text:span><text:span text:style-name="T51">l</text:span><text:span text:style-name="T70"> </text:span><text:span text:style-name="T65">c</text:span><text:span text:style-name="T67">omm</text:span><text:span text:style-name="T51">a</text:span><text:span text:style-name="T68"> </text:span><text:span text:style-name="T51">9</text:span><text:span text:style-name="T69"> </text:span><text:span text:style-name="T67">l</text:span><text:span text:style-name="T65">e</text:span><text:span text:style-name="T63">t</text:span><text:span text:style-name="T67">t</text:span><text:span text:style-name="T51">.</text:span><text:span text:style-name="T69"> </text:span><text:span text:style-name="T65">e</text:span><text:span text:style-name="T51">)</text:span><text:span text:style-name="T68"> </text:span><text:span text:style-name="T67">d</text:span><text:span text:style-name="T65">e</text:span><text:span text:style-name="T67">ll</text:span><text:span text:style-name="T51">a</text:span><text:span text:style-name="T65"> </text:span><text:span text:style-name="T35">l</text:span><text:span text:style-name="T51">.</text:span><text:span text:style-name="T32"> </text:span><text:span text:style-name="T30">190/2012</text:span><text:span text:style-name="T51">,</text:span><text:span text:style-name="T71">a</text:span><text:span text:style-name="T51">i</text:span><text:span text:style-name="T75"> </text:span><text:span text:style-name="T76">s</text:span><text:span text:style-name="T71">e</text:span><text:span text:style-name="T76">ns</text:span><text:span text:style-name="T51">i</text:span><text:span text:style-name="T75"> </text:span><text:span text:style-name="T71">de</text:span><text:span text:style-name="T60">ll</text:span><text:span text:style-name="T76">'</text:span><text:span text:style-name="T60">a</text:span><text:span text:style-name="T76">r</text:span><text:span text:style-name="T60">t</text:span><text:span text:style-name="T51">.</text:span><text:span text:style-name="T75"> </text:span><text:span text:style-name="T37">3</text:span><text:span text:style-name="T51">8</text:span><text:span text:style-name="T78"> </text:span><text:span text:style-name="T79">d</text:span><text:span text:style-name="T65">e</text:span><text:span text:style-name="T51">i</text:span><text:span text:style-name="T80"> </text:span><text:span text:style-name="T65">d</text:span><text:span text:style-name="T76">.</text:span><text:span text:style-name="T65">p</text:span><text:span text:style-name="T67">.r</text:span><text:span text:style-name="T51">.</text:span><text:span text:style-name="T24"> </text:span><text:span text:style-name="T79">4</text:span><text:span text:style-name="T65">4</text:span><text:span text:style-name="T51">5</text:span><text:span text:style-name="T81"> </text:span><text:span text:style-name="T65">d</text:span><text:span text:style-name="T79">e</text:span><text:span text:style-name="T51">l</text:span><text:span text:style-name="T82"> </text:span><text:span text:style-name="T37">28.12</text:span><text:span text:style-name="T40">.</text:span><text:span text:style-name="T37">2</text:span><text:span text:style-name="T40">0</text:span><text:span text:style-name="T37">00</text:span><text:span text:style-name="T51"> al d.lgs. n° 16372006, legge n° 109/2009, l. n° 106/2011 e d. lgs. 159/20110</text:span><text:span text:style-name="T53"> e ss.mm.ii.</text:span><text:span text:style-name="T51"> </text:span></text:p>
      <text:p text:style-name="P48"><text:span text:style-name="T51">La</text:span><text:span text:style-name="T83"> </text:span><text:span text:style-name="T79">d</text:span><text:span text:style-name="T76">ic</text:span><text:span text:style-name="T65">h</text:span><text:span text:style-name="T76">i</text:span><text:span text:style-name="T67">a</text:span><text:span text:style-name="T76">r</text:span><text:span text:style-name="T67">a</text:span><text:span text:style-name="T76">z</text:span><text:span text:style-name="T67">i</text:span><text:span text:style-name="T79">o</text:span><text:span text:style-name="T63">n</text:span><text:span text:style-name="T51">e</text:span><text:span text:style-name="T85"> </text:span><text:span text:style-name="T51">è</text:span><text:span text:style-name="T83"> </text:span><text:span text:style-name="T67">s</text:span><text:span text:style-name="T79">o</text:span><text:span text:style-name="T76">t</text:span><text:span text:style-name="T67">t</text:span><text:span text:style-name="T79">o</text:span><text:span text:style-name="T67">sc</text:span><text:span text:style-name="T76">r</text:span><text:span text:style-name="T67">i</text:span><text:span text:style-name="T76">t</text:span><text:span text:style-name="T67">t</text:span><text:span text:style-name="T51">a preferibilmente in forma elettronica</text:span><text:span text:style-name="T86"> </text:span><text:span text:style-name="T51">e</text:span><text:span text:style-name="T87"> </text:span><text:span text:style-name="T76">i</text:span><text:span text:style-name="T67">n</text:span><text:span text:style-name="T76">v</text:span><text:span text:style-name="T67">i</text:span><text:span text:style-name="T76">a</text:span><text:span text:style-name="T67">t</text:span><text:span text:style-name="T51">a</text:span><text:span text:style-name="T80"> </text:span><text:span text:style-name="T79">u</text:span><text:span text:style-name="T67">n</text:span><text:span text:style-name="T76">i</text:span><text:span text:style-name="T67">t</text:span><text:span text:style-name="T76">a</text:span><text:span text:style-name="T65">m</text:span><text:span text:style-name="T79">e</text:span><text:span text:style-name="T63">n</text:span><text:span text:style-name="T76">t</text:span><text:span text:style-name="T51">e</text:span><text:span text:style-name="T81"> </text:span><text:span text:style-name="T51">a </text:span><text:span text:style-name="T79">fo</text:span><text:span text:style-name="T76">t</text:span><text:span text:style-name="T79">o</text:span><text:span text:style-name="T67">c</text:span><text:span text:style-name="T79">o</text:span><text:span text:style-name="T65">p</text:span><text:span text:style-name="T76">i</text:span><text:span text:style-name="T51">a</text:span><text:span text:style-name="T89"> </text:span><text:span text:style-name="T79">d</text:span><text:span text:style-name="T51">i</text:span><text:span text:style-name="T90"> </text:span><text:span text:style-name="T79">u</text:span><text:span text:style-name="T51">n</text:span><text:span text:style-name="T65"> d</text:span><text:span text:style-name="T79">o</text:span><text:span text:style-name="T67">c</text:span><text:span text:style-name="T65">ume</text:span><text:span text:style-name="T63">n</text:span><text:span text:style-name="T67">t</text:span><text:span text:style-name="T51">o</text:span><text:span text:style-name="T89"> </text:span><text:span text:style-name="T79">d</text:span><text:span text:style-name="T51">i</text:span><text:span text:style-name="T69"> </text:span><text:span text:style-name="T67">i</text:span><text:span text:style-name="T79">d</text:span><text:span text:style-name="T65">e</text:span><text:span text:style-name="T67">ntit</text:span><text:span text:style-name="T51">à </text:span><text:span text:style-name="T65">d</text:span><text:span text:style-name="T79">e</text:span><text:span text:style-name="T51">l</text:span><text:span text:style-name="T91"> </text:span><text:span text:style-name="T67">s</text:span><text:span text:style-name="T65">o</text:span><text:span text:style-name="T76">t</text:span><text:span text:style-name="T67">t</text:span><text:span text:style-name="T65">o</text:span><text:span text:style-name="T63">s</text:span><text:span text:style-name="T67">critt</text:span><text:span text:style-name="T65">o</text:span><text:span text:style-name="T67">r</text:span><text:span text:style-name="T65">e</text:span><text:span text:style-name="T51">. </text:span></text:p>
      <text:p text:style-name="P38"><text:span text:style-name="T114">PA</text:span><text:span text:style-name="T115">TT</text:span><text:span text:style-name="T116">O</text:span><text:span text:style-name="T117"> </text:span><text:span text:style-name="T114">D</text:span><text:span text:style-name="T116">I</text:span><text:span text:style-name="T118"> </text:span><text:span text:style-name="T114">IN</text:span><text:span text:style-name="T115">T</text:span><text:span text:style-name="T116">E</text:span><text:span text:style-name="T118">G</text:span><text:span text:style-name="T116">R</text:span><text:span text:style-name="T114">I</text:span><text:span text:style-name="T118">T</text:span><text:span text:style-name="T114">A</text:span><text:span text:style-name="T116">'</text:span></text:p>
      <text:p text:style-name="P36"/>
      <text:p text:style-name="P37"/>
      <text:p text:style-name="P57"><text:span text:style-name="T130">In riferimento alla <text:s/>procedura </text:span><text:span text:style-name="T131"><text:s/></text:span><text:span text:style-name="T132">di aggiudicazione di n. 1 </text:span><text:span text:style-name="T133">lotto di automezzi <text:s/>posti in fuori uso <text:s/>da Servizio Ispettorato Ripartimentale delle Foreste di Siracusa di proprietà del </text:span><text:span text:style-name="T132">Comando Corpo Forestale sita in Via Ugo La Malfa n. 87/89 – 90146 Palermo, <text:s/></text:span><text:span text:style-name="T122">CIG: <text:s/></text:span><text:span text:style-name="T135">ZEB3AEAE4E, <text:s/></text:span><text:span text:style-name="T132">avviso </text:span><text:span text:style-name="T120">PROT. N.</text:span><text:span text:style-name="T123">036374 DEL <text:s/>26.04.</text:span><text:span text:style-name="T120">2023</text:span></text:p>
      <text:p text:style-name="P10"/>
      <text:p text:style-name="P4">tra</text:p>
      <text:p text:style-name="P4"/>
      <text:p text:style-name="P15"><text:span text:style-name="T5">RE</text:span><text:span text:style-name="T62">G</text:span><text:span text:style-name="T73">I</text:span><text:span text:style-name="T56">O</text:span><text:span text:style-name="T73">N</text:span><text:span text:style-name="T5">E</text:span><text:span text:style-name="T66"> </text:span><text:span text:style-name="T56">SI</text:span><text:span text:style-name="T62">C</text:span><text:span text:style-name="T56">I</text:span><text:span text:style-name="T62">L</text:span><text:span text:style-name="T56">IA</text:span><text:span text:style-name="T73">N</text:span><text:span text:style-name="T5">A - COMANDO CORPO FORESTALE DELLA REGIONE SICILIANA</text:span></text:p>
      <text:p text:style-name="P20"/>
      <text:p text:style-name="P15"><text:span text:style-name="T5">e</text:span><text:span text:style-name="T8"> <text:s text:c="174"/></text:span></text:p>
      <text:p text:style-name="P5"><text:s/></text:p>
      <text:p text:style-name="P5">la Ditta <text:s/></text:p>
      <text:p text:style-name="P12"><text:s/></text:p>
      <text:p text:style-name="P14"/>
      <text:p text:style-name="P13"/>
      <text:p text:style-name="P11">________________________________________________________________</text:p>
      <text:p text:style-name="Standard"><text:span text:style-name="T127"><text:s/></text:span><text:span text:style-name="T93"><text:s text:c="23"/></text:span><text:span text:style-name="T94"><text:s/></text:span><text:span text:style-name="T93"><text:s text:c="11"/></text:span></text:p>
      <text:p text:style-name="P25"><text:span text:style-name="T57">P</text:span><text:span text:style-name="T54">R</text:span><text:span text:style-name="T61">E</text:span><text:span text:style-name="T57">M</text:span><text:span text:style-name="T61">E</text:span><text:span text:style-name="T57">S</text:span><text:span text:style-name="T72">S</text:span><text:span text:style-name="T54">A</text:span></text:p>
      <text:p text:style-name="P30"/>
      <text:p text:style-name="P59"><text:span text:style-name="T2">V</text:span><text:span text:style-name="T55">IS</text:span><text:span text:style-name="T77">T</text:span><text:span text:style-name="T2">O<text:tab/></text:span><text:span text:style-name="T39">I</text:span><text:span text:style-name="T2">'art.</text:span><text:span text:style-name="T19"> </text:span><text:span text:style-name="T55">1</text:span><text:span text:style-name="T2">,</text:span><text:span text:style-name="T19"> </text:span><text:span text:style-name="T2">c</text:span><text:span text:style-name="T55">o</text:span><text:span text:style-name="T39">mm</text:span><text:span text:style-name="T2">a</text:span><text:span text:style-name="T19"> </text:span><text:span text:style-name="T55">1</text:span><text:span text:style-name="T39">7</text:span><text:span text:style-name="T2">,</text:span><text:span text:style-name="T19"> </text:span><text:span text:style-name="T39">d</text:span><text:span text:style-name="T55">e</text:span><text:span text:style-name="T2">lla</text:span><text:span text:style-name="T22"> </text:span><text:span text:style-name="T59">l</text:span><text:span text:style-name="T39">e</text:span><text:span text:style-name="T55">gg</text:span><text:span text:style-name="T2">e</text:span><text:span text:style-name="T16"> </text:span><text:span text:style-name="T2">6</text:span><text:span text:style-name="T16"> </text:span><text:span text:style-name="T2">n</text:span><text:span text:style-name="T55">o</text:span><text:span text:style-name="T2">v</text:span><text:span text:style-name="T39">e</text:span><text:span text:style-name="T55">m</text:span><text:span text:style-name="T39">b</text:span><text:span text:style-name="T2">re</text:span><text:span text:style-name="T16"> </text:span><text:span text:style-name="T55">2</text:span><text:span text:style-name="T39">0</text:span><text:span text:style-name="T55">1</text:span><text:span text:style-name="T39">2</text:span><text:span text:style-name="T2">,</text:span><text:span text:style-name="T19"> </text:span><text:span text:style-name="T2">n°</text:span><text:span text:style-name="T19"> </text:span><text:span text:style-name="T55">1</text:span><text:span text:style-name="T39">9</text:span><text:span text:style-name="T2">0</text:span><text:span text:style-name="T29"> </text:span><text:span text:style-name="T2">(</text:span><text:span text:style-name="T55">D</text:span><text:span text:style-name="T2">is</text:span><text:span text:style-name="T55">po</text:span><text:span text:style-name="T2">sizi</text:span><text:span text:style-name="T55">o</text:span><text:span text:style-name="T2">ni</text:span><text:span text:style-name="T18"> </text:span><text:span text:style-name="T55">p</text:span><text:span text:style-name="T39">e</text:span><text:span text:style-name="T2">r</text:span><text:span text:style-name="T16"> </text:span><text:span text:style-name="T2">la</text:span><text:span text:style-name="T19"> </text:span><text:span text:style-name="T55">p</text:span><text:span text:style-name="T2">rev</text:span><text:span text:style-name="T39">e</text:span><text:span text:style-name="T2">nzi</text:span><text:span text:style-name="T55">o</text:span><text:span text:style-name="T59">n</text:span><text:span text:style-name="T2">e</text:span><text:span text:style-name="T16"> </text:span><text:span text:style-name="T2">e</text:span><text:span text:style-name="T16"> </text:span><text:span text:style-name="T2">la re</text:span><text:span text:style-name="T55">p</text:span><text:span text:style-name="T2">res</text:span><text:span text:style-name="T59">s</text:span><text:span text:style-name="T2">i</text:span><text:span text:style-name="T55">o</text:span><text:span text:style-name="T2">ne</text:span><text:span text:style-name="T34"> </text:span><text:span text:style-name="T39">de</text:span><text:span text:style-name="T2">lla</text:span><text:span text:style-name="T39"> </text:span><text:span text:style-name="T2">c</text:span><text:span text:style-name="T55">o</text:span><text:span text:style-name="T2">rruzi</text:span><text:span text:style-name="T55">o</text:span><text:span text:style-name="T2">ne e</text:span><text:span text:style-name="T34"> </text:span><text:span text:style-name="T55">d</text:span><text:span text:style-name="T39">e</text:span><text:span text:style-name="T2">ll'ill</text:span><text:span text:style-name="T39">e</text:span><text:span text:style-name="T55">g</text:span><text:span text:style-name="T2">alità</text:span><text:span text:style-name="T39"> </text:span><text:span text:style-name="T2">n</text:span><text:span text:style-name="T39">e</text:span><text:span text:style-name="T2">lla</text:span><text:span text:style-name="T39"> </text:span><text:span text:style-name="T55">p</text:span><text:span text:style-name="T39">ubb</text:span><text:span text:style-name="T2">lica</text:span><text:span text:style-name="T39"> </text:span><text:span text:style-name="T2">a</text:span><text:span text:style-name="T55">m</text:span><text:span text:style-name="T39">m</text:span><text:span text:style-name="T2">inistr</text:span><text:span text:style-name="T55">a</text:span><text:span text:style-name="T2">zi</text:span><text:span text:style-name="T55">o</text:span><text:span text:style-name="T2">n</text:span><text:span text:style-name="T55">e</text:span><text:span text:style-name="T2">)</text:span><text:span text:style-name="T34"> </text:span><text:span text:style-name="T2">il</text:span><text:span text:style-name="T39"> </text:span><text:span text:style-name="T55">q</text:span><text:span text:style-name="T39">u</text:span><text:span text:style-name="T2">ale</text:span><text:span text:style-name="T34"> </text:span><text:span text:style-name="T39">d</text:span><text:span text:style-name="T59">i</text:span><text:span text:style-name="T2">s</text:span><text:span text:style-name="T55">po</text:span><text:span text:style-name="T2">ne</text:span><text:span text:style-name="T29"> </text:span><text:span text:style-name="T2">c</text:span><text:span text:style-name="T55">h</text:span><text:span text:style-name="T2">e</text:span><text:span text:style-name="T34"> </text:span><text:span text:style-name="T51">“</text:span><text:span text:style-name="T60">l</text:span><text:span text:style-name="T51">e st</text:span><text:span text:style-name="T58">a</text:span><text:span text:style-name="T51">zi</text:span><text:span text:style-name="T58">o</text:span><text:span text:style-name="T51">ni</text:span><text:span text:style-name="T35"> </text:span><text:span text:style-name="T51">a</text:span><text:span text:style-name="T58">pp</text:span><text:span text:style-name="T51">altanti</text:span><text:span text:style-name="T30"> </text:span><text:span text:style-name="T58">po</text:span><text:span text:style-name="T51">ss</text:span><text:span text:style-name="T58">o</text:span><text:span text:style-name="T51">no</text:span><text:span text:style-name="T37"> </text:span><text:span text:style-name="T58">p</text:span><text:span text:style-name="T51">rev</text:span><text:span text:style-name="T40">e</text:span><text:span text:style-name="T58">d</text:span><text:span text:style-name="T40">e</text:span><text:span text:style-name="T51">re</text:span><text:span text:style-name="T37"> </text:span><text:span text:style-name="T60">n</text:span><text:span text:style-name="T40">e</text:span><text:span text:style-name="T58">g</text:span><text:span text:style-name="T51">li</text:span><text:span text:style-name="T30"> </text:span><text:span text:style-name="T51">avvisi,</text:span><text:span text:style-name="T40"> b</text:span><text:span text:style-name="T51">a</text:span><text:span text:style-name="T60">n</text:span><text:span text:style-name="T40">d</text:span><text:span text:style-name="T51">i</text:span><text:span text:style-name="T35"> </text:span><text:span text:style-name="T40">d</text:span><text:span text:style-name="T51">i </text:span><text:span text:style-name="T58">g</text:span><text:span text:style-name="T51">ara</text:span><text:span text:style-name="T30"> </text:span><text:span text:style-name="T51">o</text:span><text:span text:style-name="T40"> </text:span><text:span text:style-name="T51">l</text:span><text:span text:style-name="T40">e</text:span><text:span text:style-name="T51">t</text:span><text:span text:style-name="T60">t</text:span><text:span text:style-name="T40">e</text:span><text:span text:style-name="T51">re</text:span><text:span text:style-name="T40"> d</text:span><text:span text:style-name="T51">'in</text:span><text:span text:style-name="T58">v</text:span><text:span text:style-name="T51">ito</text:span><text:span text:style-name="T40"> </text:span><text:span text:style-name="T51">c</text:span><text:span text:style-name="T58">h</text:span><text:span text:style-name="T51">e</text:span><text:span text:style-name="T37"> </text:span><text:span text:style-name="T51">il</text:span><text:span text:style-name="T35"> </text:span><text:span text:style-name="T40">m</text:span><text:span text:style-name="T51">ancato</text:span><text:span text:style-name="T40"> </text:span><text:span text:style-name="T51">ris</text:span><text:span text:style-name="T58">p</text:span><text:span text:style-name="T40">e</text:span><text:span text:style-name="T51">tto </text:span><text:span text:style-name="T40">de</text:span><text:span text:style-name="T51">l</text:span><text:span text:style-name="T60">l</text:span><text:span text:style-name="T51">e</text:span><text:span text:style-name="T85"> </text:span><text:span text:style-name="T51">cla</text:span><text:span text:style-name="T40">u</text:span><text:span text:style-name="T51">s</text:span><text:span text:style-name="T58">o</text:span><text:span text:style-name="T51">le</text:span><text:span text:style-name="T27"> </text:span><text:span text:style-name="T51">c</text:span><text:span text:style-name="T58">o</text:span><text:span text:style-name="T51">ntenu</text:span><text:span text:style-name="T60">t</text:span><text:span text:style-name="T51">e</text:span><text:span text:style-name="T85"> </text:span><text:span text:style-name="T60">n</text:span><text:span text:style-name="T40">e</text:span><text:span text:style-name="T51">i</text:span><text:span text:style-name="T24"> </text:span><text:span text:style-name="T58">p</text:span><text:span text:style-name="T51">r</text:span><text:span text:style-name="T58">o</text:span><text:span text:style-name="T51">t</text:span><text:span text:style-name="T58">o</text:span><text:span text:style-name="T51">c</text:span><text:span text:style-name="T58">o</text:span><text:span text:style-name="T51">lli</text:span><text:span text:style-name="T86"> </text:span><text:span text:style-name="T58">d</text:span><text:span text:style-name="T51">i</text:span><text:span text:style-name="T21"> </text:span><text:span text:style-name="T51">l</text:span><text:span text:style-name="T40">e</text:span><text:span text:style-name="T58">g</text:span><text:span text:style-name="T51">alità</text:span><text:span text:style-name="T24"> </text:span><text:span text:style-name="T51">o</text:span><text:span text:style-name="T27"> </text:span><text:span text:style-name="T60">n</text:span><text:span text:style-name="T40">e</text:span><text:span text:style-name="T51">i</text:span><text:span text:style-name="T21"> </text:span><text:span text:style-name="T58">p</text:span><text:span text:style-name="T51">atti</text:span><text:span text:style-name="T24"> </text:span><text:span text:style-name="T40">d</text:span><text:span text:style-name="T51">i</text:span><text:span text:style-name="T21"> </text:span><text:span text:style-name="T51">in</text:span><text:span text:style-name="T60">t</text:span><text:span text:style-name="T40">e</text:span><text:span text:style-name="T58">g</text:span><text:span text:style-name="T51">rità</text:span><text:span text:style-name="T24"> </text:span><text:span text:style-name="T51">c</text:span><text:span text:style-name="T58">o</text:span><text:span text:style-name="T51">stitu</text:span><text:span text:style-name="T60">i</text:span><text:span text:style-name="T51">s</text:span><text:span text:style-name="T58">c</text:span><text:span text:style-name="T51">e</text:span><text:span text:style-name="T85"> </text:span><text:span text:style-name="T51">ca</text:span><text:span text:style-name="T58">u</text:span><text:span text:style-name="T51">sa</text:span><text:span text:style-name="T27"> </text:span><text:span text:style-name="T58">d</text:span><text:span text:style-name="T51">i</text:span><text:span text:style-name="T24"> </text:span><text:span text:style-name="T58">e</text:span><text:span text:style-name="T51">s</text:span><text:span text:style-name="T58">c</text:span><text:span text:style-name="T51">l</text:span><text:span text:style-name="T40">u</text:span><text:span text:style-name="T51">si</text:span><text:span text:style-name="T58">o</text:span><text:span text:style-name="T51">ne </text:span><text:span text:style-name="T40">d</text:span><text:span text:style-name="T51">alla</text:span><text:span text:style-name="T40"> </text:span><text:span text:style-name="T58">g</text:span><text:span text:style-name="T51">ara”</text:span><text:span text:style-name="T2">;</text:span></text:p>
      <text:p text:style-name="P59"><text:span text:style-name="T2">V</text:span><text:span text:style-name="T55">IS</text:span><text:span text:style-name="T77">T</text:span><text:span text:style-name="T2">O<text:tab/>il</text:span><text:span text:style-name="T36"> </text:span><text:span text:style-name="T55">P</text:span><text:span text:style-name="T2">iano</text:span><text:span text:style-name="T29"> </text:span><text:span text:style-name="T39">N</text:span><text:span text:style-name="T2">azi</text:span><text:span text:style-name="T55">o</text:span><text:span text:style-name="T2">nale</text:span><text:span text:style-name="T29"> </text:span><text:span text:style-name="T39">A</text:span><text:span text:style-name="T2">nti</text:span><text:span text:style-name="T55">co</text:span><text:span text:style-name="T2">rruzi</text:span><text:span text:style-name="T55">o</text:span><text:span text:style-name="T2">ne</text:span><text:span text:style-name="T29"> </text:span><text:span text:style-name="T2">(</text:span><text:span text:style-name="T55">P</text:span><text:span text:style-name="T2">.</text:span><text:span text:style-name="T39">N</text:span><text:span text:style-name="T2">.</text:span><text:span text:style-name="T39">A</text:span><text:span text:style-name="T59">.</text:span><text:span text:style-name="T2">),</text:span><text:span text:style-name="T19"> </text:span><text:span text:style-name="T2">a</text:span><text:span text:style-name="T55">pp</text:span><text:span text:style-name="T2">r</text:span><text:span text:style-name="T55">o</text:span><text:span text:style-name="T2">vato</text:span><text:span text:style-name="T22"> </text:span><text:span text:style-name="T39">d</text:span><text:span text:style-name="T2">all'</text:span><text:span text:style-name="T39">Au</text:span><text:span text:style-name="T2">t</text:span><text:span text:style-name="T55">o</text:span><text:span text:style-name="T2">rità</text:span><text:span text:style-name="T36"> </text:span><text:span text:style-name="T39">N</text:span><text:span text:style-name="T2">azi</text:span><text:span text:style-name="T55">o</text:span><text:span text:style-name="T2">nale</text:span><text:span text:style-name="T29"> </text:span><text:span text:style-name="T39">A</text:span><text:span text:style-name="T2">nti</text:span><text:span text:style-name="T55">co</text:span><text:span text:style-name="T2">rruzi</text:span><text:span text:style-name="T55">o</text:span><text:span text:style-name="T59">n</text:span><text:span text:style-name="T2">e</text:span><text:span text:style-name="T16"> </text:span><text:span text:style-name="T2">c</text:span><text:span text:style-name="T55">o</text:span><text:span text:style-name="T2">n </text:span><text:span text:style-name="T39">de</text:span><text:span text:style-name="T2">l</text:span><text:span text:style-name="T59">i</text:span><text:span text:style-name="T39">be</text:span><text:span text:style-name="T2">ra n°</text:span><text:span text:style-name="T34"> </text:span><text:span text:style-name="T55">7</text:span><text:span text:style-name="T39">2</text:span><text:span text:style-name="T55">/</text:span><text:span text:style-name="T39">2</text:span><text:span text:style-name="T55">0</text:span><text:span text:style-name="T39">13</text:span><text:span text:style-name="T2">, c</text:span><text:span text:style-name="T55">h</text:span><text:span text:style-name="T2">e</text:span><text:span text:style-name="T36"> </text:span><text:span text:style-name="T2">al </text:span><text:span text:style-name="T55">p</text:span><text:span text:style-name="T39">u</text:span><text:span text:style-name="T2">nto</text:span><text:span text:style-name="T34"> </text:span><text:span text:style-name="T39">3</text:span><text:span text:style-name="T59">.</text:span><text:span text:style-name="T39">1</text:span><text:span text:style-name="T2">.</text:span><text:span text:style-name="T39">1</text:span><text:span text:style-name="T2">3</text:span><text:span text:style-name="T39"> </text:span><text:span text:style-name="T55">h</text:span><text:span text:style-name="T2">a</text:span><text:span text:style-name="T34"> </text:span><text:span text:style-name="T55">p</text:span><text:span text:style-name="T2">recis</text:span><text:span text:style-name="T55">a</text:span><text:span text:style-name="T2">to</text:span><text:span text:style-name="T34"> </text:span><text:span text:style-name="T2">c</text:span><text:span text:style-name="T55">h</text:span><text:span text:style-name="T2">e</text:span><text:span text:style-name="T39"> </text:span><text:span text:style-name="T51">“</text:span><text:span text:style-name="T60">L</text:span><text:span text:style-name="T51">e</text:span><text:span text:style-name="T37"> </text:span><text:span text:style-name="T58">pu</text:span><text:span text:style-name="T40">bb</text:span><text:span text:style-name="T51">lic</text:span><text:span text:style-name="T58">h</text:span><text:span text:style-name="T51">e</text:span><text:span text:style-name="T37"> </text:span><text:span text:style-name="T60">a</text:span><text:span text:style-name="T40">mm</text:span><text:span text:style-name="T51">inistr</text:span><text:span text:style-name="T58">a</text:span><text:span text:style-name="T51">zi</text:span><text:span text:style-name="T58">o</text:span><text:span text:style-name="T51">ni</text:span><text:span text:style-name="T40"> </text:span><text:span text:style-name="T51">e</text:span><text:span text:style-name="T40"> </text:span><text:span text:style-name="T51">le</text:span><text:span text:style-name="T40"> </text:span><text:span text:style-name="T51">st</text:span><text:span text:style-name="T58">a</text:span><text:span text:style-name="T51">zi</text:span><text:span text:style-name="T58">o</text:span><text:span text:style-name="T51">ni a</text:span><text:span text:style-name="T58">pp</text:span><text:span text:style-name="T51">altanti, </text:span><text:span text:style-name="T60">i</text:span><text:span text:style-name="T51">n</text:span><text:span text:style-name="T95"> </text:span><text:span text:style-name="T51">attuazi</text:span><text:span text:style-name="T58">o</text:span><text:span text:style-name="T51">ne </text:span><text:span text:style-name="T58">d</text:span><text:span text:style-name="T40">e</text:span><text:span text:style-name="T51">ll'art</text:span><text:span text:style-name="T58">.</text:span><text:span text:style-name="T40">1</text:span><text:span text:style-name="T51">, c</text:span><text:span text:style-name="T58">o</text:span><text:span text:style-name="T40">mm</text:span><text:span text:style-name="T51">a </text:span><text:span text:style-name="T58">1</text:span><text:span text:style-name="T40">7</text:span><text:span text:style-name="T51">, </text:span><text:span text:style-name="T58">d</text:span><text:span text:style-name="T40">e</text:span><text:span text:style-name="T51">lla</text:span><text:span text:style-name="T95"> </text:span><text:span text:style-name="T51">l</text:span><text:span text:style-name="T40">e</text:span><text:span text:style-name="T58">gg</text:span><text:span text:style-name="T51">e n.</text:span><text:span text:style-name="T95"> </text:span><text:span text:style-name="T40">1</text:span><text:span text:style-name="T58">9</text:span><text:span text:style-name="T40">0</text:span><text:span text:style-name="T58">/</text:span><text:span text:style-name="T40">2</text:span><text:span text:style-name="T58">0</text:span><text:span text:style-name="T40">12</text:span><text:span text:style-name="T51">,</text:span><text:span text:style-name="T95"> </text:span><text:span text:style-name="T58">d</text:span><text:span text:style-name="T51">i</text:span><text:span text:style-name="T95"> </text:span><text:span text:style-name="T51">re</text:span><text:span text:style-name="T58">go</text:span><text:span text:style-name="T51">la, </text:span><text:span text:style-name="T58">p</text:span><text:span text:style-name="T51">r</text:span><text:span text:style-name="T58">e</text:span><text:span text:style-name="T40">d</text:span><text:span text:style-name="T51">is</text:span><text:span text:style-name="T58">po</text:span><text:span text:style-name="T51">n</text:span><text:span text:style-name="T58">go</text:span><text:span text:style-name="T51">no e </text:span><text:span text:style-name="T40">u</text:span><text:span text:style-name="T51">tilizzano</text:span><text:span text:style-name="T40"> </text:span><text:span text:style-name="T58">p</text:span><text:span text:style-name="T51">r</text:span><text:span text:style-name="T58">o</text:span><text:span text:style-name="T51">t</text:span><text:span text:style-name="T58">o</text:span><text:span text:style-name="T51">c</text:span><text:span text:style-name="T58">o</text:span><text:span text:style-name="T51">lli</text:span><text:span text:style-name="T17"> </text:span><text:span text:style-name="T58">d</text:span><text:span text:style-name="T51">i</text:span><text:span text:style-name="T35"> </text:span><text:span text:style-name="T51">l</text:span><text:span text:style-name="T40">e</text:span><text:span text:style-name="T58">g</text:span><text:span text:style-name="T51">alità</text:span><text:span text:style-name="T35"> </text:span><text:span text:style-name="T51">o</text:span><text:span text:style-name="T40"> </text:span><text:span text:style-name="T58">p</text:span><text:span text:style-name="T51">atti</text:span><text:span text:style-name="T35"> </text:span><text:span text:style-name="T40">d</text:span><text:span text:style-name="T51">i</text:span><text:span text:style-name="T35"> </text:span><text:span text:style-name="T51">in</text:span><text:span text:style-name="T60">t</text:span><text:span text:style-name="T40">e</text:span><text:span text:style-name="T58">g</text:span><text:span text:style-name="T51">rità</text:span><text:span text:style-name="T35"> </text:span><text:span text:style-name="T58">p</text:span><text:span text:style-name="T40">e</text:span><text:span text:style-name="T51">r</text:span><text:span text:style-name="T35"> </text:span><text:span text:style-name="T51">l'a</text:span><text:span text:style-name="T58">f</text:span><text:span text:style-name="T40">f</text:span><text:span text:style-name="T51">i</text:span><text:span text:style-name="T40">d</text:span><text:span text:style-name="T60">a</text:span><text:span text:style-name="T40">me</text:span><text:span text:style-name="T51">nto</text:span><text:span text:style-name="T40"> d</text:span><text:span text:style-name="T51">i c</text:span><text:span text:style-name="T58">o</text:span><text:span text:style-name="T40">mme</text:span><text:span text:style-name="T51">s</text:span><text:span text:style-name="T60">s</text:span><text:span text:style-name="T40">e</text:span><text:span text:style-name="T51">.</text:span><text:span text:style-name="T35"> </text:span><text:span text:style-name="T51">A</text:span><text:span text:style-name="T37"> </text:span><text:span text:style-name="T51">tal</text:span><text:span text:style-name="T35"> </text:span><text:span text:style-name="T58">f</text:span><text:span text:style-name="T51">ine,</text:span><text:span text:style-name="T35"> </text:span><text:span text:style-name="T60">l</text:span><text:span text:style-name="T51">e</text:span><text:span text:style-name="T37"> </text:span><text:span text:style-name="T58">p</text:span><text:span text:style-name="T40">ubb</text:span><text:span text:style-name="T51">lic</text:span><text:span text:style-name="T58">h</text:span><text:span text:style-name="T51">e a</text:span><text:span text:style-name="T40">mm</text:span><text:span text:style-name="T51">i</text:span><text:span text:style-name="T60">n</text:span><text:span text:style-name="T51">istr</text:span><text:span text:style-name="T58">a</text:span><text:span text:style-name="T51">zi</text:span><text:span text:style-name="T58">o</text:span><text:span text:style-name="T51">ni inseris</text:span><text:span text:style-name="T58">co</text:span><text:span text:style-name="T51">no n</text:span><text:span text:style-name="T40">e</text:span><text:span text:style-name="T58">g</text:span><text:span text:style-name="T51">li avvisi, n</text:span><text:span text:style-name="T40">e</text:span><text:span text:style-name="T51">i </text:span><text:span text:style-name="T40">b</text:span><text:span text:style-name="T51">a</text:span><text:span text:style-name="T60">n</text:span><text:span text:style-name="T40">d</text:span><text:span text:style-name="T51">i </text:span><text:span text:style-name="T58">d</text:span><text:span text:style-name="T51">i </text:span><text:span text:style-name="T58">g</text:span><text:span text:style-name="T51">ara e n</text:span><text:span text:style-name="T40">e</text:span><text:span text:style-name="T51">lle l</text:span><text:span text:style-name="T40">e</text:span><text:span text:style-name="T51">tt</text:span><text:span text:style-name="T58">e</text:span><text:span text:style-name="T51">re </text:span><text:span text:style-name="T58">d</text:span><text:span text:style-name="T51">'in</text:span><text:span text:style-name="T58">v</text:span><text:span text:style-name="T51">ito la cla</text:span><text:span text:style-name="T40">u</text:span><text:span text:style-name="T51">s</text:span><text:span text:style-name="T58">o</text:span><text:span text:style-name="T51">la </text:span><text:span text:style-name="T40">d</text:span><text:span text:style-name="T51">i s</text:span><text:span text:style-name="T58">a</text:span><text:span text:style-name="T51">lva</text:span><text:span text:style-name="T58">g</text:span><text:span text:style-name="T40">u</text:span><text:span text:style-name="T51">ardia c</text:span><text:span text:style-name="T58">h</text:span><text:span text:style-name="T51">e il </text:span><text:span text:style-name="T40">m</text:span><text:span text:style-name="T51">ancato </text:span><text:span text:style-name="T60">r</text:span><text:span text:style-name="T51">is</text:span><text:span text:style-name="T58">p</text:span><text:span text:style-name="T40">e</text:span><text:span text:style-name="T51">tto </text:span><text:span text:style-name="T40">de</text:span><text:span text:style-name="T51">l </text:span><text:span text:style-name="T58">p</text:span><text:span text:style-name="T51">r</text:span><text:span text:style-name="T58">o</text:span><text:span text:style-name="T51">t</text:span><text:span text:style-name="T58">o</text:span><text:span text:style-name="T51">c</text:span><text:span text:style-name="T58">o</text:span><text:span text:style-name="T51">llo </text:span><text:span text:style-name="T40">d</text:span><text:span text:style-name="T51">i l</text:span><text:span text:style-name="T40">e</text:span><text:span text:style-name="T58">g</text:span><text:span text:style-name="T51">alità o </text:span><text:span text:style-name="T40">d</text:span><text:span text:style-name="T58">e</text:span><text:span text:style-name="T51">l </text:span><text:span text:style-name="T58">p</text:span><text:span text:style-name="T51">atto </text:span><text:span text:style-name="T58">d</text:span><text:span text:style-name="T51">i inte</text:span><text:span text:style-name="T58">g</text:span><text:span text:style-name="T51">rità </text:span><text:span text:style-name="T40">d</text:span><text:span text:style-name="T51">à l</text:span><text:span text:style-name="T40">u</text:span><text:span text:style-name="T58">og</text:span><text:span text:style-name="T51">o all'</text:span><text:span text:style-name="T40">e</text:span><text:span text:style-name="T51">s</text:span><text:span text:style-name="T58">c</text:span><text:span text:style-name="T51">l</text:span><text:span text:style-name="T40">u</text:span><text:span text:style-name="T51">si</text:span><text:span text:style-name="T58">o</text:span><text:span text:style-name="T51">ne </text:span><text:span text:style-name="T40">d</text:span><text:span text:style-name="T51">alla</text:span><text:span text:style-name="T40"> </text:span><text:span text:style-name="T58">g</text:span><text:span text:style-name="T51">ara</text:span><text:span text:style-name="T40"> </text:span><text:span text:style-name="T51">e alla</text:span><text:span text:style-name="T40"> </text:span><text:span text:style-name="T51">ris</text:span><text:span text:style-name="T58">o</text:span><text:span text:style-name="T51">l</text:span><text:span text:style-name="T40">u</text:span><text:span text:style-name="T51">zi</text:span><text:span text:style-name="T58">o</text:span><text:span text:style-name="T51">ne </text:span><text:span text:style-name="T58">d</text:span><text:span text:style-name="T40">e</text:span><text:span text:style-name="T51">l</text:span><text:span text:style-name="T40"> </text:span><text:span text:style-name="T51">c</text:span><text:span text:style-name="T58">o</text:span><text:span text:style-name="T51">ntr</text:span><text:span text:style-name="T58">a</text:span><text:span text:style-name="T51">tt</text:span><text:span text:style-name="T58">o</text:span><text:span text:style-name="T51">”</text:span><text:span text:style-name="T2">;</text:span></text:p>
      <text:p text:style-name="P59"><text:span text:style-name="T2">V</text:span><text:span text:style-name="T55">IS</text:span><text:span text:style-name="T77">T</text:span><text:span text:style-name="T2">O<text:tab/>il</text:span><text:span text:style-name="T22"> </text:span><text:span text:style-name="T55">D</text:span><text:span text:style-name="T39">e</text:span><text:span text:style-name="T2">creto</text:span><text:span text:style-name="T16"> </text:span><text:span text:style-name="T39">de</text:span><text:span text:style-name="T2">l</text:span><text:span text:style-name="T22"> </text:span><text:span text:style-name="T55">P</text:span><text:span text:style-name="T2">res</text:span><text:span text:style-name="T59">i</text:span><text:span text:style-name="T39">de</text:span><text:span text:style-name="T2">n</text:span><text:span text:style-name="T59">t</text:span><text:span text:style-name="T2">e</text:span><text:span text:style-name="T31"> </text:span><text:span text:style-name="T55">d</text:span><text:span text:style-name="T39">e</text:span><text:span text:style-name="T2">lla</text:span><text:span text:style-name="T28"> </text:span><text:span text:style-name="T59">R</text:span><text:span text:style-name="T39">e</text:span><text:span text:style-name="T55">p</text:span><text:span text:style-name="T39">ubb</text:span><text:span text:style-name="T2">lica</text:span><text:span text:style-name="T22"> </text:span><text:span text:style-name="T39">de</text:span><text:span text:style-name="T2">l</text:span><text:span text:style-name="T22"> </text:span><text:span text:style-name="T39">1</text:span><text:span text:style-name="T2">6</text:span><text:span text:style-name="T18"> </text:span><text:span text:style-name="T2">a</text:span><text:span text:style-name="T55">p</text:span><text:span text:style-name="T2">ri</text:span><text:span text:style-name="T55">l</text:span><text:span text:style-name="T2">e</text:span><text:span text:style-name="T18"> </text:span><text:span text:style-name="T39">2</text:span><text:span text:style-name="T55">0</text:span><text:span text:style-name="T39">13</text:span><text:span text:style-name="T2">,</text:span><text:span text:style-name="T22"> </text:span><text:span text:style-name="T2">n° </text:span><text:span text:style-name="T39">6</text:span><text:span text:style-name="T2">2</text:span><text:span text:style-name="T18"> </text:span><text:span text:style-name="T2">c</text:span><text:span text:style-name="T55">o</text:span><text:span text:style-name="T2">n</text:span><text:span text:style-name="T28"> </text:span><text:span text:style-name="T2">il</text:span><text:span text:style-name="T22"> </text:span><text:span text:style-name="T55">q</text:span><text:span text:style-name="T39">u</text:span><text:span text:style-name="T2">ale</text:span><text:span text:style-name="T31"> </text:span><text:span text:style-name="T2">è</text:span><text:span text:style-name="T22"> </text:span><text:span text:style-name="T2">st</text:span><text:span text:style-name="T55">a</text:span><text:span text:style-name="T2">to</text:span><text:span text:style-name="T18"> </text:span><text:span text:style-name="T55">e</text:span><text:span text:style-name="T39">m</text:span><text:span text:style-name="T2">anato</text:span><text:span text:style-name="T18"> </text:span><text:span text:style-name="T2">il R</text:span><text:span text:style-name="T39">e</text:span><text:span text:style-name="T55">go</text:span><text:span text:style-name="T2">la</text:span><text:span text:style-name="T39">me</text:span><text:span text:style-name="T2">nto </text:span><text:span text:style-name="T59">r</text:span><text:span text:style-name="T39">e</text:span><text:span text:style-name="T2">cante c</text:span><text:span text:style-name="T55">o</text:span><text:span text:style-name="T39">d</text:span><text:span text:style-name="T2">ice</text:span><text:span text:style-name="T34"> </text:span><text:span text:style-name="T55">d</text:span><text:span text:style-name="T2">i c</text:span><text:span text:style-name="T55">o</text:span><text:span text:style-name="T39">m</text:span><text:span text:style-name="T55">po</text:span><text:span text:style-name="T2">rt</text:span><text:span text:style-name="T55">a</text:span><text:span text:style-name="T39">me</text:span><text:span text:style-name="T2">nto </text:span><text:span text:style-name="T55">d</text:span><text:span text:style-name="T39">e</text:span><text:span text:style-name="T2">i </text:span><text:span text:style-name="T39">d</text:span><text:span text:style-name="T2">i</text:span><text:span text:style-name="T55">p</text:span><text:span text:style-name="T39">e</text:span><text:span text:style-name="T59">n</text:span><text:span text:style-name="T39">de</text:span><text:span text:style-name="T2">nti</text:span><text:span text:style-name="T55"> p</text:span><text:span text:style-name="T39">u</text:span><text:span text:style-name="T55">b</text:span><text:span text:style-name="T39">b</text:span><text:span text:style-name="T2">lici;</text:span></text:p>
      <text:p text:style-name="P58"><text:span text:style-name="T2">V</text:span><text:span text:style-name="T55">IS</text:span><text:span text:style-name="T77">T</text:span><text:span text:style-name="T2">O<text:tab/>il </text:span><text:span text:style-name="T55">P</text:span><text:span text:style-name="T2">iano Tr</text:span><text:span text:style-name="T59">i</text:span><text:span text:style-name="T39">e</text:span><text:span text:style-name="T2">nn</text:span><text:span text:style-name="T55">a</text:span><text:span text:style-name="T2">le </text:span><text:span text:style-name="T55">p</text:span><text:span text:style-name="T39">e</text:span><text:span text:style-name="T2">r la </text:span><text:span text:style-name="T55">p</text:span><text:span text:style-name="T2">rev</text:span><text:span text:style-name="T39">e</text:span><text:span text:style-name="T2">n</text:span><text:span text:style-name="T59">z</text:span><text:span text:style-name="T2">i</text:span><text:span text:style-name="T55">o</text:span><text:span text:style-name="T2">ne </text:span><text:span text:style-name="T39">de</text:span><text:span text:style-name="T2">lla c</text:span><text:span text:style-name="T55">o</text:span><text:span text:style-name="T2">rruzi</text:span><text:span text:style-name="T55">o</text:span><text:span text:style-name="T2">ne (</text:span><text:span text:style-name="T55">P</text:span><text:span text:style-name="T2">.T.</text:span><text:span text:style-name="T55">P</text:span><text:span text:style-name="T2">.C.) </text:span><text:span text:style-name="T55">2</text:span><text:span text:style-name="T39">0</text:span><text:span text:style-name="T55">1</text:span><text:span text:style-name="T39">3</text:span><text:span text:style-name="T55">/</text:span><text:span text:style-name="T39">2</text:span><text:span text:style-name="T55">0</text:span><text:span text:style-name="T39">1</text:span><text:span text:style-name="T2">6 </text:span><text:span text:style-name="T55">d</text:span><text:span text:style-name="T39">e</text:span><text:span text:style-name="T2">lla R</text:span><text:span text:style-name="T39">e</text:span><text:span text:style-name="T55">g</text:span><text:span text:style-name="T2">i</text:span><text:span text:style-name="T55">o</text:span><text:span text:style-name="T2">ne </text:span><text:span text:style-name="T39">S</text:span><text:span text:style-name="T2">iciliana,</text:span><text:span text:style-name="T39"> </text:span><text:span text:style-name="T2">a</text:span><text:span text:style-name="T39">d</text:span><text:span text:style-name="T55">o</text:span><text:span text:style-name="T2">tt</text:span><text:span text:style-name="T55">a</text:span><text:span text:style-name="T2">to c</text:span><text:span text:style-name="T55">o</text:span><text:span text:style-name="T2">n</text:span><text:span text:style-name="T36"> </text:span><text:span text:style-name="T55">D</text:span><text:span text:style-name="T39">e</text:span><text:span text:style-name="T2">c</text:span><text:span text:style-name="T59">r</text:span><text:span text:style-name="T39">e</text:span><text:span text:style-name="T2">to </text:span><text:span text:style-name="T39">de</text:span><text:span text:style-name="T2">l</text:span><text:span text:style-name="T39"> </text:span><text:span text:style-name="T55">P</text:span><text:span text:style-name="T2">r</text:span><text:span text:style-name="T55">e</text:span><text:span text:style-name="T2">sid</text:span><text:span text:style-name="T39">e</text:span><text:span text:style-name="T59">n</text:span><text:span text:style-name="T2">te</text:span><text:span text:style-name="T34"> </text:span><text:span text:style-name="T55">d</text:span><text:span text:style-name="T39">e</text:span><text:span text:style-name="T2">lla</text:span><text:span text:style-name="T39"> </text:span><text:span text:style-name="T2">R</text:span><text:span text:style-name="T39">e</text:span><text:span text:style-name="T55">g</text:span><text:span text:style-name="T2">i</text:span><text:span text:style-name="T55">o</text:span><text:span text:style-name="T2">ne n°</text:span><text:span text:style-name="T39"> 5</text:span><text:span text:style-name="T55">1</text:span><text:span text:style-name="T2">0</text:span><text:span text:style-name="T34"> </text:span><text:span text:style-name="T55">d</text:span><text:span text:style-name="T39">e</text:span><text:span text:style-name="T2">l</text:span><text:span text:style-name="T39"> </text:span><text:span text:style-name="T55">2</text:span><text:span text:style-name="T2">8</text:span><text:span text:style-name="T34">-01-</text:span><text:span text:style-name="T39">2</text:span><text:span text:style-name="T55">0</text:span><text:span text:style-name="T39">1</text:span><text:span text:style-name="T2">4 e</text:span><text:span text:style-name="T34"> </text:span><text:span text:style-name="T2">l'a</text:span><text:span text:style-name="T55">gg</text:span><text:span text:style-name="T2">i</text:span><text:span text:style-name="T55">o</text:span><text:span text:style-name="T2">rn</text:span><text:span text:style-name="T55">a</text:span><text:span text:style-name="T39">me</text:span><text:span text:style-name="T2">nto </text:span><text:span text:style-name="T39">2</text:span><text:span text:style-name="T55">0</text:span><text:span text:style-name="T39">1</text:span><text:span text:style-name="T55">5</text:span><text:span text:style-name="T39">/</text:span><text:span text:style-name="T55">2</text:span><text:span text:style-name="T39">0</text:span><text:span text:style-name="T55">1</text:span><text:span text:style-name="T39">7</text:span><text:span text:style-name="T2">,</text:span><text:span text:style-name="T36"> </text:span><text:span text:style-name="T2">a</text:span><text:span text:style-name="T39">d</text:span><text:span text:style-name="T55">o</text:span><text:span text:style-name="T2">tt</text:span><text:span text:style-name="T55">a</text:span><text:span text:style-name="T2">to</text:span><text:span text:style-name="T34"> </text:span><text:span text:style-name="T2">c</text:span><text:span text:style-name="T55">o</text:span><text:span text:style-name="T2">n</text:span><text:span text:style-name="T39"> </text:span><text:span text:style-name="T55">D</text:span><text:span text:style-name="T39">e</text:span><text:span text:style-name="T2">creto</text:span><text:span text:style-name="T34"> </text:span><text:span text:style-name="T55">d</text:span><text:span text:style-name="T39">e</text:span><text:span text:style-name="T2">l</text:span><text:span text:style-name="T39"> </text:span><text:span text:style-name="T55">P</text:span><text:span text:style-name="T2">resi</text:span><text:span text:style-name="T55">d</text:span><text:span text:style-name="T39">e</text:span><text:span text:style-name="T2">nte</text:span><text:span text:style-name="T34"> </text:span><text:span text:style-name="T39">d</text:span><text:span text:style-name="T55">e</text:span><text:span text:style-name="T2">lla</text:span><text:span text:style-name="T36"> </text:span><text:span text:style-name="T2">R</text:span><text:span text:style-name="T39">e</text:span><text:span text:style-name="T55">g</text:span><text:span text:style-name="T2">i</text:span><text:span text:style-name="T55">o</text:span><text:span text:style-name="T2">ne</text:span><text:span text:style-name="T34"> </text:span><text:span text:style-name="T2">n°</text:span><text:span text:style-name="T36"> </text:span><text:span text:style-name="T55">2</text:span><text:span text:style-name="T39">1</text:span><text:span text:style-name="T2">6</text:span><text:span text:style-name="T34"> </text:span><text:span text:style-name="T55">d</text:span><text:span text:style-name="T39">e</text:span><text:span text:style-name="T2">l</text:span><text:span text:style-name="T36"> </text:span><text:span text:style-name="T55">2</text:span><text:span text:style-name="T2">7</text:span><text:span text:style-name="T34">-01-</text:span><text:span text:style-name="T55">2</text:span><text:span text:style-name="T39">0</text:span><text:span text:style-name="T55">1</text:span><text:span text:style-name="T2">5</text:span><text:span text:style-name="T34"> </text:span><text:span text:style-name="T2">e</text:span><text:span text:style-name="T34"> </text:span><text:span text:style-name="T2">in</text:span><text:span text:style-name="T36"> </text:span><text:span text:style-name="T55">p</text:span><text:span text:style-name="T2">arti</text:span><text:span text:style-name="T55">co</text:span><text:span text:style-name="T2">lare il § </text:span><text:span text:style-name="T39">4</text:span><text:span text:style-name="T59">.</text:span><text:span text:style-name="T39">1</text:span><text:span text:style-name="T2">1 </text:span><text:span text:style-name="T51">“</text:span><text:span text:style-name="T58">P</text:span><text:span text:style-name="T51">atti </text:span><text:span text:style-name="T58">d</text:span><text:span text:style-name="T51">i inte</text:span><text:span text:style-name="T58">g</text:span><text:span text:style-name="T51">rità </text:span><text:span text:style-name="T60">n</text:span><text:span text:style-name="T40">e</text:span><text:span text:style-name="T58">g</text:span><text:span text:style-name="T51">li a</text:span><text:span text:style-name="T40">ff</text:span><text:span text:style-name="T60">i</text:span><text:span text:style-name="T40">d</text:span><text:span text:style-name="T51">a</text:span><text:span text:style-name="T58">m</text:span><text:span text:style-name="T40">e</text:span><text:span text:style-name="T51">nti”</text:span><text:span text:style-name="T2">, </text:span><text:span text:style-name="T55">p</text:span><text:span text:style-name="T39">ubb</text:span><text:span text:style-name="T2">licati </text:span><text:span text:style-name="T59">s</text:span><text:span text:style-name="T39">u</text:span><text:span text:style-name="T2">l sito isti</text:span><text:span text:style-name="T59">t</text:span><text:span text:style-name="T39">u</text:span><text:span text:style-name="T2">zi</text:span><text:span text:style-name="T55">o</text:span><text:span text:style-name="T2">nale </text:span><text:span text:style-name="T39">de</text:span><text:span text:style-name="T2">ll'</text:span><text:span text:style-name="T55">A</text:span><text:span text:style-name="T39">mm</text:span><text:span text:style-name="T2">in</text:span><text:span text:style-name="T59">i</text:span><text:span text:style-name="T2">str</text:span><text:span text:style-name="T55">a</text:span><text:span text:style-name="T2">zi</text:span><text:span text:style-name="T55">o</text:span><text:span text:style-name="T2">ne re</text:span><text:span text:style-name="T55">g</text:span><text:span text:style-name="T2">i</text:span><text:span text:style-name="T55">o</text:span><text:span text:style-name="T2">nale all'ind</text:span><text:span text:style-name="T59">i</text:span><text:span text:style-name="T2">rizzo web</text:span></text:p>
      <text:p text:style-name="P60"><text:a xlink:type="simple" xlink:href="http://pti.regione.sicilia.it/portal/page/portal/PIR_PORTALE/PIR_LaStrutturaRegionale/PIR_Assessoratoregionaledelterritorioedellambiente/PIR_Comandocorpoforestale" text:style-name="Internet_20_link" text:visited-style-name="Visited_20_Internet_20_Link"><text:span text:style-name="Internet_20_link"><text:span text:style-name="T55">http://pti.regione.sicilia.it/portal/page/portal/PIR_PORTALE/PIR_LaStrutturaRegionale/PIR_Assessoratoregionaledelterritorioedellambiente/PIR_Comandocorpoforestale</text:span></text:span></text:a></text:p>
      <text:p text:style-name="P58"><text:span text:style-name="T2">V</text:span><text:span text:style-name="T55">IS</text:span><text:span text:style-name="T77">T</text:span><text:span text:style-name="T2">O<text:tab/>il</text:span><text:span text:style-name="T36"> </text:span><text:span text:style-name="T2">C</text:span><text:span text:style-name="T55">o</text:span><text:span text:style-name="T39">d</text:span><text:span text:style-name="T2">i</text:span><text:span text:style-name="T59">c</text:span><text:span text:style-name="T2">e</text:span><text:span text:style-name="T16"> </text:span><text:span text:style-name="T55">d</text:span><text:span text:style-name="T2">i</text:span><text:span text:style-name="T19"> </text:span><text:span text:style-name="T2">c</text:span><text:span text:style-name="T55">o</text:span><text:span text:style-name="T39">m</text:span><text:span text:style-name="T55">po</text:span><text:span text:style-name="T2">rt</text:span><text:span text:style-name="T55">a</text:span><text:span text:style-name="T39">me</text:span><text:span text:style-name="T2">nto</text:span><text:span text:style-name="T34"> </text:span><text:span text:style-name="T39">d</text:span><text:span text:style-name="T55">e</text:span><text:span text:style-name="T2">i</text:span><text:span text:style-name="T19"> </text:span><text:span text:style-name="T55">d</text:span><text:span text:style-name="T2">i</text:span><text:span text:style-name="T55">p</text:span><text:span text:style-name="T39">e</text:span><text:span text:style-name="T2">n</text:span><text:span text:style-name="T55">d</text:span><text:span text:style-name="T39">e</text:span><text:span text:style-name="T2">nti</text:span><text:span text:style-name="T36"> </text:span><text:span text:style-name="T39">de</text:span><text:span text:style-name="T2">lla</text:span><text:span text:style-name="T36"> </text:span><text:span text:style-name="T2">R</text:span><text:span text:style-name="T39">e</text:span><text:span text:style-name="T55">g</text:span><text:span text:style-name="T2">i</text:span><text:span text:style-name="T55">o</text:span><text:span text:style-name="T2">ne</text:span><text:span text:style-name="T16"> </text:span><text:span text:style-name="T55">S</text:span><text:span text:style-name="T2">iciliana</text:span><text:span text:style-name="T19"> </text:span><text:span text:style-name="T2">e</text:span><text:span text:style-name="T29"> </text:span><text:span text:style-name="T55">d</text:span><text:span text:style-name="T39">e</text:span><text:span text:style-name="T55">g</text:span><text:span text:style-name="T2">li</text:span><text:span text:style-name="T19"> </text:span><text:span text:style-name="T2">Enti</text:span><text:span text:style-name="T36"> </text:span><text:span text:style-name="T39">d</text:span><text:span text:style-name="T2">i</text:span><text:span text:style-name="T36"> </text:span><text:span text:style-name="T2">c</text:span><text:span text:style-name="T39">u</text:span><text:span text:style-name="T2">i</text:span><text:span text:style-name="T36"> </text:span><text:span text:style-name="T2">all'art.</text:span><text:span text:style-name="T29"> </text:span><text:span text:style-name="T2">1</text:span><text:span text:style-name="T29"> </text:span><text:span text:style-name="T55">d</text:span><text:span text:style-name="T39">e</text:span><text:span text:style-name="T2">lla L.R.</text:span><text:span text:style-name="T34"> </text:span><text:span text:style-name="T55">1</text:span><text:span text:style-name="T2">5</text:span><text:span text:style-name="T34">-05-</text:span><text:span text:style-name="T39">2</text:span><text:span text:style-name="T55">0</text:span><text:span text:style-name="T39">1</text:span><text:span text:style-name="T2">0</text:span><text:span text:style-name="T34"> </text:span><text:span text:style-name="T2">n°</text:span><text:span text:style-name="T39"> </text:span><text:span text:style-name="T55">1</text:span><text:span text:style-name="T39">0</text:span><text:span text:style-name="T2">,</text:span><text:span text:style-name="T39"> </text:span><text:span text:style-name="T2">a</text:span><text:span text:style-name="T39">d</text:span><text:span text:style-name="T55">o</text:span><text:span text:style-name="T2">tt</text:span><text:span text:style-name="T55">a</text:span><text:span text:style-name="T2">to</text:span><text:span text:style-name="T39"> u</text:span><text:span text:style-name="T2">n</text:span><text:span text:style-name="T59">i</text:span><text:span text:style-name="T2">ta</text:span><text:span text:style-name="T39">me</text:span><text:span text:style-name="T2">n</text:span><text:span text:style-name="T59">t</text:span><text:span text:style-name="T2">e</text:span><text:span text:style-name="T34"> </text:span><text:span text:style-name="T2">al</text:span><text:span text:style-name="T39"> </text:span><text:span text:style-name="T55">P</text:span><text:span text:style-name="T2">.T.</text:span><text:span text:style-name="T55">P</text:span><text:span text:style-name="T2">.C.</text:span><text:span text:style-name="T36"> </text:span><text:span text:style-name="T39">2</text:span><text:span text:style-name="T55">0</text:span><text:span text:style-name="T39">1</text:span><text:span text:style-name="T55">3</text:span><text:span text:style-name="T39">/</text:span><text:span text:style-name="T55">2</text:span><text:span text:style-name="T39">01</text:span><text:span text:style-name="T2">6 c</text:span><text:span text:style-name="T55">o</text:span><text:span text:style-name="T2">n</text:span><text:span text:style-name="T36"> </text:span><text:span text:style-name="T55">D</text:span><text:span text:style-name="T39">e</text:span><text:span text:style-name="T2">c</text:span><text:span text:style-name="T59">r</text:span><text:span text:style-name="T39">e</text:span><text:span text:style-name="T2">to</text:span><text:span text:style-name="T36"> </text:span><text:span text:style-name="T55">d</text:span><text:span text:style-name="T39">e</text:span><text:span text:style-name="T2">l </text:span><text:span text:style-name="T55">P</text:span><text:span text:style-name="T2">resi</text:span><text:span text:style-name="T55">d</text:span><text:span text:style-name="T39">e</text:span><text:span text:style-name="T2">nte</text:span><text:span text:style-name="T36"> </text:span><text:span text:style-name="T55">d</text:span><text:span text:style-name="T39">e</text:span><text:span text:style-name="T2">lla</text:span><text:span text:style-name="T34"> </text:span><text:span text:style-name="T2">R</text:span><text:span text:style-name="T39">e</text:span><text:span text:style-name="T55">g</text:span><text:span text:style-name="T2">i</text:span><text:span text:style-name="T55">o</text:span><text:span text:style-name="T2">ne</text:span><text:span text:style-name="T36"> </text:span><text:span text:style-name="T2">n</text:span><text:span text:style-name="T59">° </text:span><text:span text:style-name="T39">5</text:span><text:span text:style-name="T55">1</text:span><text:span text:style-name="T2">0</text:span><text:span text:style-name="T36"> </text:span><text:span text:style-name="T39">de</text:span><text:span text:style-name="T2">l </text:span><text:span text:style-name="T39">2</text:span><text:span text:style-name="T2">8</text:span><text:span text:style-name="T39"> </text:span><text:span text:style-name="T55">g</text:span><text:span text:style-name="T39">e</text:span><text:span text:style-name="T2">nn</text:span><text:span text:style-name="T55">a</text:span><text:span text:style-name="T2">io</text:span><text:span text:style-name="T36"> </text:span><text:span text:style-name="T55">2</text:span><text:span text:style-name="T39">0</text:span><text:span text:style-name="T55">1</text:span><text:span text:style-name="T39">4</text:span><text:span text:style-name="T2">,</text:span><text:span text:style-name="T34"> </text:span><text:span text:style-name="T55">p</text:span><text:span text:style-name="T39">u</text:span><text:span text:style-name="T55">b</text:span><text:span text:style-name="T39">b</text:span><text:span text:style-name="T2">licato</text:span><text:span text:style-name="T36"> </text:span><text:span text:style-name="T59">s</text:span><text:span text:style-name="T39">u</text:span><text:span text:style-name="T2">l</text:span><text:span text:style-name="T34"> </text:span><text:span text:style-name="T2">sito</text:span><text:span text:style-name="T39"> </text:span><text:span text:style-name="T2">isti</text:span><text:span text:style-name="T59">t</text:span><text:span text:style-name="T39">u</text:span><text:span text:style-name="T2">zi</text:span><text:span text:style-name="T55">o</text:span><text:span text:style-name="T2">nale</text:span><text:span text:style-name="T36"> </text:span><text:span text:style-name="T39">de</text:span><text:span text:style-name="T2">ll'</text:span><text:span text:style-name="T55">A</text:span><text:span text:style-name="T39">mm</text:span><text:span text:style-name="T2">ini</text:span><text:span text:style-name="T59">s</text:span><text:span text:style-name="T2">tr</text:span><text:span text:style-name="T55">a</text:span><text:span text:style-name="T2">zi</text:span><text:span text:style-name="T55">o</text:span><text:span text:style-name="T2">ne re</text:span><text:span text:style-name="T55">g</text:span><text:span text:style-name="T2">i</text:span><text:span text:style-name="T55">o</text:span><text:span text:style-name="T2">nale</text:span><text:span text:style-name="T36"> </text:span><text:span text:style-name="T2">al</text:span><text:span text:style-name="T39">I</text:span><text:span text:style-name="T2">' i</text:span><text:span text:style-name="T59">n</text:span><text:span text:style-name="T39">d</text:span><text:span text:style-name="T2">irizzo</text:span><text:span text:style-name="T39"> </text:span><text:span text:style-name="T59">w</text:span><text:span text:style-name="T39">e</text:span><text:span text:style-name="T2">b:</text:span></text:p>
      <text:p text:style-name="P60"><text:a xlink:type="simple" xlink:href="http://pti.regione.sicilia.it/portal/page/portal/PIR_PORTALE/PIR_Ammtrasparente/PIR_Disposizionigenerali" text:style-name="Internet_20_link" text:visited-style-name="Visited_20_Internet_20_Link"><text:span text:style-name="Internet_20_link"><text:span text:style-name="T55">h</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2">tt</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55">p:</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39">//</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55">p</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2">ti.re</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55">g</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2">i</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55">o</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2">n</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39">e</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2">.si</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55">c</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2">ilia.it</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39">/</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55">po</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2">rt</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55">a</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2">l</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39">/</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55">p</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2">a</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55">g</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39">e/</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55">po</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2">rt</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55">a</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2">l</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39">/</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55">P</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39">I</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2">R_</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55">P</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39">O</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2">RT</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39">A</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2">LE</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39">/</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55">P</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39">I</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2">R_</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39">Amm</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59">t</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2">ras</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55">p</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2">arente</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39">/</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55">P</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39">I</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2">R_</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55">D</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2">is</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55">po</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2">sizi</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55">o</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2">ni</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55">g</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39">e</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2">n</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39">e</text:span></text:span></text:a><text:a xlink:type="simple" xlink:href="http://pti.regione.sicilia.it/portal/page/portal/PIR_PORTALE/PIR_Ammtrasparente/PIR_Disposizionigenerali" text:style-name="Internet_20_link" text:visited-style-name="Visited_20_Internet_20_Link"><text:span text:style-name="Internet_20_link"><text:span text:style-name="T2">rali</text:span></text:span></text:a><text:span text:style-name="T39">/</text:span><text:span text:style-name="T55">P</text:span><text:span text:style-name="T39">I</text:span><text:span text:style-name="T2">R_</text:span><text:span text:style-name="T39">A</text:span><text:span text:style-name="T59">t</text:span><text:span text:style-name="T2">ti</text:span><text:span text:style-name="T55">g</text:span><text:span text:style-name="T39">e</text:span><text:span text:style-name="T2">n</text:span><text:span text:style-name="T39">e</text:span><text:span text:style-name="T2">rali</text:span><text:span text:style-name="T39">/</text:span><text:span text:style-name="T55">P</text:span><text:span text:style-name="T39">I</text:span><text:span text:style-name="T2">R_C</text:span><text:span text:style-name="T74">o</text:span><text:span text:style-name="T39">d</text:span><text:span text:style-name="T2">ic</text:span><text:span text:style-name="T39">ed</text:span><text:span text:style-name="T2">is</text:span><text:span text:style-name="T55">c</text:span><text:span text:style-name="T2">i</text:span><text:span text:style-name="T55">p</text:span><text:span text:style-name="T2">linar</text:span><text:span text:style-name="T55">e</text:span><text:span text:style-name="T39">ed</text:span><text:span text:style-name="T2">ic</text:span><text:span text:style-name="T55">o</text:span><text:span text:style-name="T2">n</text:span><text:span text:style-name="T39">d</text:span><text:span text:style-name="T55">o</text:span><text:span text:style-name="T2">tt</text:span><text:span text:style-name="T55">a</text:span><text:span text:style-name="T2">;</text:span></text:p>
      <text:p text:style-name="P32"/>
      <text:p text:style-name="P25"><text:span text:style-name="T57">S</text:span><text:span text:style-name="T54">I</text:span><text:span text:style-name="T61"> C</text:span><text:span text:style-name="T57">O</text:span><text:span text:style-name="T72">N</text:span><text:span text:style-name="T61">V</text:span><text:span text:style-name="T57">I</text:span><text:span text:style-name="T61">E</text:span><text:span text:style-name="T57">N</text:span><text:span text:style-name="T54">E</text:span><text:span text:style-name="T97"> </text:span><text:span text:style-name="T61">Q</text:span><text:span text:style-name="T57">UA</text:span><text:span text:style-name="T72">N</text:span><text:span text:style-name="T61">T</text:span><text:span text:style-name="T54">O</text:span><text:span text:style-name="T64"> </text:span><text:span text:style-name="T57">S</text:span><text:span text:style-name="T54">E</text:span><text:span text:style-name="T61">G</text:span><text:span text:style-name="T72">U</text:span><text:span text:style-name="T54">E</text:span></text:p>
      <text:p text:style-name="P26"/>
      <text:p text:style-name="P25"><text:span text:style-name="T41">A</text:span><text:span text:style-name="T5">rti</text:span><text:span text:style-name="T56">co</text:span><text:span text:style-name="T5">lo 1</text:span></text:p>
      <text:p text:style-name="P35"><text:span text:style-name="T39">(O</text:span><text:span text:style-name="T55">b</text:span><text:span text:style-name="T39">b</text:span><text:span text:style-name="T2">li</text:span><text:span text:style-name="T55">gh</text:span><text:span text:style-name="T2">i</text:span><text:span text:style-name="T39"> de</text:span><text:span text:style-name="T2">l</text:span><text:span text:style-name="T59">l</text:span><text:span text:style-name="T2">e</text:span><text:span text:style-name="T34"> </text:span><text:span text:style-name="T55">p</text:span><text:span text:style-name="T2">arti)</text:span></text:p>
      <text:p text:style-name="P33"/>
      <text:p text:style-name="P50"><text:span text:style-name="T39">I</text:span><text:span text:style-name="T2">l </text:span><text:span text:style-name="T55">p</text:span><text:span text:style-name="T2">resen</text:span><text:span text:style-name="T59">t</text:span><text:span text:style-name="T2">e </text:span><text:span text:style-name="T55">p</text:span><text:span text:style-name="T2">atto </text:span><text:span text:style-name="T55">d</text:span><text:span text:style-name="T2">i </text:span><text:span text:style-name="T59">i</text:span><text:span text:style-name="T2">nte</text:span><text:span text:style-name="T55">g</text:span><text:span text:style-name="T2">rità st</text:span><text:span text:style-name="T55">a</text:span><text:span text:style-name="T39">b</text:span><text:span text:style-name="T2">ilis</text:span><text:span text:style-name="T55">c</text:span><text:span text:style-name="T2">e la </text:span><text:span text:style-name="T55">fo</text:span><text:span text:style-name="T2">r</text:span><text:span text:style-name="T39">m</text:span><text:span text:style-name="T2">ale </text:span><text:span text:style-name="T55">o</text:span><text:span text:style-name="T39">bb</text:span><text:span text:style-name="T2">li</text:span><text:span text:style-name="T55">g</text:span><text:span text:style-name="T2">azi</text:span><text:span text:style-name="T55">o</text:span><text:span text:style-name="T2">ne </text:span><text:span text:style-name="T39">de</text:span><text:span text:style-name="T2">l s</text:span><text:span text:style-name="T55">o</text:span><text:span text:style-name="T2">tt</text:span><text:span text:style-name="T55">o</text:span><text:span text:style-name="T2">s</text:span><text:span text:style-name="T55">c</text:span><text:span text:style-name="T2">ritt</text:span><text:span text:style-name="T55">o</text:span><text:span text:style-name="T2">re c</text:span><text:span text:style-name="T55">h</text:span><text:span text:style-name="T39">e</text:span><text:span text:style-name="T2">, ai </text:span><text:span text:style-name="T55">f</text:span><text:span text:style-name="T2">ini </text:span><text:span text:style-name="T39">de</text:span><text:span text:style-name="T2">ll'</text:span><text:span text:style-name="T59">a</text:span><text:span text:style-name="T39">ff</text:span><text:span text:style-name="T59">i</text:span><text:span text:style-name="T39">d</text:span><text:span text:style-name="T2">a</text:span><text:span text:style-name="T39">me</text:span><text:span text:style-name="T2">nto</text:span><text:span text:style-name="T55"> </text:span><text:span text:style-name="T39">de</text:span><text:span text:style-name="T2">ll'a</text:span><text:span text:style-name="T55">pp</text:span><text:span text:style-name="T2">alto</text:span><text:span text:style-name="T34"> </text:span><text:span text:style-name="T2">in</text:span><text:span text:style-name="T55"> ogg</text:span><text:span text:style-name="T39">e</text:span><text:span text:style-name="T2">tt</text:span><text:span text:style-name="T55">o</text:span><text:span text:style-name="T2">,</text:span><text:span text:style-name="T39"> </text:span><text:span text:style-name="T2">si</text:span><text:span text:style-name="T55"> </text:span><text:span text:style-name="T2">i</text:span><text:span text:style-name="T39">m</text:span><text:span text:style-name="T55">p</text:span><text:span text:style-name="T39">e</text:span><text:span text:style-name="T55">g</text:span><text:span text:style-name="T2">na:</text:span></text:p>
      <text:list xml:id="list1965711046641998656" text:style-name="WW8Num2">
        <text:list-item>
          <text:p text:style-name="P61"><text:span text:style-name="T2">a</text:span><text:span text:style-name="T98"> </text:span><text:span text:style-name="T2">c</text:span><text:span text:style-name="T55">o</text:span><text:span text:style-name="T2">n</text:span><text:span text:style-name="T39">f</text:span><text:span text:style-name="T55">o</text:span><text:span text:style-name="T2">r</text:span><text:span text:style-name="T39">m</text:span><text:span text:style-name="T2">are</text:span><text:span text:style-name="T42"> </text:span><text:span text:style-name="T2">i</text:span><text:span text:style-name="T99"> </text:span><text:span text:style-name="T55">p</text:span><text:span text:style-name="T2">r</text:span><text:span text:style-name="T55">op</text:span><text:span text:style-name="T2">ri</text:span><text:span text:style-name="T100"> </text:span><text:span text:style-name="T2">c</text:span><text:span text:style-name="T55">o</text:span><text:span text:style-name="T39">m</text:span><text:span text:style-name="T55">po</text:span><text:span text:style-name="T2">rt</text:span><text:span text:style-name="T55">a</text:span><text:span text:style-name="T39">me</text:span><text:span text:style-name="T2">nti</text:span><text:span text:style-name="T98"> </text:span><text:span text:style-name="T2">ai</text:span><text:span text:style-name="T98"> </text:span><text:span text:style-name="T55">p</text:span><text:span text:style-name="T2">rin</text:span><text:span text:style-name="T55">c</text:span><text:span text:style-name="T2">i</text:span><text:span text:style-name="T55">p</text:span><text:span text:style-name="T2">i</text:span><text:span text:style-name="T98"> </text:span><text:span text:style-name="T39">d</text:span><text:span text:style-name="T2">i</text:span><text:span text:style-name="T98"> </text:span><text:span text:style-name="T59">l</text:span><text:span text:style-name="T39">e</text:span><text:span text:style-name="T2">altà,</text:span><text:span text:style-name="T100"> </text:span><text:span text:style-name="T59">t</text:span><text:span text:style-name="T2">ras</text:span><text:span text:style-name="T55">p</text:span><text:span text:style-name="T2">arenza</text:span><text:span text:style-name="T100"> </text:span><text:span text:style-name="T2">e</text:span><text:span text:style-name="T43"> </text:span><text:span text:style-name="T2">c</text:span><text:span text:style-name="T55">o</text:span><text:span text:style-name="T2">rret</text:span><text:span text:style-name="T59">t</text:span><text:span text:style-name="T39">e</text:span><text:span text:style-name="T2">zza,</text:span><text:span text:style-name="T98"> </text:span><text:span text:style-name="T2">a</text:span><text:span text:style-name="T98"> </text:span><text:span text:style-name="T2">n</text:span><text:span text:style-name="T55">o</text:span><text:span text:style-name="T2">n</text:span><text:span text:style-name="T100"> </text:span><text:span text:style-name="T74">o</text:span><text:span text:style-name="T39">ff</text:span><text:span text:style-name="T2">ri</text:span><text:span text:style-name="T59">r</text:span><text:span text:style-name="T39">e</text:span><text:span text:style-name="T2">, acc</text:span><text:span text:style-name="T39">e</text:span><text:span text:style-name="T2">tt</text:span><text:span text:style-name="T55">a</text:span><text:span text:style-name="T2">re</text:span><text:span text:style-name="T34"> </text:span><text:span text:style-name="T2">o</text:span><text:span text:style-name="T39"> </text:span><text:span text:style-name="T2">ri</text:span><text:span text:style-name="T55">ch</text:span><text:span text:style-name="T2">i</text:span><text:span text:style-name="T55">e</text:span><text:span text:style-name="T39">de</text:span><text:span text:style-name="T59">r</text:span><text:span text:style-name="T2">e</text:span><text:span text:style-name="T34"> </text:span><text:span text:style-name="T2">s</text:span><text:span text:style-name="T55">o</text:span><text:span text:style-name="T39">m</text:span><text:span text:style-name="T55">m</text:span><text:span text:style-name="T2">e</text:span><text:span text:style-name="T34"> </text:span><text:span text:style-name="T39">d</text:span><text:span text:style-name="T2">i </text:span><text:span text:style-name="T39">de</text:span><text:span text:style-name="T2">naro</text:span><text:span text:style-name="T39"> </text:span><text:span text:style-name="T2">o</text:span><text:span text:style-name="T39"> </text:span><text:span text:style-name="T55">q</text:span><text:span text:style-name="T39">u</text:span><text:span text:style-name="T2">alsi</text:span><text:span text:style-name="T55">a</text:span><text:span text:style-name="T2">si</text:span><text:span text:style-name="T39"> </text:span><text:span text:style-name="T2">altra</text:span><text:span text:style-name="T39"> </text:span><text:span text:style-name="T2">ri</text:span><text:span text:style-name="T55">co</text:span><text:span text:style-name="T39">m</text:span><text:span text:style-name="T55">p</text:span><text:span text:style-name="T39">e</text:span><text:span text:style-name="T2">ns</text:span><text:span text:style-name="T55">a</text:span><text:span text:style-name="T2">,</text:span><text:span text:style-name="T39"> </text:span><text:span text:style-name="T2">vant</text:span><text:span text:style-name="T55">agg</text:span><text:span text:style-name="T2">io</text:span><text:span text:style-name="T19"> </text:span><text:span text:style-name="T2">o</text:span><text:span text:style-name="T39"> </text:span><text:span text:style-name="T55">b</text:span><text:span text:style-name="T39">e</text:span><text:span text:style-name="T59">n</text:span><text:span text:style-name="T39">ef</text:span><text:span text:style-name="T2">ici</text:span><text:span text:style-name="T55">o</text:span><text:span text:style-name="T2">,</text:span><text:span text:style-name="T39"> </text:span><text:span text:style-name="T2">sia </text:span><text:span text:style-name="T39">d</text:span><text:span text:style-name="T2">i</text:span><text:span text:style-name="T59">r</text:span><text:span text:style-name="T39">e</text:span><text:span text:style-name="T2">tt</text:span><text:span text:style-name="T55">am</text:span><text:span text:style-name="T39">e</text:span><text:span text:style-name="T2">nte</text:span><text:span text:style-name="T39"> </text:span><text:span text:style-name="T2">c</text:span><text:span text:style-name="T55">h</text:span><text:span text:style-name="T2">e</text:span><text:span text:style-name="T36"> </text:span><text:span text:style-name="T2">i</text:span><text:span text:style-name="T59">n</text:span><text:span text:style-name="T39">d</text:span><text:span text:style-name="T2">irett</text:span><text:span text:style-name="T74">a</text:span><text:span text:style-name="T39">me</text:span><text:span text:style-name="T2">n</text:span><text:span text:style-name="T59">t</text:span><text:span text:style-name="T2">e</text:span><text:span text:style-name="T36"> </text:span><text:span text:style-name="T2">tr</text:span><text:span text:style-name="T74">a</text:span><text:span text:style-name="T39">m</text:span><text:span text:style-name="T2">ite</text:span><text:span text:style-name="T39"> </text:span><text:span text:style-name="T2">in</text:span><text:span text:style-name="T59">t</text:span><text:span text:style-name="T39">e</text:span><text:span text:style-name="T2">r</text:span><text:span text:style-name="T39">m</text:span><text:span text:style-name="T55">e</text:span><text:span text:style-name="T39">d</text:span><text:span text:style-name="T2">iari,</text:span><text:span text:style-name="T39"> </text:span><text:span text:style-name="T2">al </text:span><text:span text:style-name="T39">f</text:span><text:span text:style-name="T2">i</text:span><text:span text:style-name="T59">n</text:span><text:span text:style-name="T2">e</text:span><text:span text:style-name="T36"> </text:span><text:span text:style-name="T55">d</text:span><text:span text:style-name="T39">e</text:span><text:span text:style-name="T2">ll'asse</text:span><text:span text:style-name="T55">g</text:span><text:span text:style-name="T2">nazi</text:span><text:span text:style-name="T55">o</text:span><text:span text:style-name="T2">ne</text:span><text:span text:style-name="T39"> de</text:span><text:span text:style-name="T2">l c</text:span><text:span text:style-name="T55">o</text:span><text:span text:style-name="T2">ntr</text:span><text:span text:style-name="T55">a</text:span><text:span text:style-name="T2">tto</text:span><text:span text:style-name="T39"> </text:span><text:span text:style-name="T2">o</text:span><text:span text:style-name="T39"> </text:span><text:span text:style-name="T2">al </text:span><text:span text:style-name="T39">f</text:span><text:span text:style-name="T2">i</text:span><text:span text:style-name="T59">n</text:span><text:span text:style-name="T2">e </text:span><text:span text:style-name="T39">d</text:span><text:span text:style-name="T2">i </text:span><text:span text:style-name="T39">d</text:span><text:span text:style-name="T2">i</text:span><text:span text:style-name="T59">s</text:span><text:span text:style-name="T2">t</text:span><text:span text:style-name="T55">o</text:span><text:span text:style-name="T2">rc</text:span><text:span text:style-name="T39">e</text:span><text:span text:style-name="T2">rne la</text:span><text:span text:style-name="T39"> </text:span><text:span text:style-name="T59">r</text:span><text:span text:style-name="T39">e</text:span><text:span text:style-name="T2">lati</text:span><text:span text:style-name="T55">v</text:span><text:span text:style-name="T2">a</text:span><text:span text:style-name="T39"> </text:span><text:span text:style-name="T2">c</text:span><text:span text:style-name="T55">o</text:span><text:span text:style-name="T2">rretta </text:span><text:span text:style-name="T55">e</text:span><text:span text:style-name="T2">sec</text:span><text:span text:style-name="T39">u</text:span><text:span text:style-name="T59">z</text:span><text:span text:style-name="T2">i</text:span><text:span text:style-name="T55">o</text:span><text:span text:style-name="T2">n</text:span><text:span text:style-name="T39">e</text:span><text:span text:style-name="T2">;</text:span></text:p>
        </text:list-item>
        <text:list-item>
          <text:p text:style-name="P61"><text:span text:style-name="T2">a</text:span><text:span text:style-name="T34"> </text:span><text:span text:style-name="T2">se</text:span><text:span text:style-name="T55">g</text:span><text:span text:style-name="T2">nalare</text:span><text:span text:style-name="T36"> </text:span><text:span text:style-name="T2">all'</text:span><text:span text:style-name="T39">A</text:span><text:span text:style-name="T55">m</text:span><text:span text:style-name="T39">m</text:span><text:span text:style-name="T2">inistr</text:span><text:span text:style-name="T55">a</text:span><text:span text:style-name="T2">zi</text:span><text:span text:style-name="T55">o</text:span><text:span text:style-name="T2">ne</text:span><text:span text:style-name="T36"> </text:span><text:span text:style-name="T55">q</text:span><text:span text:style-name="T39">u</text:span><text:span text:style-name="T2">alsi</text:span><text:span text:style-name="T55">a</text:span><text:span text:style-name="T2">si</text:span><text:span text:style-name="T34"> </text:span><text:span text:style-name="T59">t</text:span><text:span text:style-name="T39">e</text:span><text:span text:style-name="T2">nt</text:span><text:span text:style-name="T55">a</text:span><text:span text:style-name="T2">ti</text:span><text:span text:style-name="T55">v</text:span><text:span text:style-name="T2">o</text:span><text:span text:style-name="T36"> </text:span><text:span text:style-name="T55">d</text:span><text:span text:style-name="T2">i</text:span><text:span text:style-name="T34"> </text:span><text:span text:style-name="T2">t</text:span><text:span text:style-name="T55">u</text:span><text:span text:style-name="T2">rbati</text:span><text:span text:style-name="T55">v</text:span><text:span text:style-name="T2">a,</text:span><text:span text:style-name="T34"> </text:span><text:span text:style-name="T2">irre</text:span><text:span text:style-name="T55">go</text:span><text:span text:style-name="T2">larità</text:span><text:span text:style-name="T34"> </text:span><text:span text:style-name="T2">o</text:span><text:span text:style-name="T36"> </text:span><text:span text:style-name="T55">d</text:span><text:span text:style-name="T2">ist</text:span><text:span text:style-name="T55">o</text:span><text:span text:style-name="T2">rsi</text:span><text:span text:style-name="T55">o</text:span><text:span text:style-name="T2">ne</text:span><text:span text:style-name="T36"> </text:span><text:span text:style-name="T59">n</text:span><text:span text:style-name="T39">e</text:span><text:span text:style-name="T2">lle</text:span><text:span text:style-name="T36"> </text:span><text:span text:style-name="T39">f</text:span><text:span text:style-name="T2">asi </text:span><text:span text:style-name="T39">d</text:span><text:span text:style-name="T2">i s</text:span><text:span text:style-name="T55">vo</text:span><text:span text:style-name="T2">l</text:span><text:span text:style-name="T55">g</text:span><text:span text:style-name="T2">i</text:span><text:span text:style-name="T39">me</text:span><text:span text:style-name="T2">nto </text:span><text:span text:style-name="T39">de</text:span><text:span text:style-name="T2">lla</text:span><text:span text:style-name="T39"> </text:span><text:span text:style-name="T55">p</text:span><text:span text:style-name="T2">r</text:span><text:span text:style-name="T55">o</text:span><text:span text:style-name="T2">c</text:span><text:span text:style-name="T39">edu</text:span><text:span text:style-name="T2">ra</text:span><text:span text:style-name="T39"> </text:span><text:span text:style-name="T55">d</text:span><text:span text:style-name="T2">i</text:span><text:span text:style-name="T39"> </text:span><text:span text:style-name="T2">a</text:span><text:span text:style-name="T55">f</text:span><text:span text:style-name="T39">f</text:span><text:span text:style-name="T2">i</text:span><text:span text:style-name="T39">d</text:span><text:span text:style-name="T59">a</text:span><text:span text:style-name="T39">me</text:span><text:span text:style-name="T2">nto </text:span><text:span text:style-name="T55">e</text:span><text:span text:style-name="T39">/</text:span><text:span text:style-name="T2">o </text:span><text:span text:style-name="T39">d</text:span><text:span text:style-name="T55">u</text:span><text:span text:style-name="T2">rante</text:span><text:span text:style-name="T34"> </text:span><text:span text:style-name="T2">l'</text:span><text:span text:style-name="T39">e</text:span><text:span text:style-name="T59">s</text:span><text:span text:style-name="T39">e</text:span><text:span text:style-name="T2">c</text:span><text:span text:style-name="T39">u</text:span><text:span text:style-name="T2">zi</text:span><text:span text:style-name="T55">o</text:span><text:span text:style-name="T2">ne</text:span><text:span text:style-name="T34"> </text:span><text:span text:style-name="T55">d</text:span><text:span text:style-name="T39">e</text:span><text:span text:style-name="T2">l</text:span><text:span text:style-name="T39"> </text:span><text:span text:style-name="T2">c</text:span><text:span text:style-name="T55">o</text:span><text:span text:style-name="T2">ntr</text:span><text:span text:style-name="T55">a</text:span><text:span text:style-name="T2">tt</text:span><text:span text:style-name="T55">o</text:span><text:span text:style-name="T2">,</text:span><text:span text:style-name="T39"> d</text:span><text:span text:style-name="T2">a</text:span><text:span text:style-name="T39"> </text:span><text:span text:style-name="T55">p</text:span><text:span text:style-name="T2">arte</text:span><text:span text:style-name="T34"> </text:span><text:span text:style-name="T55">d</text:span><text:span text:style-name="T2">i</text:span><text:span text:style-name="T39"> </text:span><text:soft-page-break/><text:span text:style-name="T55">og</text:span><text:span text:style-name="T2">ni inte</text:span><text:span text:style-name="T59">r</text:span><text:span text:style-name="T39">e</text:span><text:span text:style-name="T2">ss</text:span><text:span text:style-name="T55">a</text:span><text:span text:style-name="T2">to o</text:span><text:span text:style-name="T96"> </text:span><text:span text:style-name="T2">a</text:span><text:span text:style-name="T55">d</text:span><text:span text:style-name="T39">de</text:span><text:span text:style-name="T2">tto</text:span><text:span text:style-name="T55"> </text:span><text:span text:style-name="T2">o </text:span><text:span text:style-name="T55">d</text:span><text:span text:style-name="T2">i</text:span><text:span text:style-name="T39"> </text:span><text:span text:style-name="T2">c</text:span><text:span text:style-name="T55">h</text:span><text:span text:style-name="T2">i</text:span><text:span text:style-name="T39">u</text:span><text:span text:style-name="T2">n</text:span><text:span text:style-name="T55">q</text:span><text:span text:style-name="T39">u</text:span><text:span text:style-name="T2">e </text:span><text:span text:style-name="T55">po</text:span><text:span text:style-name="T2">ssa i</text:span><text:span text:style-name="T59">n</text:span><text:span text:style-name="T39">f</text:span><text:span text:style-name="T2">l</text:span><text:span text:style-name="T39">ue</text:span><text:span text:style-name="T2">nza</text:span><text:span text:style-name="T59">r</text:span><text:span text:style-name="T2">e</text:span><text:span text:style-name="T34"> </text:span><text:span text:style-name="T2">le </text:span><text:span text:style-name="T55">d</text:span><text:span text:style-name="T39">e</text:span><text:span text:style-name="T2">cisi</text:span><text:span text:style-name="T55">o</text:span><text:span text:style-name="T2">ni</text:span><text:span text:style-name="T39"> </text:span><text:span text:style-name="T59">r</text:span><text:span text:style-name="T39">e</text:span><text:span text:style-name="T2">lati</text:span><text:span text:style-name="T55">v</text:span><text:span text:style-name="T2">e all'a</text:span><text:span text:style-name="T55">p</text:span><text:span text:style-name="T39">p</text:span><text:span text:style-name="T2">alto</text:span><text:span text:style-name="T34"> </text:span><text:span text:style-name="T2">in</text:span><text:span text:style-name="T55"> ogg</text:span><text:span text:style-name="T39">e</text:span><text:span text:style-name="T2">tt</text:span><text:span text:style-name="T55">o</text:span><text:span text:style-name="T2">;</text:span></text:p>
        </text:list-item>
        <text:list-item>
          <text:p text:style-name="P61"><text:span text:style-name="T2">a</text:span><text:span text:style-name="T36"> </text:span><text:span text:style-name="T55">d</text:span><text:span text:style-name="T2">ic</text:span><text:span text:style-name="T55">h</text:span><text:span text:style-name="T2">iarare</text:span><text:span text:style-name="T29"> </text:span><text:span text:style-name="T55">d</text:span><text:span text:style-name="T2">i</text:span><text:span text:style-name="T36"> </text:span><text:span text:style-name="T2">n</text:span><text:span text:style-name="T55">o</text:span><text:span text:style-name="T2">n</text:span><text:span text:style-name="T39"> </text:span><text:span text:style-name="T2">tr</text:span><text:span text:style-name="T55">o</text:span><text:span text:style-name="T2">varsi</text:span><text:span text:style-name="T36"> </text:span><text:span text:style-name="T2">in</text:span><text:span text:style-name="T39"> </text:span><text:span text:style-name="T2">situazi</text:span><text:span text:style-name="T55">o</text:span><text:span text:style-name="T2">ni</text:span><text:span text:style-name="T39"> d</text:span><text:span text:style-name="T2">i</text:span><text:span text:style-name="T39"> </text:span><text:span text:style-name="T2">c</text:span><text:span text:style-name="T55">o</text:span><text:span text:style-name="T2">ntr</text:span><text:span text:style-name="T55">o</text:span><text:span text:style-name="T2">llo</text:span><text:span text:style-name="T29"> </text:span><text:span text:style-name="T2">o</text:span><text:span text:style-name="T34"> </text:span><text:span text:style-name="T55">d</text:span><text:span text:style-name="T2">i</text:span><text:span text:style-name="T39"> </text:span><text:span text:style-name="T2">c</text:span><text:span text:style-name="T55">o</text:span><text:span text:style-name="T2">ll</text:span><text:span text:style-name="T39">e</text:span><text:span text:style-name="T55">g</text:span><text:span text:style-name="T2">a</text:span><text:span text:style-name="T39">me</text:span><text:span text:style-name="T2">nto</text:span><text:span text:style-name="T34"> </text:span><text:span text:style-name="T39">f</text:span><text:span text:style-name="T55">o</text:span><text:span text:style-name="T59">r</text:span><text:span text:style-name="T39">m</text:span><text:span text:style-name="T2">ale</text:span><text:span text:style-name="T29"> </text:span><text:span text:style-name="T2">o s</text:span><text:span text:style-name="T55">o</text:span><text:span text:style-name="T2">st</text:span><text:span text:style-name="T55">a</text:span><text:span text:style-name="T2">nziale</text:span><text:span text:style-name="T29"> </text:span><text:span text:style-name="T2">c</text:span><text:span text:style-name="T55">o</text:span><text:span text:style-name="T2">n</text:span><text:span text:style-name="T36"> </text:span><text:span text:style-name="T2">altri c</text:span><text:span text:style-name="T55">o</text:span><text:span text:style-name="T2">nc</text:span><text:span text:style-name="T55">o</text:span><text:span text:style-name="T2">rrenti</text:span><text:span text:style-name="T34"> </text:span><text:span text:style-name="T2">e</text:span><text:span text:style-name="T39"> </text:span><text:span text:style-name="T2">c</text:span><text:span text:style-name="T55">h</text:span><text:span text:style-name="T2">e</text:span><text:span text:style-name="T39"> </text:span><text:span text:style-name="T2">n</text:span><text:span text:style-name="T55">o</text:span><text:span text:style-name="T2">n</text:span><text:span text:style-name="T34"> </text:span><text:span text:style-name="T2">si è</text:span><text:span text:style-name="T34"> </text:span><text:span text:style-name="T2">acc</text:span><text:span text:style-name="T55">o</text:span><text:span text:style-name="T2">rdato</text:span><text:span text:style-name="T34"> </text:span><text:span text:style-name="T2">e</text:span><text:span text:style-name="T39"> </text:span><text:span text:style-name="T2">n</text:span><text:span text:style-name="T55">o</text:span><text:span text:style-name="T2">n si acc</text:span><text:span text:style-name="T55">o</text:span><text:span text:style-name="T2">rd</text:span><text:span text:style-name="T39">e</text:span><text:span text:style-name="T2">rà</text:span><text:span text:style-name="T34"> </text:span><text:span text:style-name="T2">c</text:span><text:span text:style-name="T55">o</text:span><text:span text:style-name="T2">n altri</text:span><text:span text:style-name="T34"> </text:span><text:span text:style-name="T55">p</text:span><text:span text:style-name="T2">arteci</text:span><text:span text:style-name="T55">p</text:span><text:span text:style-name="T2">anti</text:span><text:span text:style-name="T34"> </text:span><text:span text:style-name="T2">alla</text:span><text:span text:style-name="T34"> </text:span><text:span text:style-name="T55">p</text:span><text:span text:style-name="T2">r</text:span><text:span text:style-name="T55">o</text:span><text:span text:style-name="T2">c</text:span><text:span text:style-name="T39">e</text:span><text:span text:style-name="T55">d</text:span><text:span text:style-name="T39">u</text:span><text:span text:style-name="T2">ra</text:span><text:span text:style-name="T34"> </text:span><text:span text:style-name="T55">d</text:span><text:span text:style-name="T2">i a</text:span><text:span text:style-name="T55">pp</text:span><text:span text:style-name="T2">alt</text:span><text:span text:style-name="T39">o</text:span><text:span text:style-name="T2">;</text:span></text:p>
        </text:list-item>
        <text:list-item>
          <text:p text:style-name="P61"><text:span text:style-name="T2">a</text:span><text:span text:style-name="T34"> </text:span><text:span text:style-name="T2">i</text:span><text:span text:style-name="T59">n</text:span><text:span text:style-name="T39">f</text:span><text:span text:style-name="T55">o</text:span><text:span text:style-name="T2">r</text:span><text:span text:style-name="T39">m</text:span><text:span text:style-name="T2">are</text:span><text:span text:style-name="T39"> </text:span><text:span text:style-name="T2">tu</text:span><text:span text:style-name="T59">t</text:span><text:span text:style-name="T2">to</text:span><text:span text:style-name="T39"> </text:span><text:span text:style-name="T2">il</text:span><text:span text:style-name="T34"> </text:span><text:span text:style-name="T55">pe</text:span><text:span text:style-name="T2">rs</text:span><text:span text:style-name="T55">o</text:span><text:span text:style-name="T2">nale</text:span><text:span text:style-name="T36"> </text:span><text:span text:style-name="T55">d</text:span><text:span text:style-name="T2">i</text:span><text:span text:style-name="T34"> </text:span><text:span text:style-name="T2">c</text:span><text:span text:style-name="T39">u</text:span><text:span text:style-name="T2">i si avvale</text:span><text:span text:style-name="T36"> </text:span><text:span text:style-name="T55">d</text:span><text:span text:style-name="T39">e</text:span><text:span text:style-name="T2">l</text:span><text:span text:style-name="T34"> </text:span><text:span text:style-name="T55">p</text:span><text:span text:style-name="T2">r</text:span><text:span text:style-name="T55">e</text:span><text:span text:style-name="T2">sente</text:span><text:span text:style-name="T39"> </text:span><text:span text:style-name="T55">p</text:span><text:span text:style-name="T2">atto</text:span><text:span text:style-name="T39"> </text:span><text:span text:style-name="T55">d</text:span><text:span text:style-name="T2">i</text:span><text:span text:style-name="T34"> </text:span><text:span text:style-name="T2">in</text:span><text:span text:style-name="T59">t</text:span><text:span text:style-name="T39">e</text:span><text:span text:style-name="T55">g</text:span><text:span text:style-name="T2">rità</text:span><text:span text:style-name="T34"> </text:span><text:span text:style-name="T2">e</text:span><text:span text:style-name="T39"> </text:span><text:span text:style-name="T55">d</text:span><text:span text:style-name="T39">e</text:span><text:span text:style-name="T55">g</text:span><text:span text:style-name="T2">li </text:span><text:span text:style-name="T55">o</text:span><text:span text:style-name="T39">bb</text:span><text:span text:style-name="T2">li</text:span><text:span text:style-name="T55">gh</text:span><text:span text:style-name="T2">i</text:span><text:span text:style-name="T34"> </text:span><text:span text:style-name="T2">in </text:span><text:span text:style-name="T39">e</text:span><text:span text:style-name="T2">sso c</text:span><text:span text:style-name="T55">o</text:span><text:span text:style-name="T2">n</text:span><text:span text:style-name="T55">v</text:span><text:span text:style-name="T39">e</text:span><text:span text:style-name="T2">nuti;</text:span></text:p>
        </text:list-item>
        <text:list-item>
          <text:p text:style-name="P61"><text:span text:style-name="T2">a</text:span><text:span text:style-name="T101"> </text:span><text:span text:style-name="T2">vi</text:span><text:span text:style-name="T55">g</text:span><text:span text:style-name="T2">ilare</text:span><text:span text:style-name="T102"> </text:span><text:span text:style-name="T2">a</text:span><text:span text:style-name="T39">f</text:span><text:span text:style-name="T55">f</text:span><text:span text:style-name="T2">inc</text:span><text:span text:style-name="T55">h</text:span><text:span text:style-name="T2">é</text:span><text:span text:style-name="T25"> </text:span><text:span text:style-name="T55">g</text:span><text:span text:style-name="T2">li</text:span><text:span text:style-name="T102"> </text:span><text:span text:style-name="T2">i</text:span><text:span text:style-name="T39">m</text:span><text:span text:style-name="T55">p</text:span><text:span text:style-name="T39">e</text:span><text:span text:style-name="T55">g</text:span><text:span text:style-name="T2">ni</text:span><text:span text:style-name="T102"> </text:span><text:span text:style-name="T2">s</text:span><text:span text:style-name="T55">op</text:span><text:span text:style-name="T2">ra</text:span><text:span text:style-name="T101"> </text:span><text:span text:style-name="T2">indicati</text:span><text:span text:style-name="T102"> </text:span><text:span text:style-name="T2">si</text:span><text:span text:style-name="T55">a</text:span><text:span text:style-name="T2">no</text:span><text:span text:style-name="T101"> </text:span><text:span text:style-name="T55">o</text:span><text:span text:style-name="T2">sser</text:span><text:span text:style-name="T55">v</text:span><text:span text:style-name="T2">ati</text:span><text:span text:style-name="T102"> </text:span><text:span text:style-name="T39">d</text:span><text:span text:style-name="T2">a</text:span><text:span text:style-name="T42"> </text:span><text:span text:style-name="T2">tutti</text:span><text:span text:style-name="T101"> </text:span><text:span text:style-name="T2">i</text:span><text:span text:style-name="T100"> </text:span><text:span text:style-name="T2">c</text:span><text:span text:style-name="T55">o</text:span><text:span text:style-name="T2">lla</text:span><text:span text:style-name="T39">b</text:span><text:span text:style-name="T55">o</text:span><text:span text:style-name="T2">rat</text:span><text:span text:style-name="T55">o</text:span><text:span text:style-name="T2">ri</text:span><text:span text:style-name="T25"> </text:span><text:span text:style-name="T2">e</text:span><text:span text:style-name="T102"> </text:span><text:span text:style-name="T55">d</text:span><text:span text:style-name="T2">i</text:span><text:span text:style-name="T55">p</text:span><text:span text:style-name="T39">e</text:span><text:span text:style-name="T2">n</text:span><text:span text:style-name="T55">d</text:span><text:span text:style-name="T39">e</text:span><text:span text:style-name="T2">nti n</text:span><text:span text:style-name="T39">e</text:span><text:span text:style-name="T2">ll'</text:span><text:span text:style-name="T39">e</text:span><text:span text:style-name="T59">s</text:span><text:span text:style-name="T39">e</text:span><text:span text:style-name="T2">rcizio </text:span><text:span text:style-name="T55">d</text:span><text:span text:style-name="T39">e</text:span><text:span text:style-name="T2">i c</text:span><text:span text:style-name="T55">o</text:span><text:span text:style-name="T39">m</text:span><text:span text:style-name="T55">p</text:span><text:span text:style-name="T2">iti</text:span><text:span text:style-name="T39"> </text:span><text:span text:style-name="T2">l</text:span><text:span text:style-name="T55">o</text:span><text:span text:style-name="T2">ro asse</text:span><text:span text:style-name="T55">g</text:span><text:span text:style-name="T2">nati;</text:span></text:p>
        </text:list-item>
        <text:list-item>
          <text:p text:style-name="P61"><text:span text:style-name="T2">a</text:span><text:span text:style-name="T88"> </text:span><text:span text:style-name="T39">d</text:span><text:span text:style-name="T55">e</text:span><text:span text:style-name="T2">nunziare</text:span><text:span text:style-name="T84"> </text:span><text:span text:style-name="T2">alla</text:span><text:span text:style-name="T88"> </text:span><text:span text:style-name="T55">P</text:span><text:span text:style-name="T39">u</text:span><text:span text:style-name="T55">b</text:span><text:span text:style-name="T39">b</text:span><text:span text:style-name="T2">lica</text:span><text:span text:style-name="T103"> </text:span><text:span text:style-name="T55">A</text:span><text:span text:style-name="T39">u</text:span><text:span text:style-name="T2">t</text:span><text:span text:style-name="T55">o</text:span><text:span text:style-name="T2">rità</text:span><text:span text:style-name="T88"> </text:span><text:span text:style-name="T2">c</text:span><text:span text:style-name="T55">o</text:span><text:span text:style-name="T39">m</text:span><text:span text:style-name="T55">p</text:span><text:span text:style-name="T39">e</text:span><text:span text:style-name="T59">t</text:span><text:span text:style-name="T39">e</text:span><text:span text:style-name="T2">nte</text:span><text:span text:style-name="T84"> </text:span><text:span text:style-name="T55">og</text:span><text:span text:style-name="T2">ni</text:span><text:span text:style-name="T84"> </text:span><text:span text:style-name="T2">ir</text:span><text:span text:style-name="T59">r</text:span><text:span text:style-name="T39">e</text:span><text:span text:style-name="T55">go</text:span><text:span text:style-name="T2">larità</text:span><text:span text:style-name="T103"> </text:span><text:span text:style-name="T2">o</text:span><text:span text:style-name="T88"> </text:span><text:span text:style-name="T39">d</text:span><text:span text:style-name="T2">i</text:span><text:span text:style-name="T59">s</text:span><text:span text:style-name="T2">t</text:span><text:span text:style-name="T55">o</text:span><text:span text:style-name="T2">rsi</text:span><text:span text:style-name="T55">o</text:span><text:span text:style-name="T2">ne</text:span><text:span text:style-name="T84"> </text:span><text:span text:style-name="T39">d</text:span><text:span text:style-name="T2">i</text:span><text:span text:style-name="T84"> </text:span><text:span text:style-name="T59">c</text:span><text:span text:style-name="T39">u</text:span><text:span text:style-name="T2">i</text:span><text:span text:style-name="T84"> </text:span><text:span text:style-name="T2">sia</text:span><text:span text:style-name="T88"> </text:span><text:span text:style-name="T2">v</text:span><text:span text:style-name="T39">e</text:span><text:span text:style-name="T2">n</text:span><text:span text:style-name="T55">u</text:span><text:span text:style-name="T2">to</text:span><text:span text:style-name="T103"> </text:span><text:span text:style-name="T2">a c</text:span><text:span text:style-name="T55">o</text:span><text:span text:style-name="T2">n</text:span><text:span text:style-name="T55">o</text:span><text:span text:style-name="T2">s</text:span><text:span text:style-name="T55">c</text:span><text:span text:style-name="T39">e</text:span><text:span text:style-name="T2">nza</text:span><text:span text:style-name="T39"> </text:span><text:span text:style-name="T55">p</text:span><text:span text:style-name="T39">e</text:span><text:span text:style-name="T2">r</text:span><text:span text:style-name="T39"> </text:span><text:span text:style-name="T55">q</text:span><text:span text:style-name="T39">u</text:span><text:span text:style-name="T2">anto</text:span><text:span text:style-name="T55"> </text:span><text:span text:style-name="T2">attie</text:span><text:span text:style-name="T59">n</text:span><text:span text:style-name="T2">e</text:span><text:span text:style-name="T34"> </text:span><text:span text:style-name="T2">all'</text:span><text:span text:style-name="T55">ogg</text:span><text:span text:style-name="T39">e</text:span><text:span text:style-name="T2">tto </text:span><text:span text:style-name="T39">de</text:span><text:span text:style-name="T2">ll'a</text:span><text:span text:style-name="T55">pp</text:span><text:span text:style-name="T2">alt</text:span><text:span text:style-name="T55">o</text:span><text:span text:style-name="T2">;</text:span></text:p>
        </text:list-item>
        <text:list-item>
          <text:p text:style-name="P61"><text:span text:style-name="T2">a</text:span><text:span text:style-name="T34"> </text:span><text:span text:style-name="T39">d</text:span><text:span text:style-name="T2">ic</text:span><text:span text:style-name="T55">h</text:span><text:span text:style-name="T2">iarare,</text:span><text:span text:style-name="T34"> </text:span><text:span text:style-name="T2">ai</text:span><text:span text:style-name="T34"> </text:span><text:span text:style-name="T55">f</text:span><text:span text:style-name="T2">ini</text:span><text:span text:style-name="T34"> </text:span><text:span text:style-name="T39">d</text:span><text:span text:style-name="T55">e</text:span><text:span text:style-name="T2">ll'a</text:span><text:span text:style-name="T55">pp</text:span><text:span text:style-name="T2">li</text:span><text:span text:style-name="T39">c</text:span><text:span text:style-name="T2">azi</text:span><text:span text:style-name="T55">o</text:span><text:span text:style-name="T2">ne</text:span><text:span text:style-name="T19"> </text:span><text:span text:style-name="T55">d</text:span><text:span text:style-name="T39">e</text:span><text:span text:style-name="T2">ll'art.</text:span><text:span text:style-name="T39"> 53</text:span><text:span text:style-name="T2">, c</text:span><text:span text:style-name="T55">o</text:span><text:span text:style-name="T39">mm</text:span><text:span text:style-name="T2">a</text:span><text:span text:style-name="T34"> </text:span><text:span text:style-name="T39">1</text:span><text:span text:style-name="T2">6</text:span><text:span text:style-name="T39"> </text:span><text:span text:style-name="T2">t</text:span><text:span text:style-name="T55">e</text:span><text:span text:style-name="T2">r,</text:span><text:span text:style-name="T34"> </text:span><text:span text:style-name="T39">de</text:span><text:span text:style-name="T2">l</text:span><text:span text:style-name="T34"> </text:span><text:span text:style-name="T55">d</text:span><text:span text:style-name="T39">e</text:span><text:span text:style-name="T2">c</text:span><text:span text:style-name="T59">r</text:span><text:span text:style-name="T39">e</text:span><text:span text:style-name="T2">to</text:span><text:span text:style-name="T36"> </text:span><text:span text:style-name="T59">l</text:span><text:span text:style-name="T39">e</text:span><text:span text:style-name="T55">g</text:span><text:span text:style-name="T2">is</text:span><text:span text:style-name="T55">l</text:span><text:span text:style-name="T2">ati</text:span><text:span text:style-name="T55">v</text:span><text:span text:style-name="T2">o</text:span><text:span text:style-name="T36"> </text:span><text:span text:style-name="T2">n°</text:span><text:span text:style-name="T55">1</text:span><text:span text:style-name="T39">6</text:span><text:span text:style-name="T55">5</text:span><text:span text:style-name="T39">/2</text:span><text:span text:style-name="T55">0</text:span><text:span text:style-name="T39">01</text:span><text:span text:style-name="T2">,</text:span><text:span text:style-name="T34"> </text:span><text:span text:style-name="T55">d</text:span><text:span text:style-name="T2">i n</text:span><text:span text:style-name="T55">o</text:span><text:span text:style-name="T2">n</text:span><text:span text:style-name="T34"> </text:span><text:span text:style-name="T2">av</text:span><text:span text:style-name="T39">e</text:span><text:span text:style-name="T2">r c</text:span><text:span text:style-name="T55">o</text:span><text:span text:style-name="T2">ncl</text:span><text:span text:style-name="T39">u</text:span><text:span text:style-name="T2">so</text:span><text:span text:style-name="T39"> </text:span><text:span text:style-name="T2">c</text:span><text:span text:style-name="T55">o</text:span><text:span text:style-name="T2">ntr</text:span><text:span text:style-name="T55">a</text:span><text:span text:style-name="T2">tti</text:span><text:span text:style-name="T34"> </text:span><text:span text:style-name="T55">d</text:span><text:span text:style-name="T2">i</text:span><text:span text:style-name="T34"> </text:span><text:span text:style-name="T2">lav</text:span><text:span text:style-name="T55">o</text:span><text:span text:style-name="T2">ro</text:span><text:span text:style-name="T39"> </text:span><text:span text:style-name="T2">s</text:span><text:span text:style-name="T55">u</text:span><text:span text:style-name="T39">b</text:span><text:span text:style-name="T55">o</text:span><text:span text:style-name="T2">rdinato</text:span><text:span text:style-name="T39"> </text:span><text:span text:style-name="T2">o</text:span><text:span text:style-name="T39"> </text:span><text:span text:style-name="T59">a</text:span><text:span text:style-name="T39">u</text:span><text:span text:style-name="T2">t</text:span><text:span text:style-name="T55">o</text:span><text:span text:style-name="T2">n</text:span><text:span text:style-name="T55">o</text:span><text:span text:style-name="T39">m</text:span><text:span text:style-name="T2">o</text:span><text:span text:style-name="T39"> e</text:span><text:span text:style-name="T2">, c</text:span><text:span text:style-name="T55">o</text:span><text:span text:style-name="T39">mu</text:span><text:span text:style-name="T2">n</text:span><text:span text:style-name="T55">q</text:span><text:span text:style-name="T39">ue</text:span><text:span text:style-name="T2">, </text:span><text:span text:style-name="T39">d</text:span><text:span text:style-name="T2">i n</text:span><text:span text:style-name="T55">o</text:span><text:span text:style-name="T2">n</text:span><text:span text:style-name="T34"> </text:span><text:span text:style-name="T2">av</text:span><text:span text:style-name="T39">e</text:span><text:span text:style-name="T2">r attr</text:span><text:span text:style-name="T59">i</text:span><text:span text:style-name="T39">bu</text:span><text:span text:style-name="T2">ito incari</text:span><text:span text:style-name="T55">ch</text:span><text:span text:style-name="T2">i</text:span><text:span text:style-name="T36"> </text:span><text:span text:style-name="T2">a</text:span><text:span text:style-name="T36"> </text:span><text:span text:style-name="T55">e</text:span><text:span text:style-name="T2">x</text:span><text:span text:style-name="T34"> </text:span><text:span text:style-name="T39">d</text:span><text:span text:style-name="T2">i</text:span><text:span text:style-name="T55">p</text:span><text:span text:style-name="T39">e</text:span><text:span text:style-name="T59">n</text:span><text:span text:style-name="T39">de</text:span><text:span text:style-name="T2">nti</text:span><text:span text:style-name="T39"> d</text:span><text:span text:style-name="T55">e</text:span><text:span text:style-name="T2">ll'</text:span><text:span text:style-name="T39">A</text:span><text:span text:style-name="T55">m</text:span><text:span text:style-name="T39">m</text:span><text:span text:style-name="T2">inistr</text:span><text:span text:style-name="T55">a</text:span><text:span text:style-name="T2">zi</text:span><text:span text:style-name="T55">o</text:span><text:span text:style-name="T2">ne</text:span><text:span text:style-name="T34"> </text:span><text:span text:style-name="T2">c</text:span><text:span text:style-name="T55">h</text:span><text:span text:style-name="T2">e</text:span><text:span text:style-name="T29"> </text:span><text:span text:style-name="T55">h</text:span><text:span text:style-name="T2">anno</text:span><text:span text:style-name="T34"> </text:span><text:span text:style-name="T39">e</text:span><text:span text:style-name="T59">s</text:span><text:span text:style-name="T39">e</text:span><text:span text:style-name="T2">rcitato</text:span><text:span text:style-name="T34"> </text:span><text:span text:style-name="T55">po</text:span><text:span text:style-name="T2">teri</text:span><text:span text:style-name="T39"> </text:span><text:span text:style-name="T2">a</text:span><text:span text:style-name="T39">u</text:span><text:span text:style-name="T2">t</text:span><text:span text:style-name="T55">o</text:span><text:span text:style-name="T2">rit</text:span><text:span text:style-name="T55">a</text:span><text:span text:style-name="T2">ti</text:span><text:span text:style-name="T55">v</text:span><text:span text:style-name="T2">i</text:span><text:span text:style-name="T36"> </text:span><text:span text:style-name="T2">o n</text:span><text:span text:style-name="T39">e</text:span><text:span text:style-name="T55">go</text:span><text:span text:style-name="T2">ziali</text:span><text:span text:style-name="T36"> </text:span><text:span text:style-name="T55">p</text:span><text:span text:style-name="T39">e</text:span><text:span text:style-name="T2">r c</text:span><text:span text:style-name="T55">o</text:span><text:span text:style-name="T2">nto </text:span><text:span text:style-name="T55">d</text:span><text:span text:style-name="T39">e</text:span><text:span text:style-name="T2">ll'</text:span><text:span text:style-name="T55">A</text:span><text:span text:style-name="T39">mm</text:span><text:span text:style-name="T2">inistr</text:span><text:span text:style-name="T55">a</text:span><text:span text:style-name="T2">zi</text:span><text:span text:style-name="T55">o</text:span><text:span text:style-name="T2">ne</text:span><text:span text:style-name="T34"> </text:span><text:span text:style-name="T2">n</text:span><text:span text:style-name="T55">e</text:span><text:span text:style-name="T2">i</text:span><text:span text:style-name="T36"> </text:span><text:span text:style-name="T2">l</text:span><text:span text:style-name="T55">o</text:span><text:span text:style-name="T2">ro</text:span><text:span text:style-name="T34"> </text:span><text:span text:style-name="T2">c</text:span><text:span text:style-name="T55">o</text:span><text:span text:style-name="T2">n</text:span><text:span text:style-name="T39">f</text:span><text:span text:style-name="T2">r</text:span><text:span text:style-name="T55">o</text:span><text:span text:style-name="T2">nti, </text:span><text:span text:style-name="T55">p</text:span><text:span text:style-name="T39">e</text:span><text:span text:style-name="T2">r</text:span><text:span text:style-name="T36"> </text:span><text:span text:style-name="T2">il</text:span><text:span text:style-name="T39"> </text:span><text:span text:style-name="T2">tr</text:span><text:span text:style-name="T59">i</text:span><text:span text:style-name="T39">e</text:span><text:span text:style-name="T2">nnio</text:span><text:span text:style-name="T34"> </text:span><text:span text:style-name="T2">succ</text:span><text:span text:style-name="T55">e</text:span><text:span text:style-name="T2">ssi</text:span><text:span text:style-name="T55">v</text:span><text:span text:style-name="T2">o</text:span><text:span text:style-name="T34"> </text:span><text:span text:style-name="T2">alla</text:span><text:span text:style-name="T36"> </text:span><text:span text:style-name="T2">c</text:span><text:span text:style-name="T39">e</text:span><text:span text:style-name="T2">ss</text:span><text:span text:style-name="T55">a</text:span><text:span text:style-name="T2">zi</text:span><text:span text:style-name="T55">o</text:span><text:span text:style-name="T2">ne</text:span><text:span text:style-name="T34"> </text:span><text:span text:style-name="T39">d</text:span><text:span text:style-name="T55">e</text:span><text:span text:style-name="T2">l</text:span><text:span text:style-name="T36"> </text:span><text:span text:style-name="T2">ra</text:span><text:span text:style-name="T55">ppo</text:span><text:span text:style-name="T2">rt</text:span><text:span text:style-name="T55">o</text:span><text:span text:style-name="T2">. </text:span><text:span text:style-name="T39">I</text:span><text:span text:style-name="T2">l</text:span><text:span text:style-name="T39"> </text:span><text:span text:style-name="T2">s</text:span><text:span text:style-name="T55">o</text:span><text:span text:style-name="T2">tt</text:span><text:span text:style-name="T55">o</text:span><text:span text:style-name="T2">s</text:span><text:span text:style-name="T55">c</text:span><text:span text:style-name="T2">ritt</text:span><text:span text:style-name="T55">o</text:span><text:span text:style-name="T2">re</text:span><text:span text:style-name="T29"> </text:span><text:span text:style-name="T55">d</text:span><text:span text:style-name="T2">ic</text:span><text:span text:style-name="T55">h</text:span><text:span text:style-name="T2">iara</text:span><text:span text:style-name="T36"> </text:span><text:span text:style-name="T2">altresì </text:span><text:span text:style-name="T39">d</text:span><text:span text:style-name="T2">i</text:span><text:span text:style-name="T39"> e</text:span><text:span text:style-name="T2">s</text:span><text:span text:style-name="T59">s</text:span><text:span text:style-name="T39">e</text:span><text:span text:style-name="T2">re</text:span><text:span text:style-name="T34"> </text:span><text:span text:style-name="T2">c</text:span><text:span text:style-name="T55">o</text:span><text:span text:style-name="T2">ns</text:span><text:span text:style-name="T55">ap</text:span><text:span text:style-name="T39">e</text:span><text:span text:style-name="T2">v</text:span><text:span text:style-name="T55">o</text:span><text:span text:style-name="T2">le</text:span><text:span text:style-name="T29"> </text:span><text:span text:style-name="T2">c</text:span><text:span text:style-name="T55">h</text:span><text:span text:style-name="T39">e</text:span><text:span text:style-name="T2">,</text:span><text:span text:style-name="T36"> </text:span><text:span text:style-name="T55">q</text:span><text:span text:style-name="T39">u</text:span><text:span text:style-name="T2">al</text:span><text:span text:style-name="T55">o</text:span><text:span text:style-name="T2">ra</text:span><text:span text:style-name="T36"> </text:span><text:span text:style-name="T39">e</text:span><text:span text:style-name="T55">m</text:span><text:span text:style-name="T39">e</text:span><text:span text:style-name="T2">r</text:span><text:span text:style-name="T55">g</text:span><text:span text:style-name="T2">a</text:span><text:span text:style-name="T36"> </text:span><text:span text:style-name="T2">la</text:span><text:span text:style-name="T39"> </text:span><text:span text:style-name="T55">p</text:span><text:span text:style-name="T2">re</text:span><text:span text:style-name="T55">d</text:span><text:span text:style-name="T39">e</text:span><text:span text:style-name="T2">tta</text:span><text:span text:style-name="T34"> </text:span><text:span text:style-name="T2">si</text:span><text:span text:style-name="T59">t</text:span><text:span text:style-name="T39">u</text:span><text:span text:style-name="T2">azi</text:span><text:span text:style-name="T55">o</text:span><text:span text:style-name="T2">n</text:span><text:span text:style-name="T39">e</text:span><text:span text:style-name="T2">, </text:span><text:span text:style-name="T39">d</text:span><text:span text:style-name="T55">e</text:span><text:span text:style-name="T2">te</text:span><text:span text:style-name="T59">r</text:span><text:span text:style-name="T39">m</text:span><text:span text:style-name="T2">inerà</text:span><text:span text:style-name="T34"> </text:span><text:span text:style-name="T2">la</text:span><text:span text:style-name="T34"> </text:span><text:span text:style-name="T2">nullità</text:span><text:span text:style-name="T34"> </text:span><text:span text:style-name="T55">d</text:span><text:span text:style-name="T39">e</text:span><text:span text:style-name="T2">l</text:span><text:span text:style-name="T34"> </text:span><text:span text:style-name="T2">c</text:span><text:span text:style-name="T55">o</text:span><text:span text:style-name="T2">ntr</text:span><text:span text:style-name="T55">a</text:span><text:span text:style-name="T2">tto</text:span><text:span text:style-name="T39"> </text:span><text:span text:style-name="T2">e</text:span><text:span text:style-name="T36"> </text:span><text:span text:style-name="T2">il</text:span><text:span text:style-name="T34"> </text:span><text:span text:style-name="T55">d</text:span><text:span text:style-name="T2">ivi</text:span><text:span text:style-name="T39">e</text:span><text:span text:style-name="T2">to</text:span><text:span text:style-name="T39"> </text:span><text:span text:style-name="T55">d</text:span><text:span text:style-name="T2">i</text:span><text:span text:style-name="T34"> </text:span><text:span text:style-name="T2">c</text:span><text:span text:style-name="T55">o</text:span><text:span text:style-name="T2">ntr</text:span><text:span text:style-name="T55">a</text:span><text:span text:style-name="T2">rre</text:span><text:span text:style-name="T36"> </text:span><text:span text:style-name="T2">c</text:span><text:span text:style-name="T55">o</text:span><text:span text:style-name="T2">n</text:span><text:span text:style-name="T34"> </text:span><text:span text:style-name="T2">l'</text:span><text:span text:style-name="T39">A</text:span><text:span text:style-name="T55">m</text:span><text:span text:style-name="T39">m</text:span><text:span text:style-name="T2">inistr</text:span><text:span text:style-name="T55">a</text:span><text:span text:style-name="T2">zi</text:span><text:span text:style-name="T55">o</text:span><text:span text:style-name="T2">ne</text:span><text:span text:style-name="T36"> </text:span><text:span text:style-name="T55">p</text:span><text:span text:style-name="T39">e</text:span><text:span text:style-name="T2">r i</text:span><text:span text:style-name="T34"> </text:span><text:span text:style-name="T2">succ</text:span><text:span text:style-name="T39">e</text:span><text:span text:style-name="T2">s</text:span><text:span text:style-name="T59">s</text:span><text:span text:style-name="T2">ivi</text:span><text:span text:style-name="T34"> </text:span><text:span text:style-name="T2">tre anni</text:span><text:span text:style-name="T39"> </text:span><text:span text:style-name="T2">c</text:span><text:span text:style-name="T55">o</text:span><text:span text:style-name="T2">n</text:span><text:span text:style-name="T36"> </text:span><text:span text:style-name="T74">o</text:span><text:span text:style-name="T39">bb</text:span><text:span text:style-name="T2">li</text:span><text:span text:style-name="T55">g</text:span><text:span text:style-name="T2">o</text:span><text:span text:style-name="T36"> </text:span><text:span text:style-name="T55">d</text:span><text:span text:style-name="T2">i</text:span><text:span text:style-name="T34"> </text:span><text:span text:style-name="T59">r</text:span><text:span text:style-name="T39">e</text:span><text:span text:style-name="T2">stituzi</text:span><text:span text:style-name="T55">o</text:span><text:span text:style-name="T2">ne </text:span><text:span text:style-name="T39">de</text:span><text:span text:style-name="T2">i c</text:span><text:span text:style-name="T55">o</text:span><text:span text:style-name="T39">m</text:span><text:span text:style-name="T55">p</text:span><text:span text:style-name="T39">e</text:span><text:span text:style-name="T2">nsi</text:span><text:span text:style-name="T39"> e</text:span><text:span text:style-name="T2">v</text:span><text:span text:style-name="T39">e</text:span><text:span text:style-name="T59">n</text:span><text:span text:style-name="T2">tual</text:span><text:span text:style-name="T39">me</text:span><text:span text:style-name="T2">n</text:span><text:span text:style-name="T59">t</text:span><text:span text:style-name="T2">e</text:span><text:span text:style-name="T34"> </text:span><text:span text:style-name="T55">p</text:span><text:span text:style-name="T39">e</text:span><text:span text:style-name="T2">rc</text:span><text:span text:style-name="T39">e</text:span><text:span text:style-name="T55">p</text:span><text:span text:style-name="T2">iti</text:span><text:span text:style-name="T39"> </text:span><text:span text:style-name="T2">e acc</text:span><text:span text:style-name="T39">e</text:span><text:span text:style-name="T2">rt</text:span><text:span text:style-name="T55">a</text:span><text:span text:style-name="T2">ti</text:span><text:span text:style-name="T34"> </text:span><text:span text:style-name="T2">in</text:span><text:span text:style-name="T39"> </text:span><text:span text:style-name="T55">e</text:span><text:span text:style-name="T2">se</text:span><text:span text:style-name="T59">c</text:span><text:span text:style-name="T39">u</text:span><text:span text:style-name="T2">zi</text:span><text:span text:style-name="T55">o</text:span><text:span text:style-name="T2">ne </text:span><text:span text:style-name="T39">de</text:span><text:span text:style-name="T2">ll'</text:span><text:span text:style-name="T59">a</text:span><text:span text:style-name="T39">ff</text:span><text:span text:style-name="T59">i</text:span><text:span text:style-name="T39">d</text:span><text:span text:style-name="T2">a</text:span><text:span text:style-name="T39">me</text:span><text:span text:style-name="T2">nto ill</text:span><text:span text:style-name="T39">e</text:span><text:span text:style-name="T55">g</text:span><text:span text:style-name="T2">ittimo (</text:span><text:span text:style-name="T39">d</text:span><text:span text:style-name="T2">i</text:span><text:span text:style-name="T59">r</text:span><text:span text:style-name="T39">e</text:span><text:span text:style-name="T2">tti</text:span><text:span text:style-name="T55">v</text:span><text:span text:style-name="T2">a</text:span><text:span text:style-name="T36"> </text:span><text:span text:style-name="T55">d</text:span><text:span text:style-name="T39">e</text:span><text:span text:style-name="T2">l</text:span><text:span text:style-name="T39"> </text:span><text:span text:style-name="T2">R</text:span><text:span text:style-name="T39">e</text:span><text:span text:style-name="T2">s</text:span><text:span text:style-name="T55">po</text:span><text:span text:style-name="T2">ns</text:span><text:span text:style-name="T55">a</text:span><text:span text:style-name="T39">b</text:span><text:span text:style-name="T2">ile</text:span><text:span text:style-name="T34"> </text:span><text:span text:style-name="T55">p</text:span><text:span text:style-name="T39">e</text:span><text:span text:style-name="T2">r</text:span><text:span text:style-name="T36"> </text:span><text:span text:style-name="T2">la</text:span><text:span text:style-name="T39"> </text:span><text:span text:style-name="T55">p</text:span><text:span text:style-name="T2">rev</text:span><text:span text:style-name="T39">e</text:span><text:span text:style-name="T2">nzi</text:span><text:span text:style-name="T55">o</text:span><text:span text:style-name="T2">ne</text:span><text:span text:style-name="T34"> </text:span><text:span text:style-name="T39">de</text:span><text:span text:style-name="T2">lla</text:span><text:span text:style-name="T39"> </text:span><text:span text:style-name="T2">c</text:span><text:span text:style-name="T55">o</text:span><text:span text:style-name="T2">rruzi</text:span><text:span text:style-name="T55">o</text:span><text:span text:style-name="T2">ne</text:span><text:span text:style-name="T34"> </text:span><text:span text:style-name="T2">e</text:span><text:span text:style-name="T34"> </text:span><text:span text:style-name="T55">p</text:span><text:span text:style-name="T39">e</text:span><text:span text:style-name="T2">r</text:span><text:span text:style-name="T36"> </text:span><text:span text:style-name="T2">la tr</text:span><text:span text:style-name="T55">a</text:span><text:span text:style-name="T2">s</text:span><text:span text:style-name="T55">p</text:span><text:span text:style-name="T2">arenza</text:span><text:span text:style-name="T39"> </text:span><text:span text:style-name="T55">p</text:span><text:span text:style-name="T2">r</text:span><text:span text:style-name="T55">o</text:span><text:span text:style-name="T2">t.</text:span><text:span text:style-name="T39"> </text:span><text:span text:style-name="T2">n° </text:span><text:span text:style-name="T55">5</text:span><text:span text:style-name="T39">7</text:span><text:span text:style-name="T55">5</text:span><text:span text:style-name="T39">0</text:span><text:span text:style-name="T2">9 </text:span><text:span text:style-name="T39">de</text:span><text:span text:style-name="T2">l</text:span><text:span text:style-name="T55"> 2</text:span><text:span text:style-name="T39">9</text:span><text:span text:style-name="T2">-0</text:span><text:span text:style-name="T39">4-</text:span><text:span text:style-name="T55">2</text:span><text:span text:style-name="T39">0</text:span><text:span text:style-name="T55">1</text:span><text:span text:style-name="T39">4</text:span><text:span text:style-name="T2">);</text:span></text:p>
        </text:list-item>
        <text:list-item>
          <text:p text:style-name="P61"><text:span text:style-name="T2">a</text:span><text:span text:style-name="T36"> </text:span><text:span text:style-name="T2">dichiarare,</text:span><text:span text:style-name="T36"> </text:span><text:span text:style-name="T2">ai</text:span><text:span text:style-name="T39"> f</text:span><text:span text:style-name="T2">ini</text:span><text:span text:style-name="T39"> d</text:span><text:span text:style-name="T55">e</text:span><text:span text:style-name="T2">ll'a</text:span><text:span text:style-name="T55">pp</text:span><text:span text:style-name="T2">li</text:span><text:span text:style-name="T39">c</text:span><text:span text:style-name="T2">azi</text:span><text:span text:style-name="T55">o</text:span><text:span text:style-name="T2">ne</text:span><text:span text:style-name="T29"> </text:span><text:span text:style-name="T39">de</text:span><text:span text:style-name="T2">ll'art</text:span><text:span text:style-name="T74">.</text:span><text:span text:style-name="T39">1</text:span><text:span text:style-name="T2">,</text:span><text:span text:style-name="T36"> </text:span><text:span text:style-name="T2">c</text:span><text:span text:style-name="T55">o</text:span><text:span text:style-name="T39">mm</text:span><text:span text:style-name="T2">a</text:span><text:span text:style-name="T39"> 9</text:span><text:span text:style-name="T2">,</text:span><text:span text:style-name="T39"> </text:span><text:span text:style-name="T2">l</text:span><text:span text:style-name="T39">e</text:span><text:span text:style-name="T2">t</text:span><text:span text:style-name="T59">t</text:span><text:span text:style-name="T39">e</text:span><text:span text:style-name="T2">ra</text:span><text:span text:style-name="T36"> </text:span><text:span text:style-name="T55">e</text:span><text:span text:style-name="T2">),</text:span><text:span text:style-name="T36"> </text:span><text:span text:style-name="T55">d</text:span><text:span text:style-name="T39">e</text:span><text:span text:style-name="T2">ll'art.</text:span><text:span text:style-name="T34"> </text:span><text:span text:style-name="T2">1 </text:span><text:span text:style-name="T39">de</text:span><text:span text:style-name="T2">lla</text:span><text:span text:style-name="T39"> </text:span><text:span text:style-name="T2">l</text:span><text:span text:style-name="T39">e</text:span><text:span text:style-name="T55">gg</text:span><text:span text:style-name="T2">e</text:span><text:span text:style-name="T29"> </text:span><text:span text:style-name="T2">n° </text:span><text:span text:style-name="T55">1</text:span><text:span text:style-name="T39">9</text:span><text:span text:style-name="T55">0</text:span><text:span text:style-name="T39">/</text:span><text:span text:style-name="T55">2</text:span><text:span text:style-name="T39">012</text:span><text:span text:style-name="T2">, </text:span><text:span text:style-name="T39">d</text:span><text:span text:style-name="T2">i</text:span><text:span text:style-name="T39"> </text:span><text:span text:style-name="T2">n</text:span><text:span text:style-name="T55">o</text:span><text:span text:style-name="T2">n tr</text:span><text:span text:style-name="T55">o</text:span><text:span text:style-name="T2">varsi in ra</text:span><text:span text:style-name="T55">ppo</text:span><text:span text:style-name="T2">rti</text:span><text:span text:style-name="T34"> </text:span><text:span text:style-name="T55">d</text:span><text:span text:style-name="T2">i</text:span><text:span text:style-name="T39"> </text:span><text:span text:style-name="T2">c</text:span><text:span text:style-name="T55">o</text:span><text:span text:style-name="T2">niu</text:span><text:span text:style-name="T55">g</text:span><text:span text:style-name="T2">i</text:span><text:span text:style-name="T55">o</text:span><text:span text:style-name="T2">,</text:span><text:span text:style-name="T34"> </text:span><text:span text:style-name="T55">p</text:span><text:span text:style-name="T2">aren</text:span><text:span text:style-name="T59">t</text:span><text:span text:style-name="T39">e</text:span><text:span text:style-name="T2">la o a</text:span><text:span text:style-name="T39">ff</text:span><text:span text:style-name="T2">i</text:span><text:span text:style-name="T59">n</text:span><text:span text:style-name="T2">ità, né l</text:span><text:span text:style-name="T39">u</text:span><text:span text:style-name="T2">i</text:span><text:span text:style-name="T39"> </text:span><text:span text:style-name="T2">né i</text:span><text:span text:style-name="T39"> </text:span><text:span text:style-name="T55">p</text:span><text:span text:style-name="T2">r</text:span><text:span text:style-name="T55">op</text:span><text:span text:style-name="T2">ri </text:span><text:span text:style-name="T39">d</text:span><text:span text:style-name="T2">i</text:span><text:span text:style-name="T55">p</text:span><text:span text:style-name="T39">e</text:span><text:span text:style-name="T2">n</text:span><text:span text:style-name="T55">d</text:span><text:span text:style-name="T39">e</text:span><text:span text:style-name="T2">nti, c</text:span><text:span text:style-name="T55">o</text:span><text:span text:style-name="T2">n i </text:span><text:span text:style-name="T39">d</text:span><text:span text:style-name="T2">i</text:span><text:span text:style-name="T55">p</text:span><text:span text:style-name="T39">e</text:span><text:span text:style-name="T59">n</text:span><text:span text:style-name="T39">de</text:span><text:span text:style-name="T2">nti</text:span><text:span text:style-name="T39"> d</text:span><text:span text:style-name="T55">e</text:span><text:span text:style-name="T2">ll'</text:span><text:span text:style-name="T39">A</text:span><text:span text:style-name="T55">m</text:span><text:span text:style-name="T39">m</text:span><text:span text:style-name="T2">inistr</text:span><text:span text:style-name="T55">a</text:span><text:span text:style-name="T2">zi</text:span><text:span text:style-name="T55">o</text:span><text:span text:style-name="T2">ne</text:span><text:span text:style-name="T34"> </text:span><text:span text:style-name="T39">de</text:span><text:span text:style-name="T55">p</text:span><text:span text:style-name="T39">u</text:span><text:span text:style-name="T2">tati</text:span><text:span text:style-name="T39"> </text:span><text:span text:style-name="T2">alla</text:span><text:span text:style-name="T36"> </text:span><text:span text:style-name="T2">tr</text:span><text:span text:style-name="T55">a</text:span><text:span text:style-name="T2">tt</text:span><text:span text:style-name="T55">a</text:span><text:span text:style-name="T2">zi</text:span><text:span text:style-name="T55">o</text:span><text:span text:style-name="T2">ne</text:span><text:span text:style-name="T34"> </text:span><text:span text:style-name="T39">d</text:span><text:span text:style-name="T55">e</text:span><text:span text:style-name="T2">l</text:span><text:span text:style-name="T36"> </text:span><text:span text:style-name="T55">p</text:span><text:span text:style-name="T2">r</text:span><text:span text:style-name="T55">o</text:span><text:span text:style-name="T2">c</text:span><text:span text:style-name="T39">ed</text:span><text:span text:style-name="T59">i</text:span><text:span text:style-name="T39">me</text:span><text:span text:style-name="T2">nto (</text:span><text:span text:style-name="T39">d</text:span><text:span text:style-name="T59">i</text:span><text:span text:style-name="T2">retti</text:span><text:span text:style-name="T55">v</text:span><text:span text:style-name="T2">a</text:span><text:span text:style-name="T36"> </text:span><text:span text:style-name="T55">d</text:span><text:span text:style-name="T39">e</text:span><text:span text:style-name="T2">l</text:span><text:span text:style-name="T39"> </text:span><text:span text:style-name="T2">R</text:span><text:span text:style-name="T39">e</text:span><text:span text:style-name="T2">s</text:span><text:span text:style-name="T55">po</text:span><text:span text:style-name="T2">ns</text:span><text:span text:style-name="T55">a</text:span><text:span text:style-name="T39">b</text:span><text:span text:style-name="T2">ile </text:span><text:span text:style-name="T55">p</text:span><text:span text:style-name="T39">e</text:span><text:span text:style-name="T2">r</text:span><text:span text:style-name="T39"> </text:span><text:span text:style-name="T2">la</text:span><text:span text:style-name="T55"> p</text:span><text:span text:style-name="T2">rev</text:span><text:span text:style-name="T39">e</text:span><text:span text:style-name="T2">nzi</text:span><text:span text:style-name="T55">o</text:span><text:span text:style-name="T2">ne </text:span><text:span text:style-name="T39">d</text:span><text:span text:style-name="T55">e</text:span><text:span text:style-name="T2">lla</text:span><text:span text:style-name="T39"> </text:span><text:span text:style-name="T2">c</text:span><text:span text:style-name="T55">o</text:span><text:span text:style-name="T2">rruzi</text:span><text:span text:style-name="T55">o</text:span><text:span text:style-name="T2">ne e </text:span><text:span text:style-name="T55">p</text:span><text:span text:style-name="T39">e</text:span><text:span text:style-name="T2">r</text:span><text:span text:style-name="T55"> </text:span><text:span text:style-name="T2">la</text:span><text:span text:style-name="T39"> </text:span><text:span text:style-name="T2">tr</text:span><text:span text:style-name="T55">a</text:span><text:span text:style-name="T2">s</text:span><text:span text:style-name="T55">p</text:span><text:span text:style-name="T2">arenza</text:span><text:span text:style-name="T96"> </text:span><text:span text:style-name="T55">p</text:span><text:span text:style-name="T2">r</text:span><text:span text:style-name="T55">o</text:span><text:span text:style-name="T2">t.</text:span><text:span text:style-name="T39"> </text:span><text:span text:style-name="T2">n°</text:span><text:span text:style-name="T39"> </text:span><text:span text:style-name="T55">1</text:span><text:span text:style-name="T39">3</text:span><text:span text:style-name="T55">3</text:span><text:span text:style-name="T39">7</text:span><text:span text:style-name="T55">4</text:span><text:span text:style-name="T2">0 </text:span><text:span text:style-name="T39">de</text:span><text:span text:style-name="T2">l</text:span><text:span text:style-name="T55"> </text:span><text:span text:style-name="T39">2</text:span><text:span text:style-name="T55">4</text:span><text:span text:style-name="T2">-</text:span><text:span text:style-name="T39">10-2</text:span><text:span text:style-name="T55">0</text:span><text:span text:style-name="T39">14</text:span><text:span text:style-name="T2">).</text:span></text:p>
        </text:list-item>
      </text:list>
      <text:p text:style-name="P50"><text:span text:style-name="T2">L'</text:span><text:span text:style-name="T55">A</text:span><text:span text:style-name="T39">mm</text:span><text:span text:style-name="T2">inistr</text:span><text:span text:style-name="T55">a</text:span><text:span text:style-name="T2">zi</text:span><text:span text:style-name="T55">o</text:span><text:span text:style-name="T2">ne</text:span><text:span text:style-name="T34"> </text:span><text:span text:style-name="T2">si</text:span><text:span text:style-name="T36"> </text:span><text:span text:style-name="T55">o</text:span><text:span text:style-name="T39">bb</text:span><text:span text:style-name="T2">li</text:span><text:span text:style-name="T55">g</text:span><text:span text:style-name="T2">a</text:span><text:span text:style-name="T36"> </text:span><text:span text:style-name="T2">a</text:span><text:span text:style-name="T36"> </text:span><text:span text:style-name="T39">f</text:span><text:span text:style-name="T2">ar</text:span><text:span text:style-name="T39"> </text:span><text:span text:style-name="T2">ris</text:span><text:span text:style-name="T55">p</text:span><text:span text:style-name="T39">e</text:span><text:span text:style-name="T2">tt</text:span><text:span text:style-name="T55">a</text:span><text:span text:style-name="T2">re</text:span><text:span text:style-name="T34"> </text:span><text:span text:style-name="T2">ai</text:span><text:span text:style-name="T36"> </text:span><text:span text:style-name="T55">p</text:span><text:span text:style-name="T2">r</text:span><text:span text:style-name="T55">op</text:span><text:span text:style-name="T2">ri</text:span><text:span text:style-name="T19"> </text:span><text:span text:style-name="T39">d</text:span><text:span text:style-name="T2">i</text:span><text:span text:style-name="T55">p</text:span><text:span text:style-name="T39">e</text:span><text:span text:style-name="T59">n</text:span><text:span text:style-name="T39">de</text:span><text:span text:style-name="T2">nti</text:span><text:span text:style-name="T39"> </text:span><text:span text:style-name="T2">e</text:span><text:span text:style-name="T29"> </text:span><text:span text:style-name="T2">ai</text:span><text:span text:style-name="T36"> </text:span><text:span text:style-name="T55">p</text:span><text:span text:style-name="T2">r</text:span><text:span text:style-name="T55">op</text:span><text:span text:style-name="T2">ri</text:span><text:span text:style-name="T19"> </text:span><text:span text:style-name="T2">c</text:span><text:span text:style-name="T55">o</text:span><text:span text:style-name="T2">lla</text:span><text:span text:style-name="T39">b</text:span><text:span text:style-name="T55">o</text:span><text:span text:style-name="T2">rat</text:span><text:span text:style-name="T55">o</text:span><text:span text:style-name="T2">ri</text:span><text:span text:style-name="T36"> </text:span><text:span text:style-name="T2">a</text:span><text:span text:style-name="T36"> </text:span><text:span text:style-name="T55">q</text:span><text:span text:style-name="T39">u</text:span><text:span text:style-name="T2">alsi</text:span><text:span text:style-name="T55">a</text:span><text:span text:style-name="T2">si</text:span><text:span text:style-name="T19"> </text:span><text:span text:style-name="T59">t</text:span><text:span text:style-name="T2">it</text:span><text:span text:style-name="T55">o</text:span><text:span text:style-name="T2">lo i </text:span><text:span text:style-name="T55">p</text:span><text:span text:style-name="T2">rin</text:span><text:span text:style-name="T55">c</text:span><text:span text:style-name="T2">i</text:span><text:span text:style-name="T55">p</text:span><text:span text:style-name="T2">i</text:span><text:span text:style-name="T29"> </text:span><text:span text:style-name="T55">d</text:span><text:span text:style-name="T2">i</text:span><text:span text:style-name="T34"> </text:span><text:span text:style-name="T2">tr</text:span><text:span text:style-name="T55">a</text:span><text:span text:style-name="T2">s</text:span><text:span text:style-name="T55">p</text:span><text:span text:style-name="T2">arenza</text:span><text:span text:style-name="T39"> </text:span><text:span text:style-name="T2">e</text:span><text:span text:style-name="T34"> </text:span><text:span text:style-name="T59">i</text:span><text:span text:style-name="T2">nte</text:span><text:span text:style-name="T55">g</text:span><text:span text:style-name="T2">rità,</text:span><text:span text:style-name="T39"> </text:span><text:span text:style-name="T55">g</text:span><text:span text:style-name="T2">ià</text:span><text:span text:style-name="T39"> d</text:span><text:span text:style-name="T2">is</text:span><text:span text:style-name="T55">c</text:span><text:span text:style-name="T2">i</text:span><text:span text:style-name="T55">p</text:span><text:span text:style-name="T2">linati</text:span><text:span text:style-name="T34"> </text:span><text:span text:style-name="T39">d</text:span><text:span text:style-name="T2">al</text:span><text:span text:style-name="T39"> </text:span><text:span text:style-name="T2">C</text:span><text:span text:style-name="T74">o</text:span><text:span text:style-name="T39">d</text:span><text:span text:style-name="T2">ice</text:span><text:span text:style-name="T34"> </text:span><text:span text:style-name="T55">d</text:span><text:span text:style-name="T2">i</text:span><text:span text:style-name="T34"> </text:span><text:span text:style-name="T2">c</text:span><text:span text:style-name="T55">o</text:span><text:span text:style-name="T39">m</text:span><text:span text:style-name="T55">po</text:span><text:span text:style-name="T2">rt</text:span><text:span text:style-name="T55">a</text:span><text:span text:style-name="T39">me</text:span><text:span text:style-name="T2">nt</text:span><text:span text:style-name="T55">o</text:span><text:span text:style-name="T2">,</text:span><text:span text:style-name="T36"> </text:span><text:span text:style-name="T2">n</text:span><text:span text:style-name="T55">o</text:span><text:span text:style-name="T2">nc</text:span><text:span text:style-name="T55">h</text:span><text:span text:style-name="T2">é</text:span><text:span text:style-name="T39"> </text:span><text:span text:style-name="T2">le</text:span><text:span text:style-name="T34"> </text:span><text:span text:style-name="T39">m</text:span><text:span text:style-name="T59">i</text:span><text:span text:style-name="T2">sure </text:span><text:span text:style-name="T39">d</text:span><text:span text:style-name="T2">i </text:span><text:span text:style-name="T55">p</text:span><text:span text:style-name="T2">rev</text:span><text:span text:style-name="T39">e</text:span><text:span text:style-name="T2">nzi</text:span><text:span text:style-name="T55">o</text:span><text:span text:style-name="T2">ne</text:span><text:span text:style-name="T34"> </text:span><text:span text:style-name="T55">d</text:span><text:span text:style-name="T39">e</text:span><text:span text:style-name="T2">lla</text:span><text:span text:style-name="T39"> </text:span><text:span text:style-name="T2">c</text:span><text:span text:style-name="T55">o</text:span><text:span text:style-name="T2">rruzi</text:span><text:span text:style-name="T55">o</text:span><text:span text:style-name="T2">ne</text:span><text:span text:style-name="T34"> </text:span><text:span text:style-name="T55">p</text:span><text:span text:style-name="T2">revis</text:span><text:span text:style-name="T59">t</text:span><text:span text:style-name="T2">e</text:span><text:span text:style-name="T34"> </text:span><text:span text:style-name="T2">n</text:span><text:span text:style-name="T39">e</text:span><text:span text:style-name="T2">l</text:span><text:span text:style-name="T39"> </text:span><text:span text:style-name="T55">P</text:span><text:span text:style-name="T2">.T.</text:span><text:span text:style-name="T55">P</text:span><text:span text:style-name="T2">.C.</text:span><text:span text:style-name="T36"> </text:span><text:span text:style-name="T2">e </text:span><text:span text:style-name="T55">g</text:span><text:span text:style-name="T2">li</text:span><text:span text:style-name="T29"> </text:span><text:span text:style-name="T55">ob</text:span><text:span text:style-name="T39">b</text:span><text:span text:style-name="T2">li</text:span><text:span text:style-name="T55">gh</text:span><text:span text:style-name="T2">i</text:span><text:span text:style-name="T29"> </text:span><text:span text:style-name="T55">d</text:span><text:span text:style-name="T2">i</text:span><text:span text:style-name="T39"> </text:span><text:span text:style-name="T55">p</text:span><text:span text:style-name="T39">u</text:span><text:span text:style-name="T55">b</text:span><text:span text:style-name="T39">b</text:span><text:span text:style-name="T2">licazi</text:span><text:span text:style-name="T55">o</text:span><text:span text:style-name="T2">ne</text:span><text:span text:style-name="T34"> </text:span><text:span text:style-name="T39">d</text:span><text:span text:style-name="T55">e</text:span><text:span text:style-name="T2">i</text:span><text:span text:style-name="T39"> d</text:span><text:span text:style-name="T55">o</text:span><text:span text:style-name="T2">c</text:span><text:span text:style-name="T39">u</text:span><text:span text:style-name="T55">m</text:span><text:span text:style-name="T39">e</text:span><text:span text:style-name="T2">nti, atti</text:span><text:span text:style-name="T39"> </text:span><text:span text:style-name="T2">e in</text:span><text:span text:style-name="T39">f</text:span><text:span text:style-name="T55">o</text:span><text:span text:style-name="T2">r</text:span><text:span text:style-name="T39">m</text:span><text:span text:style-name="T2">azi</text:span><text:span text:style-name="T55">o</text:span><text:span text:style-name="T2">ni</text:span><text:span text:style-name="T55"> </text:span><text:span text:style-name="T2">a</text:span><text:span text:style-name="T55">f</text:span><text:span text:style-name="T39">fe</text:span><text:span text:style-name="T59">r</text:span><text:span text:style-name="T39">e</text:span><text:span text:style-name="T2">nti</text:span><text:span text:style-name="T39"> </text:span><text:span text:style-name="T2">la</text:span><text:span text:style-name="T55"> p</text:span><text:span text:style-name="T2">r</text:span><text:span text:style-name="T55">o</text:span><text:span text:style-name="T2">c</text:span><text:span text:style-name="T39">edu</text:span><text:span text:style-name="T2">ra</text:span><text:span text:style-name="T55"> </text:span><text:span text:style-name="T2">in</text:span><text:span text:style-name="T39"> </text:span><text:span text:style-name="T55">ogg</text:span><text:span text:style-name="T39">e</text:span><text:span text:style-name="T2">tto in</text:span><text:span text:style-name="T59">s</text:span><text:span text:style-name="T39">e</text:span><text:span text:style-name="T2">riti</text:span><text:span text:style-name="T55"> </text:span><text:span text:style-name="T2">n</text:span><text:span text:style-name="T39">e</text:span><text:span text:style-name="T2">l</text:span><text:span text:style-name="T55"> P</text:span><text:span text:style-name="T2">.T.T.</text:span><text:span text:style-name="T39">I</text:span><text:span text:style-name="T2">.</text:span></text:p>
      <text:p text:style-name="P39"/>
      <text:p text:style-name="P25"><text:span text:style-name="T41">A</text:span><text:span text:style-name="T5">rti</text:span><text:span text:style-name="T56">co</text:span><text:span text:style-name="T5">lo 2</text:span></text:p>
      <text:p text:style-name="P35"><text:span text:style-name="T55">(S</text:span><text:span text:style-name="T2">anzi</text:span><text:span text:style-name="T55">o</text:span><text:span text:style-name="T2">ni</text:span><text:span text:style-name="T39"> </text:span><text:span text:style-name="T2">a</text:span><text:span text:style-name="T55">pp</text:span><text:span text:style-name="T2">lica</text:span><text:span text:style-name="T39">b</text:span><text:span text:style-name="T2">ili)</text:span></text:p>
      <text:p text:style-name="P37"/>
      <text:p text:style-name="P50"><text:span text:style-name="T39">I</text:span><text:span text:style-name="T2">l</text:span><text:span text:style-name="T34"> </text:span><text:span text:style-name="T2">s</text:span><text:span text:style-name="T55">o</text:span><text:span text:style-name="T2">tt</text:span><text:span text:style-name="T55">o</text:span><text:span text:style-name="T2">s</text:span><text:span text:style-name="T55">c</text:span><text:span text:style-name="T2">ritt</text:span><text:span text:style-name="T55">o</text:span><text:span text:style-name="T2">re,</text:span><text:span text:style-name="T34"> </text:span><text:span text:style-name="T2">sin </text:span><text:span text:style-name="T39">d</text:span><text:span text:style-name="T2">'</text:span><text:span text:style-name="T55">o</text:span><text:span text:style-name="T2">ra,</text:span><text:span text:style-name="T34"> </text:span><text:span text:style-name="T2">acc</text:span><text:span text:style-name="T39">e</text:span><text:span text:style-name="T2">tta</text:span><text:span text:style-name="T39"> </text:span><text:span text:style-name="T2">c</text:span><text:span text:style-name="T55">h</text:span><text:span text:style-name="T2">e</text:span><text:span text:style-name="T36"> </text:span><text:span text:style-name="T2">n</text:span><text:span text:style-name="T39">e</text:span><text:span text:style-name="T2">l</text:span><text:span text:style-name="T34"> </text:span><text:span text:style-name="T2">caso</text:span><text:span text:style-name="T39"> d</text:span><text:span text:style-name="T2">i</text:span><text:span text:style-name="T34"> </text:span><text:span text:style-name="T55">m</text:span><text:span text:style-name="T2">ancato</text:span><text:span text:style-name="T36"> </text:span><text:span text:style-name="T2">ris</text:span><text:span text:style-name="T55">pe</text:span><text:span text:style-name="T2">tto</text:span><text:span text:style-name="T36"> </text:span><text:span text:style-name="T55">d</text:span><text:span text:style-name="T39">e</text:span><text:span text:style-name="T55">g</text:span><text:span text:style-name="T2">li</text:span><text:span text:style-name="T34"> </text:span><text:span text:style-name="T59">i</text:span><text:span text:style-name="T39">m</text:span><text:span text:style-name="T55">p</text:span><text:span text:style-name="T39">e</text:span><text:span text:style-name="T55">g</text:span><text:span text:style-name="T2">ni</text:span><text:span text:style-name="T29"> </text:span><text:span text:style-name="T2">anti</text:span><text:span text:style-name="T55">co</text:span><text:span text:style-name="T2">rru</text:span><text:span text:style-name="T59">z</text:span><text:span text:style-name="T2">i</text:span><text:span text:style-name="T55">o</text:span><text:span text:style-name="T2">ne</text:span><text:span text:style-name="T36"> </text:span><text:span text:style-name="T2">assunti c</text:span><text:span text:style-name="T55">o</text:span><text:span text:style-name="T2">n</text:span><text:span text:style-name="T36"> </text:span><text:span text:style-name="T2">la</text:span><text:span text:style-name="T39"> </text:span><text:span text:style-name="T2">s</text:span><text:span text:style-name="T55">o</text:span><text:span text:style-name="T2">tt</text:span><text:span text:style-name="T55">o</text:span><text:span text:style-name="T2">s</text:span><text:span text:style-name="T55">c</text:span><text:span text:style-name="T2">rizi</text:span><text:span text:style-name="T55">o</text:span><text:span text:style-name="T2">ne</text:span><text:span text:style-name="T34"> </text:span><text:span text:style-name="T55">d</text:span><text:span text:style-name="T39">e</text:span><text:span text:style-name="T2">l</text:span><text:span text:style-name="T39"> </text:span><text:span text:style-name="T55">p</text:span><text:span text:style-name="T2">re</text:span><text:span text:style-name="T59">s</text:span><text:span text:style-name="T39">e</text:span><text:span text:style-name="T2">nte</text:span><text:span text:style-name="T34"> </text:span><text:span text:style-name="T55">p</text:span><text:span text:style-name="T2">atto </text:span><text:span text:style-name="T39">d</text:span><text:span text:style-name="T2">i</text:span><text:span text:style-name="T39"> </text:span><text:span text:style-name="T2">i</text:span><text:span text:style-name="T59">n</text:span><text:span text:style-name="T2">te</text:span><text:span text:style-name="T55">g</text:span><text:span text:style-name="T2">rità, c</text:span><text:span text:style-name="T55">o</text:span><text:span text:style-name="T39">mu</text:span><text:span text:style-name="T2">n</text:span><text:span text:style-name="T55">q</text:span><text:span text:style-name="T39">u</text:span><text:span text:style-name="T2">e acc</text:span><text:span text:style-name="T39">e</text:span><text:span text:style-name="T2">rt</text:span><text:span text:style-name="T55">a</text:span><text:span text:style-name="T2">to</text:span><text:span text:style-name="T34"> </text:span><text:span text:style-name="T55">d</text:span><text:span text:style-name="T2">all'</text:span><text:span text:style-name="T39">A</text:span><text:span text:style-name="T55">m</text:span><text:span text:style-name="T39">m</text:span><text:span text:style-name="T2">inistr</text:span><text:span text:style-name="T55">a</text:span><text:span text:style-name="T2">zi</text:span><text:span text:style-name="T55">o</text:span><text:span text:style-name="T2">n</text:span><text:span text:style-name="T39">e</text:span><text:span text:style-name="T2">,</text:span><text:span text:style-name="T39"> </text:span><text:span text:style-name="T55">po</text:span><text:span text:style-name="T2">tr</text:span><text:span text:style-name="T55">a</text:span><text:span text:style-name="T2">nno </text:span><text:span text:style-name="T39">e</text:span><text:span text:style-name="T2">s</text:span><text:span text:style-name="T59">s</text:span><text:span text:style-name="T39">e</text:span><text:span text:style-name="T2">re a</text:span><text:span text:style-name="T55">pp</text:span><text:span text:style-name="T2">licate</text:span><text:span text:style-name="T34"> </text:span><text:span text:style-name="T2">le se</text:span><text:span text:style-name="T55">g</text:span><text:span text:style-name="T39">ue</text:span><text:span text:style-name="T59">n</text:span><text:span text:style-name="T2">ti</text:span><text:span text:style-name="T39"> </text:span><text:span text:style-name="T2">s</text:span><text:span text:style-name="T55">a</text:span><text:span text:style-name="T2">nzi</text:span><text:span text:style-name="T55">o</text:span><text:span text:style-name="T2">ni:</text:span></text:p>
      <text:list xml:id="list8499854284739294106" text:style-name="WW8Num4">
        <text:list-item>
          <text:p text:style-name="P62"><text:span text:style-name="T39">e</text:span><text:span text:style-name="T2">s</text:span><text:span text:style-name="T55">c</text:span><text:span text:style-name="T2">l</text:span><text:span text:style-name="T39">u</text:span><text:span text:style-name="T2">si</text:span><text:span text:style-name="T55">o</text:span><text:span text:style-name="T2">ne </text:span><text:span text:style-name="T39">d</text:span><text:span text:style-name="T2">alla</text:span><text:span text:style-name="T55"> p</text:span><text:span text:style-name="T2">r</text:span><text:span text:style-name="T55">o</text:span><text:span text:style-name="T2">c</text:span><text:span text:style-name="T39">edu</text:span><text:span text:style-name="T2">ra</text:span><text:span text:style-name="T39"> </text:span><text:span text:style-name="T34"><text:s/></text:span><text:span text:style-name="T55">di </text:span><text:span text:style-name="T2">vali</text:span><text:span text:style-name="T39">d</text:span><text:span text:style-name="T2">ità</text:span><text:span text:style-name="T55"> d</text:span><text:span text:style-name="T39">e</text:span><text:span text:style-name="T2">ll’</text:span><text:span text:style-name="T55">o</text:span><text:span text:style-name="T39">f</text:span><text:span text:style-name="T55">f</text:span><text:span text:style-name="T39">e</text:span><text:span text:style-name="T2">rt</text:span><text:span text:style-name="T55">a</text:span><text:span text:style-name="T2">; ris</text:span><text:span text:style-name="T55">o</text:span><text:span text:style-name="T2">l</text:span><text:span text:style-name="T39">u</text:span><text:span text:style-name="T2">zi</text:span><text:span text:style-name="T55">o</text:span><text:span text:style-name="T2">ne </text:span><text:span text:style-name="T39">de</text:span><text:span text:style-name="T2">l</text:span><text:span text:style-name="T55"> </text:span><text:span text:style-name="T2">c</text:span><text:span text:style-name="T55">o</text:span><text:span text:style-name="T2">ntr</text:span><text:span text:style-name="T55">a</text:span><text:span text:style-name="T2">tt</text:span><text:span text:style-name="T55">o</text:span><text:span text:style-name="T2">;</text:span></text:p>
        </text:list-item>
        <text:list-item>
          <text:p text:style-name="P64"><text:span text:style-name="T2">res</text:span><text:span text:style-name="T55">po</text:span><text:span text:style-name="T2">ns</text:span><text:span text:style-name="T55">a</text:span><text:span text:style-name="T39">b</text:span><text:span text:style-name="T2">ilità</text:span><text:span text:style-name="T55"> p</text:span><text:span text:style-name="T39">e</text:span><text:span text:style-name="T2">r</text:span><text:span text:style-name="T39"> </text:span><text:span text:style-name="T55">d</text:span><text:span text:style-name="T2">anno arrecato all'</text:span><text:span text:style-name="T55">A</text:span><text:span text:style-name="T39">mm</text:span><text:span text:style-name="T2">inis</text:span><text:span text:style-name="T59">t</text:span><text:span text:style-name="T2">razi</text:span><text:span text:style-name="T55">o</text:span><text:span text:style-name="T2">ne</text:span><text:span text:style-name="T34"> </text:span><text:span text:style-name="T2">o</text:span><text:span text:style-name="T55"> </text:span><text:span text:style-name="T2">ad</text:span><text:span text:style-name="T34"> </text:span><text:span text:style-name="T2">altri</text:span><text:span text:style-name="T55"> op</text:span><text:span text:style-name="T39">e</text:span><text:span text:style-name="T2">rat</text:span><text:span text:style-name="T55">o</text:span><text:span text:style-name="T2">ri</text:span><text:span text:style-name="T39"> e</text:span><text:span text:style-name="T2">c</text:span><text:span text:style-name="T55">o</text:span><text:span text:style-name="T2">n</text:span><text:span text:style-name="T55">o</text:span><text:span text:style-name="T39">m</text:span><text:span text:style-name="T2">ici.</text:span></text:p>
        </text:list-item>
      </text:list>
      <text:p text:style-name="P41"/>
      <text:p text:style-name="P25"><text:span text:style-name="T41">A</text:span><text:span text:style-name="T5">rti</text:span><text:span text:style-name="T56">co</text:span><text:span text:style-name="T5">lo 3</text:span></text:p>
      <text:p text:style-name="P25"><text:span text:style-name="T59">(E</text:span><text:span text:style-name="T39">ff</text:span><text:span text:style-name="T2">icacia</text:span><text:span text:style-name="T39"> </text:span><text:span text:style-name="T55">d</text:span><text:span text:style-name="T39">e</text:span><text:span text:style-name="T2">l</text:span><text:span text:style-name="T55"> p</text:span><text:span text:style-name="T2">atto</text:span><text:span text:style-name="T34"> </text:span><text:span text:style-name="T55">d</text:span><text:span text:style-name="T2">'inte</text:span><text:span text:style-name="T55">g</text:span><text:span text:style-name="T2">rità)</text:span></text:p>
      <text:p text:style-name="P26"/>
      <text:p text:style-name="P34"><text:span text:style-name="T39">I</text:span><text:span text:style-name="T2">l</text:span><text:span text:style-name="T19"> </text:span><text:span text:style-name="T2">c</text:span><text:span text:style-name="T55">o</text:span><text:span text:style-name="T2">nten</text:span><text:span text:style-name="T55">u</text:span><text:span text:style-name="T2">to</text:span><text:span text:style-name="T16"> </text:span><text:span text:style-name="T55">d</text:span><text:span text:style-name="T39">e</text:span><text:span text:style-name="T2">l</text:span><text:span text:style-name="T19"> </text:span><text:span text:style-name="T55">p</text:span><text:span text:style-name="T2">atto</text:span><text:span text:style-name="T29"> </text:span><text:span text:style-name="T39">d</text:span><text:span text:style-name="T2">i</text:span><text:span text:style-name="T19"> </text:span><text:span text:style-name="T2">in</text:span><text:span text:style-name="T59">t</text:span><text:span text:style-name="T39">e</text:span><text:span text:style-name="T55">g</text:span><text:span text:style-name="T2">rità</text:span><text:span text:style-name="T19"> </text:span><text:span text:style-name="T2">e</text:span><text:span text:style-name="T29"> </text:span><text:span text:style-name="T2">le</text:span><text:span text:style-name="T16"> </text:span><text:span text:style-name="T2">relati</text:span><text:span text:style-name="T55">v</text:span><text:span text:style-name="T2">e</text:span><text:span text:style-name="T29"> </text:span><text:span text:style-name="T2">s</text:span><text:span text:style-name="T55">a</text:span><text:span text:style-name="T2">nzi</text:span><text:span text:style-name="T55">o</text:span><text:span text:style-name="T2">ni</text:span><text:span text:style-name="T19"> </text:span><text:span text:style-name="T2">res</text:span><text:span text:style-name="T59">t</text:span><text:span text:style-name="T39">e</text:span><text:span text:style-name="T2">ranno</text:span><text:span text:style-name="T16"> </text:span><text:span text:style-name="T2">in</text:span><text:span text:style-name="T36"> </text:span><text:span text:style-name="T2">vi</text:span><text:span text:style-name="T55">go</text:span><text:span text:style-name="T2">re</text:span><text:span text:style-name="T18"> </text:span><text:span text:style-name="T59">s</text:span><text:span text:style-name="T2">ino</text:span><text:span text:style-name="T16"> </text:span><text:span text:style-name="T2">alla</text:span><text:span text:style-name="T19"> </text:span><text:span text:style-name="T2">c</text:span><text:span text:style-name="T55">o</text:span><text:span text:style-name="T39">m</text:span><text:span text:style-name="T55">p</text:span><text:span text:style-name="T2">l</text:span><text:span text:style-name="T39">e</text:span><text:span text:style-name="T2">ta</text:span><text:span text:style-name="T19"> </text:span><text:span text:style-name="T39">e</text:span><text:span text:style-name="T59">s</text:span><text:span text:style-name="T39">e</text:span><text:span text:style-name="T2">c</text:span><text:span text:style-name="T39">u</text:span><text:span text:style-name="T2">zi</text:span><text:span text:style-name="T55">o</text:span><text:span text:style-name="T2">ne </text:span><text:span text:style-name="T39">de</text:span><text:span text:style-name="T2">l</text:span><text:span text:style-name="T55"> </text:span><text:span text:style-name="T2">c</text:span><text:span text:style-name="T55">o</text:span><text:span text:style-name="T2">ntr</text:span><text:span text:style-name="T55">a</text:span><text:span text:style-name="T2">tt</text:span><text:span text:style-name="T55">o</text:span><text:span text:style-name="T2">. </text:span><text:span text:style-name="T39">I</text:span><text:span text:style-name="T2">l</text:span><text:span text:style-name="T104"> </text:span><text:span text:style-name="T55">p</text:span><text:span text:style-name="T2">re</text:span><text:span text:style-name="T59">s</text:span><text:span text:style-name="T39">e</text:span><text:span text:style-name="T2">nte</text:span><text:span text:style-name="T105"> </text:span><text:span text:style-name="T55">p</text:span><text:span text:style-name="T2">atto</text:span><text:span text:style-name="T104"> </text:span><text:span text:style-name="T39">d</text:span><text:span text:style-name="T55">o</text:span><text:span text:style-name="T2">vrà</text:span><text:span text:style-name="T104"> </text:span><text:span text:style-name="T39">e</text:span><text:span text:style-name="T2">s</text:span><text:span text:style-name="T59">s</text:span><text:span text:style-name="T39">e</text:span><text:span text:style-name="T2">re</text:span><text:span text:style-name="T103"> </text:span><text:span text:style-name="T2">ri</text:span><text:span text:style-name="T55">ch</text:span><text:span text:style-name="T2">ia</text:span><text:span text:style-name="T39">m</text:span><text:span text:style-name="T2">ato</text:span><text:span text:style-name="T106"> </text:span><text:span text:style-name="T39">d</text:span><text:span text:style-name="T2">al</text:span><text:span text:style-name="T104"> </text:span><text:span text:style-name="T2">c</text:span><text:span text:style-name="T55">o</text:span><text:span text:style-name="T2">ntr</text:span><text:span text:style-name="T55">a</text:span><text:span text:style-name="T2">tt</text:span><text:span text:style-name="T55">o</text:span><text:span text:style-name="T2">,</text:span><text:span text:style-name="T104"> </text:span><text:span text:style-name="T55">o</text:span><text:span text:style-name="T2">n</text:span><text:span text:style-name="T39">d</text:span><text:span text:style-name="T2">e</text:span><text:span text:style-name="T105"> </text:span><text:span text:style-name="T55">fo</text:span><text:span text:style-name="T2">r</text:span><text:span text:style-name="T39">m</text:span><text:span text:style-name="T2">arne</text:span><text:span text:style-name="T103"> </text:span><text:span text:style-name="T55">p</text:span><text:span text:style-name="T2">arte</text:span><text:span text:style-name="T105"> </text:span><text:span text:style-name="T2">inte</text:span><text:span text:style-name="T55">g</text:span><text:span text:style-name="T2">rante,</text:span><text:span text:style-name="T104"> </text:span><text:span text:style-name="T2">s</text:span><text:span text:style-name="T55">o</text:span><text:span text:style-name="T2">st</text:span><text:span text:style-name="T55">a</text:span><text:span text:style-name="T2">nziale</text:span><text:span text:style-name="T103"> </text:span><text:span text:style-name="T2">e </text:span><text:span text:style-name="T55">p</text:span><text:span text:style-name="T2">attizi</text:span><text:span text:style-name="T55">a</text:span><text:span text:style-name="T2">.</text:span></text:p>
      <text:p text:style-name="P30"/>
      <text:p text:style-name="P25"><text:span text:style-name="T41">A</text:span><text:span text:style-name="T5">rti</text:span><text:span text:style-name="T56">co</text:span><text:span text:style-name="T5">lo 4</text:span></text:p>
      <text:p text:style-name="P35"><text:span text:style-name="T2">(Es</text:span><text:span text:style-name="T55">c</text:span><text:span text:style-name="T2">l</text:span><text:span text:style-name="T39">u</text:span><text:span text:style-name="T2">si</text:span><text:span text:style-name="T55">o</text:span><text:span text:style-name="T2">ne </text:span><text:span text:style-name="T39">d</text:span><text:span text:style-name="T2">alla</text:span><text:span text:style-name="T39"> </text:span><text:span text:style-name="T55">p</text:span><text:span text:style-name="T2">r</text:span><text:span text:style-name="T55">o</text:span><text:span text:style-name="T2">c</text:span><text:span text:style-name="T39">edu</text:span><text:span text:style-name="T2">ra)</text:span></text:p>
      <text:p text:style-name="P30"/>
      <text:p text:style-name="P34"><text:span text:style-name="T2">La </text:span><text:span text:style-name="T39">m</text:span><text:span text:style-name="T2">ancata c</text:span><text:span text:style-name="T55">o</text:span><text:span text:style-name="T2">nse</text:span><text:span text:style-name="T55">g</text:span><text:span text:style-name="T2">na </text:span><text:span text:style-name="T39">de</text:span><text:span text:style-name="T2">l </text:span><text:span text:style-name="T55">p</text:span><text:span text:style-name="T2">atto </text:span><text:span text:style-name="T39">d</text:span><text:span text:style-name="T2">'in</text:span><text:span text:style-name="T59">t</text:span><text:span text:style-name="T39">e</text:span><text:span text:style-name="T55">g</text:span><text:span text:style-name="T2">rità </text:span><text:span text:style-name="T39">d</text:span><text:span text:style-name="T55">e</text:span><text:span text:style-name="T39">b</text:span><text:span text:style-name="T2">it</text:span><text:span text:style-name="T59">a</text:span><text:span text:style-name="T39">me</text:span><text:span text:style-name="T2">nte s</text:span><text:span text:style-name="T55">o</text:span><text:span text:style-name="T2">tt</text:span><text:span text:style-name="T55">o</text:span><text:span text:style-name="T2">s</text:span><text:span text:style-name="T55">c</text:span><text:span text:style-name="T2">ritto c</text:span><text:span text:style-name="T55">o</text:span><text:span text:style-name="T39">m</text:span><text:span text:style-name="T55">po</text:span><text:span text:style-name="T2">rterà l</text:span><text:span text:style-name="T59">'</text:span><text:span text:style-name="T39">e</text:span><text:span text:style-name="T2">s</text:span><text:span text:style-name="T55">c</text:span><text:span text:style-name="T2">l</text:span><text:span text:style-name="T39">u</text:span><text:span text:style-name="T2">si</text:span><text:span text:style-name="T55">o</text:span><text:span text:style-name="T2">ne </text:span><text:span text:style-name="T39">d</text:span><text:span text:style-name="T2">alla </text:span><text:span text:style-name="T55">p</text:span><text:span text:style-name="T2">r</text:span><text:span text:style-name="T55">o</text:span><text:span text:style-name="T2">c</text:span><text:span text:style-name="T39">edu</text:span><text:span text:style-name="T2">ra</text:span><text:span text:style-name="T55"> </text:span><text:span text:style-name="T39">d</text:span><text:span text:style-name="T2">'a</text:span><text:span text:style-name="T55">pp</text:span><text:span text:style-name="T2">alt</text:span><text:span text:style-name="T55">o</text:span><text:span text:style-name="T2">.</text:span></text:p>
      <text:p text:style-name="P25"><text:span text:style-name="T41">A</text:span><text:span text:style-name="T5">rti</text:span><text:span text:style-name="T56">co</text:span><text:span text:style-name="T5">lo 5</text:span></text:p>
      <text:p text:style-name="P35"><text:span text:style-name="T55">(A</text:span><text:span text:style-name="T39">u</text:span><text:span text:style-name="T2">t</text:span><text:span text:style-name="T55">o</text:span><text:span text:style-name="T2">rità</text:span><text:span text:style-name="T55"> </text:span><text:span text:style-name="T2">c</text:span><text:span text:style-name="T55">o</text:span><text:span text:style-name="T39">m</text:span><text:span text:style-name="T55">p</text:span><text:span text:style-name="T39">e</text:span><text:span text:style-name="T2">tente in</text:span><text:span text:style-name="T55"> </text:span><text:span text:style-name="T2">caso </text:span><text:span text:style-name="T39">d</text:span><text:span text:style-name="T2">i c</text:span><text:span text:style-name="T55">o</text:span><text:span text:style-name="T2">ntr</text:span><text:span text:style-name="T55">o</text:span><text:span text:style-name="T2">v</text:span><text:span text:style-name="T39">e</text:span><text:span text:style-name="T2">rsie)</text:span></text:p>
      <text:p text:style-name="P33"/>
      <text:p text:style-name="P65"><text:span text:style-name="T39">O</text:span><text:span text:style-name="T55">g</text:span><text:span text:style-name="T2">ni</text:span><text:span text:style-name="T34"> </text:span><text:span text:style-name="T2">c</text:span><text:span text:style-name="T55">o</text:span><text:span text:style-name="T2">ntr</text:span><text:span text:style-name="T55">o</text:span><text:span text:style-name="T2">v</text:span><text:span text:style-name="T39">e</text:span><text:span text:style-name="T2">rsia</text:span><text:span text:style-name="T34"> </text:span><text:span text:style-name="T2">relati</text:span><text:span text:style-name="T55">v</text:span><text:span text:style-name="T2">a</text:span><text:span text:style-name="T34"> </text:span><text:span text:style-name="T2">all'inter</text:span><text:span text:style-name="T55">p</text:span><text:span text:style-name="T2">retazi</text:span><text:span text:style-name="T55">o</text:span><text:span text:style-name="T2">ne</text:span><text:span text:style-name="T36"> </text:span><text:span text:style-name="T2">e</text:span><text:span text:style-name="T39"> </text:span><text:span text:style-name="T2">all'</text:span><text:span text:style-name="T39">e</text:span><text:span text:style-name="T2">sec</text:span><text:span text:style-name="T39">u</text:span><text:span text:style-name="T59">z</text:span><text:span text:style-name="T2">i</text:span><text:span text:style-name="T55">o</text:span><text:span text:style-name="T2">ne</text:span><text:span text:style-name="T36"> </text:span><text:span text:style-name="T39">de</text:span><text:span text:style-name="T2">l </text:span><text:span text:style-name="T55">p</text:span><text:span text:style-name="T2">atto</text:span><text:span text:style-name="T36"> </text:span><text:span text:style-name="T39">d</text:span><text:span text:style-name="T59">'</text:span><text:span text:style-name="T2">inte</text:span><text:span text:style-name="T55">g</text:span><text:span text:style-name="T2">rità</text:span><text:span text:style-name="T34"> </text:span><text:span text:style-name="T55">f</text:span><text:span text:style-name="T2">ra </text:span><text:span text:style-name="T39">A</text:span><text:span text:style-name="T55">m</text:span><text:span text:style-name="T39">m</text:span><text:span text:style-name="T2">inistr</text:span><text:span text:style-name="T55">a</text:span><text:span text:style-name="T2">zi</text:span><text:span text:style-name="T55">o</text:span><text:span text:style-name="T2">n</text:span><text:span text:style-name="T55">e</text:span><text:span text:style-name="T39">/S</text:span><text:span text:style-name="T2">tazi</text:span><text:span text:style-name="T55">o</text:span><text:span text:style-name="T2">ne</text:span><text:span text:style-name="T39"> </text:span><text:span text:style-name="T2">a</text:span><text:span text:style-name="T55">pp</text:span><text:span text:style-name="T2">altante</text:span><text:span text:style-name="T36"> </text:span><text:span text:style-name="T2">e</text:span><text:span text:style-name="T39"> </text:span><text:span text:style-name="T55">g</text:span><text:span text:style-name="T2">li</text:span><text:span text:style-name="T36"> </text:span><text:span text:style-name="T55">op</text:span><text:span text:style-name="T39">e</text:span><text:span text:style-name="T2">rat</text:span><text:span text:style-name="T55">o</text:span><text:span text:style-name="T2">ri</text:span><text:span text:style-name="T34"> </text:span><text:span text:style-name="T55">e</text:span><text:span text:style-name="T2">c</text:span><text:span text:style-name="T55">o</text:span><text:span text:style-name="T2">n</text:span><text:span text:style-name="T55">o</text:span><text:span text:style-name="T39">m</text:span><text:span text:style-name="T2">ici</text:span><text:span text:style-name="T36"> </text:span><text:span text:style-name="T2">e</text:span><text:span text:style-name="T39"> </text:span><text:span text:style-name="T2">tra </text:span><text:span text:style-name="T55">g</text:span><text:span text:style-name="T2">li</text:span><text:span text:style-name="T36"> </text:span><text:span text:style-name="T2">s</text:span><text:span text:style-name="T59">t</text:span><text:span text:style-name="T39">e</text:span><text:span text:style-name="T2">ssi</text:span><text:span text:style-name="T34"> </text:span><text:span text:style-name="T2">s</text:span><text:span text:style-name="T55">a</text:span><text:span text:style-name="T2">rà ris</text:span><text:span text:style-name="T55">o</text:span><text:span text:style-name="T2">lta</text:span><text:span text:style-name="T34"> </text:span><text:span text:style-name="T55">d</text:span><text:span text:style-name="T2">all'</text:span><text:span text:style-name="T39">Au</text:span><text:span text:style-name="T2">t</text:span><text:span text:style-name="T55">o</text:span><text:span text:style-name="T2">rità Gi</text:span><text:span text:style-name="T55">u</text:span><text:span text:style-name="T39">d</text:span><text:span text:style-name="T2">iziaria</text:span><text:span text:style-name="T39"> </text:span><text:span text:style-name="T2">c</text:span><text:span text:style-name="T55">o</text:span><text:span text:style-name="T39">m</text:span><text:span text:style-name="T55">p</text:span><text:span text:style-name="T39">e</text:span><text:span text:style-name="T59">t</text:span><text:span text:style-name="T39">e</text:span><text:span text:style-name="T2">nte.</text:span></text:p>
      <text:p text:style-name="P68"><text:span text:style-name="T55"><text:tab/>P</text:span><text:span text:style-name="T39">e</text:span><text:span text:style-name="T2">r</text:span><text:span text:style-name="T39"> </text:span><text:span text:style-name="T55">A</text:span><text:span text:style-name="T2">cc</text:span><text:span text:style-name="T39">e</text:span><text:span text:style-name="T2">tt</text:span><text:span text:style-name="T55">a</text:span><text:span text:style-name="T2">zi</text:span><text:span text:style-name="T55">o</text:span><text:span text:style-name="T2">ne</text:span></text:p>
      <text:p text:style-name="P54"><text:span text:style-name="T39"><text:tab/>I</text:span><text:span text:style-name="T2">l</text:span><text:span text:style-name="T55"> </text:span><text:span text:style-name="T59">L</text:span><text:span text:style-name="T39">e</text:span><text:span text:style-name="T55">g</text:span><text:span text:style-name="T2">ale</text:span><text:span text:style-name="T34"> </text:span><text:span text:style-name="T2">ra</text:span><text:span text:style-name="T55">pp</text:span><text:span text:style-name="T2">resent</text:span><text:span text:style-name="T55">a</text:span><text:span text:style-name="T2">n</text:span><text:span text:style-name="T59">t</text:span><text:span text:style-name="T2">e</text:span></text:p>
      <text:p text:style-name="P55"/>
      <text:p text:style-name="P31"><text:tab/>_______________________________</text:p>
      <text:p text:style-name="P32"><text:soft-page-break/></text:p>
      <text:p text:style-name="P66"/>
      <text:p text:style-name="P67"><text:span text:style-name="T39">I</text:span><text:span text:style-name="T2">l</text:span><text:span text:style-name="T39"> </text:span><text:span text:style-name="T2">s</text:span><text:span text:style-name="T55">o</text:span><text:span text:style-name="T2">tt</text:span><text:span text:style-name="T55">o</text:span><text:span text:style-name="T2">s</text:span><text:span text:style-name="T55">c</text:span><text:span text:style-name="T2">ritt</text:span><text:span text:style-name="T55">o</text:span><text:span text:style-name="T2">re</text:span><text:span text:style-name="T29"> </text:span><text:span text:style-name="T55">d</text:span><text:span text:style-name="T2">ic</text:span><text:span text:style-name="T55">h</text:span><text:span text:style-name="T2">iara</text:span><text:span text:style-name="T36"> </text:span><text:span text:style-name="T39">d</text:span><text:span text:style-name="T2">i</text:span><text:span text:style-name="T39"> </text:span><text:span text:style-name="T2">av</text:span><text:span text:style-name="T39">e</text:span><text:span text:style-name="T2">r</text:span><text:span text:style-name="T39"> </text:span><text:span text:style-name="T55">p</text:span><text:span text:style-name="T2">reso</text:span><text:span text:style-name="T34"> </text:span><text:span text:style-name="T2">visi</text:span><text:span text:style-name="T55">o</text:span><text:span text:style-name="T2">ne</text:span><text:span text:style-name="T34"> </text:span><text:span text:style-name="T2">e</text:span><text:span text:style-name="T34"> </text:span><text:span text:style-name="T39">d</text:span><text:span text:style-name="T2">i</text:span><text:span text:style-name="T39"> </text:span><text:span text:style-name="T2">acc</text:span><text:span text:style-name="T39">e</text:span><text:span text:style-name="T2">tt</text:span><text:span text:style-name="T55">a</text:span><text:span text:style-name="T59">r</text:span><text:span text:style-name="T2">e</text:span><text:span text:style-name="T29"> </text:span><text:span text:style-name="T55">e</text:span><text:span text:style-name="T2">s</text:span><text:span text:style-name="T55">p</text:span><text:span text:style-name="T2">ress</text:span><text:span text:style-name="T55">am</text:span><text:span text:style-name="T39">e</text:span><text:span text:style-name="T2">nte</text:span><text:span text:style-name="T34"> </text:span><text:span text:style-name="T2">la</text:span><text:span text:style-name="T36"> </text:span><text:span text:style-name="T55">p</text:span><text:span text:style-name="T2">r</text:span><text:span text:style-name="T55">e</text:span><text:span text:style-name="T39">me</text:span><text:span text:style-name="T2">ssa e</text:span><text:span text:style-name="T34"> </text:span><text:span text:style-name="T2">le</text:span><text:span text:style-name="T34"> </text:span><text:span text:style-name="T2">cla</text:span><text:span text:style-name="T39">u</text:span><text:span text:style-name="T2">s</text:span><text:span text:style-name="T55">o</text:span><text:span text:style-name="T2">le</text:span><text:span text:style-name="T29"> </text:span><text:span text:style-name="T55">d</text:span><text:span text:style-name="T2">i c</text:span><text:span text:style-name="T39">u</text:span><text:span text:style-name="T2">i</text:span><text:span text:style-name="T34"> </text:span><text:span text:style-name="T2">a</text:span><text:span text:style-name="T55">g</text:span><text:span text:style-name="T2">li</text:span><text:span text:style-name="T34"> </text:span><text:span text:style-name="T2">artt.</text:span><text:span text:style-name="T39"> </text:span><text:span text:style-name="T2">nn.</text:span><text:span text:style-name="T39"> </text:span><text:span text:style-name="T2">1</text:span><text:span text:style-name="T36"> </text:span><text:span text:style-name="T55">O</text:span><text:span text:style-name="T39">bb</text:span><text:span text:style-name="T2">li</text:span><text:span text:style-name="T55">gh</text:span><text:span text:style-name="T2">i</text:span><text:span text:style-name="T34"> </text:span><text:span text:style-name="T39">d</text:span><text:span text:style-name="T55">e</text:span><text:span text:style-name="T2">lle</text:span><text:span text:style-name="T36"> </text:span><text:span text:style-name="T55">p</text:span><text:span text:style-name="T2">arti,</text:span><text:span text:style-name="T39"> </text:span><text:span text:style-name="T2">2</text:span><text:span text:style-name="T36"> </text:span><text:span text:style-name="T55">S</text:span><text:span text:style-name="T2">anzi</text:span><text:span text:style-name="T55">o</text:span><text:span text:style-name="T2">ni</text:span><text:span text:style-name="T34"> </text:span><text:span text:style-name="T2">a</text:span><text:span text:style-name="T55">pp</text:span><text:span text:style-name="T2">lica</text:span><text:span text:style-name="T39">b</text:span><text:span text:style-name="T2">ili,</text:span><text:span text:style-name="T29"> </text:span><text:span text:style-name="T2">3</text:span><text:span text:style-name="T36"> </text:span><text:span text:style-name="T59">E</text:span><text:span text:style-name="T39">ff</text:span><text:span text:style-name="T2">icacia</text:span><text:span text:style-name="T34"> </text:span><text:span text:style-name="T39">de</text:span><text:span text:style-name="T2">l </text:span><text:span text:style-name="T55">p</text:span><text:span text:style-name="T2">atto</text:span><text:span text:style-name="T36"> </text:span><text:span text:style-name="T39">d</text:span><text:span text:style-name="T2">'i</text:span><text:span text:style-name="T59">n</text:span><text:span text:style-name="T2">te</text:span><text:span text:style-name="T55">g</text:span><text:span text:style-name="T2">rità,</text:span><text:span text:style-name="T39"> </text:span><text:span text:style-name="T2">4</text:span><text:span text:style-name="T36"> </text:span><text:span text:style-name="T2">Es</text:span><text:span text:style-name="T55">c</text:span><text:span text:style-name="T2">l</text:span><text:span text:style-name="T39">u</text:span><text:span text:style-name="T59">s</text:span><text:span text:style-name="T2">i</text:span><text:span text:style-name="T55">o</text:span><text:span text:style-name="T2">ne </text:span><text:span text:style-name="T39">d</text:span><text:span text:style-name="T2">alla</text:span><text:span text:style-name="T39"> </text:span><text:span text:style-name="T55">p</text:span><text:span text:style-name="T2">r</text:span><text:span text:style-name="T55">o</text:span><text:span text:style-name="T2">c</text:span><text:span text:style-name="T39">ed</text:span><text:span text:style-name="T55">u</text:span><text:span text:style-name="T2">ra,</text:span><text:span text:style-name="T39"> </text:span><text:span text:style-name="T2">5 </text:span><text:span text:style-name="T39">A</text:span><text:span text:style-name="T55">u</text:span><text:span text:style-name="T2">t</text:span><text:span text:style-name="T55">o</text:span><text:span text:style-name="T2">rità</text:span><text:span text:style-name="T39"> </text:span><text:span text:style-name="T2">c</text:span><text:span text:style-name="T55">o</text:span><text:span text:style-name="T39">m</text:span><text:span text:style-name="T55">p</text:span><text:span text:style-name="T39">e</text:span><text:span text:style-name="T59">t</text:span><text:span text:style-name="T39">e</text:span><text:span text:style-name="T2">nte in</text:span><text:span text:style-name="T55"> </text:span><text:span text:style-name="T2">caso </text:span><text:span text:style-name="T39">d</text:span><text:span text:style-name="T2">i c</text:span><text:span text:style-name="T55">o</text:span><text:span text:style-name="T2">ntr</text:span><text:span text:style-name="T55">o</text:span><text:span text:style-name="T2">v</text:span><text:span text:style-name="T39">e</text:span><text:span text:style-name="T2">rsie.</text:span></text:p>
      <text:p text:style-name="P53"><text:span text:style-name="T2">(L</text:span><text:span text:style-name="T39">u</text:span><text:span text:style-name="T55">og</text:span><text:span text:style-name="T2">o e </text:span><text:span text:style-name="T39">d</text:span><text:span text:style-name="T2">ata] </text:span><text:span text:style-name="T12"><text:tab/><text:tab/><text:tab/><text:tab/><text:tab/></text:span><text:span text:style-name="T2"> (</text:span><text:span text:style-name="T12"><text:tab/></text:span><text:span text:style-name="T2">), </text:span><text:span text:style-name="T12"><text:tab/><text:tab/><text:tab/></text:span></text:p>
      <text:p text:style-name="P8"/>
      <text:p text:style-name="P54"><text:span text:style-name="T39"><text:tab/>I</text:span><text:span text:style-name="T2">l</text:span><text:span text:style-name="T55"> </text:span><text:span text:style-name="T59">L</text:span><text:span text:style-name="T39">e</text:span><text:span text:style-name="T55">g</text:span><text:span text:style-name="T2">ale</text:span><text:span text:style-name="T34"> </text:span><text:span text:style-name="T2">ra</text:span><text:span text:style-name="T55">pp</text:span><text:span text:style-name="T2">resent</text:span><text:span text:style-name="T55">a</text:span><text:span text:style-name="T2">n</text:span><text:span text:style-name="T59">t</text:span><text:span text:style-name="T2">e</text:span></text:p>
      <text:p text:style-name="P55"/>
      <text:p text:style-name="P31"><text:tab/>_______________________________</text:p>
      <text:p text:style-name="P40"/>
      <text:p text:style-name="P52"/>
      <text:p text:style-name="P50"/>
      <text:p text:style-name="P50"><text:span text:style-name="T137">Ai sensi degli articoli 38 e 43 del D</text:span><text:bookmark text:name="_GoBack1"/><text:span text:style-name="T137">.P.R. n° 445 del 2000, eventuali comunicazioni e richieste vanno inviate secondo una delle seguenti modalità:</text:span></text:p>
      <text:list xml:id="list1202934304735424544" text:style-name="WW8Num5">
        <text:list-item>
          <text:p text:style-name="P63">all’indirizzo email: _____________________________@_______________________</text:p>
        </text:list-item>
      </text:list>
      <text:p text:style-name="P18"/>
      <text:p text:style-name="P56"><text:tab/></text:p>
      <text:p text:style-name="P54"><text:span text:style-name="T39"><text:tab/>(Firma del</text:span><text:span text:style-name="T55"> </text:span><text:span text:style-name="T59">L</text:span><text:span text:style-name="T39">e</text:span><text:span text:style-name="T55">g</text:span><text:span text:style-name="T2">ale</text:span><text:span text:style-name="T34"> </text:span><text:span text:style-name="T2">ra</text:span><text:span text:style-name="T55">pp</text:span><text:span text:style-name="T2">resent</text:span><text:span text:style-name="T55">a</text:span><text:span text:style-name="T2">n</text:span><text:span text:style-name="T59">t</text:span><text:span text:style-name="T2">e</text:span></text:p>
      <text:p text:style-name="P54"><text:span text:style-name="T2"><text:tab/>del Concorrente) </text:span><text:span text:style-name="T140">(1)</text:span></text:p>
      <text:p text:style-name="P55"/>
      <text:p text:style-name="P31"><text:tab/>_______________________________</text:p>
      <text:p text:style-name="P69"/>
      <text:p text:style-name="P49"/>
      <text:p text:style-name="P49"/>
      <text:p text:style-name="P49">Ai sensi degli articoli 75 e 76 del D.P.R. 28 dicembre 2000, n° 445, consapevole della decadenza dalla partecipazione e dall’eventuale aggiudicazione, nonché della responsabilità penale, cui va incontro in caso di dichiarazione mendace o contenente dati non più rispondenti a verità, la presente dichiarazione, composta da numero pagine ______.</text:p>
      <text:p text:style-name="P17"/>
      <text:list xml:id="list4432790304315890313" text:style-name="WW8Num3">
        <text:list-item>
          <text:p text:style-name="P70">Indicare la carica o la qualifica del dichiarante.</text:p>
        </text:list-item>
        <text:list-item>
          <text:p text:style-name="P71">La presente dichiarazione, resa ai sensi dell’articolo 47 del D.P.R. n° 445 del 2000, in carta libera, se priva di sottoscrizione autenticata, dopo la sottoscrizione preferibilmente con firma elettronica, dovrà essere corredata di fotocopia in carta semplice di un documento di riconoscimento del sottoscrittore in corso di validità.</text:p>
        </text:list-item>
      </text:list>
      <text:p text:style-name="P17"/>
      <text:p text:style-name="P80">Redigere, firmare e trasmettere in formato PDF non editabile a cura del ricevente alla Stazione Appaltante unitamente a un documento di riconoscimento in corso di validità.</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Wingdings" svg:font-family="Wingdings" style:font-pitch="variable" style:font-charset="x-symbol"/>
    <style:font-face style:name="Mangal2" svg:font-family="Mangal"/>
    <style:font-face style:name="Courier New" svg:font-family="'Courier New'" style:font-family-generic="modern"/>
    <style:font-face style:name="Andale Sans UI" svg:font-family="'Andale Sans UI', 'Arial Unicode MS'" style:font-pitch="variable"/>
    <style:font-face style:name="Mangal1" svg:font-family="Mangal" style:font-pitch="variable"/>
    <style:font-face style:name="Microsoft YaHei" svg:font-family="'Microsoft YaHei'" style:font-pitch="variable"/>
    <style:font-face style:name="Batang" svg:font-family="Batang, 바탕" style:font-family-generic="roman" style:font-pitch="variable"/>
    <style:font-face style:name="Cambria" svg:font-family="Cambria" style:font-family-generic="roman" style:font-pitch="variable"/>
    <style:font-face style:name="Garamond" svg:font-family="Garamond"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horndale" svg:font-family="Thorndale, 'Times New Roman'"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entury Gothic" svg:font-family="'Century Gothic'" style:font-family-generic="swiss" style:font-pitch="variable"/>
    <style:font-face style:name="Lucida Sans" svg:font-family="'Lucida Sans'" style:font-family-generic="swiss" style:font-pitch="variable"/>
    <style:font-face style:name="Segoe UI Symbol" svg:font-family="'Segoe UI Symbol'"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it" fo:country="IT"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Liberation Serif" fo:font-size="12pt" fo:language="it" fo:country="IT"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pitch-asian="variable" style:font-size-asian="14pt" style:font-name-complex="Mangal1" style:font-family-complex="Mangal" style:font-pitch-complex="variable" style:font-size-complex="14pt"/>
    </style:style>
    <style:style style:name="Text_20_body" style:display-name="Text body" style:family="paragraph" style:parent-style-name="Standard" style:class="text">
      <style:paragraph-properties fo:text-align="justify" style:justify-single-word="false" fo:orphans="0" fo:widows="0" fo:hyphenation-ladder-count="no-limit"/>
      <style:text-properties style:font-name="Thorndale" fo:font-family="Thorndale, 'Times New Roman'" style:font-family-generic="roman" style:font-pitch="variable" style:font-name-asian="Andale Sans UI" style:font-family-asian="'Andale Sans UI', 'Arial Unicode MS'" style:font-pitch-asian="variable" style:font-name-complex="Tahoma" style:font-family-complex="Tahoma" style:font-family-generic-complex="swiss" style:font-pitch-complex="variable" fo:hyphenate="false" fo:hyphenation-remain-char-count="2" fo:hyphenation-push-char-count="2"/>
    </style:style>
    <style:style style:name="List" style:family="paragraph" style:parent-style-name="Text_20_body" style:class="list">
      <style:text-properties style:font-name-complex="Mangal2"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2"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2" style:font-family-complex="Mangal"/>
    </style:style>
    <style:style style:name="Heading_20_1" style:display-name="Heading 1" style:family="paragraph" style:parent-style-name="Standard" style:next-style-name="Standard" style:default-outline-level="1" style:class="text">
      <style:paragraph-properties fo:margin-left="1.27cm" fo:margin-right="0cm" fo:margin-top="0.423cm" fo:margin-bottom="0.106cm" loext:contextual-spacing="false" fo:text-indent="-1.27cm" style:auto-text-indent="false" fo:keep-with-next="always">
        <style:tab-stops>
          <style:tab-stop style:position="1.27cm"/>
        </style:tab-stops>
      </style:paragraph-properties>
      <style:text-properties style:font-name="Cambria" fo:font-family="Cambria" style:font-family-generic="roman" style:font-pitch="variable" fo:font-size="16pt" fo:language="en" fo:country="US" fo:font-weight="bold" style:letter-kerning="true" style:font-size-asian="16pt" style:font-weight-asian="bold" style:font-name-complex="Cambria" style:font-family-complex="Cambria" style:font-family-generic-complex="roman" style:font-pitch-complex="variable" style:font-size-complex="16pt" style:font-weight-complex="bold"/>
    </style:style>
    <style:style style:name="Heading_20_2" style:display-name="Heading 2" style:family="paragraph" style:parent-style-name="Standard" style:next-style-name="Standard" style:default-outline-level="2" style:class="text">
      <style:paragraph-properties fo:margin-left="2.54cm" fo:margin-right="0cm" fo:margin-top="0.423cm" fo:margin-bottom="0.106cm" loext:contextual-spacing="false" fo:text-indent="-1.27cm" style:auto-text-indent="false" fo:keep-with-next="always">
        <style:tab-stops>
          <style:tab-stop style:position="2.54cm"/>
        </style:tab-stops>
      </style:paragraph-properties>
      <style:text-properties style:font-name="Cambria" fo:font-family="Cambria" style:font-family-generic="roman" style:font-pitch="variable" fo:font-size="14pt" fo:language="en" fo:country="US" fo:font-style="italic" fo:font-weight="bold" style:font-size-asian="14pt" style:font-style-asian="italic" style:font-weight-asian="bold" style:font-name-complex="Cambria" style:font-family-complex="Cambria" style:font-family-generic-complex="roman" style:font-pitch-complex="variable" style:font-size-complex="14pt" style:font-style-complex="italic" style:font-weight-complex="bold"/>
    </style:style>
    <style:style style:name="Heading_20_3" style:display-name="Heading 3" style:family="paragraph" style:parent-style-name="Standard" style:next-style-name="Standard" style:default-outline-level="3" style:class="text">
      <style:paragraph-properties fo:margin-left="3.81cm" fo:margin-right="0cm" fo:margin-top="0.423cm" fo:margin-bottom="0.106cm" loext:contextual-spacing="false" fo:text-indent="-1.27cm" style:auto-text-indent="false" fo:keep-with-next="always">
        <style:tab-stops>
          <style:tab-stop style:position="3.81cm"/>
        </style:tab-stops>
      </style:paragraph-properties>
      <style:text-properties style:font-name="Cambria" fo:font-family="Cambria" style:font-family-generic="roman" style:font-pitch="variable" fo:font-size="13pt" fo:language="en" fo:country="US" fo:font-weight="bold" style:font-size-asian="13pt" style:font-weight-asian="bold" style:font-name-complex="Cambria" style:font-family-complex="Cambria" style:font-family-generic-complex="roman" style:font-pitch-complex="variable" style:font-size-complex="13pt" style:font-weight-complex="bold"/>
    </style:style>
    <style:style style:name="Heading_20_4" style:display-name="Heading 4" style:family="paragraph" style:parent-style-name="Standard" style:next-style-name="Standard" style:default-outline-level="4" style:class="text">
      <style:paragraph-properties fo:margin-left="5.08cm" fo:margin-right="0cm" fo:margin-top="0.423cm" fo:margin-bottom="0.106cm" loext:contextual-spacing="false" fo:text-indent="-1.27cm" style:auto-text-indent="false" fo:keep-with-next="always">
        <style:tab-stops>
          <style:tab-stop style:position="5.08cm"/>
        </style:tab-stops>
      </style:paragraph-properties>
      <style:text-properties style:font-name="Calibri" fo:font-family="Calibri" style:font-family-generic="swiss" style:font-pitch="variable" fo:font-size="14pt" fo:language="en" fo:country="US" fo:font-weight="bold" style:font-size-asian="14pt" style:font-weight-asian="bold" style:font-name-complex="Calibri" style:font-family-complex="Calibri" style:font-family-generic-complex="swiss" style:font-pitch-complex="variable" style:font-size-complex="14pt" style:font-weight-complex="bold"/>
    </style:style>
    <style:style style:name="Heading_20_5" style:display-name="Heading 5" style:family="paragraph" style:parent-style-name="Standard" style:next-style-name="Standard" style:default-outline-level="5" style:class="text">
      <style:paragraph-properties fo:margin-left="6.35cm" fo:margin-right="0cm" fo:margin-top="0.423cm" fo:margin-bottom="0.106cm" loext:contextual-spacing="false" fo:text-indent="-1.27cm" style:auto-text-indent="false">
        <style:tab-stops>
          <style:tab-stop style:position="6.35cm"/>
        </style:tab-stops>
      </style:paragraph-properties>
      <style:text-properties style:font-name="Calibri" fo:font-family="Calibri" style:font-family-generic="swiss" style:font-pitch="variable" fo:font-size="13pt" fo:language="en" fo:country="US" fo:font-style="italic" fo:font-weight="bold" style:font-size-asian="13pt" style:font-style-asian="italic" style:font-weight-asian="bold" style:font-name-complex="Calibri" style:font-family-complex="Calibri" style:font-family-generic-complex="swiss" style:font-pitch-complex="variable" style:font-size-complex="13pt" style:font-style-complex="italic" style:font-weight-complex="bold"/>
    </style:style>
    <style:style style:name="Heading_20_6" style:display-name="Heading 6" style:family="paragraph" style:parent-style-name="Standard" style:next-style-name="Standard" style:default-outline-level="6" style:class="text">
      <style:paragraph-properties fo:margin-left="7.62cm" fo:margin-right="0cm" fo:margin-top="0.423cm" fo:margin-bottom="0.106cm" loext:contextual-spacing="false" fo:text-indent="-1.27cm" style:auto-text-indent="false">
        <style:tab-stops>
          <style:tab-stop style:position="7.62cm"/>
        </style:tab-stops>
      </style:paragraph-properties>
      <style:text-properties fo:font-size="11pt" fo:language="en" fo:country="US" fo:font-weight="bold" style:font-size-asian="11pt" style:font-weight-asian="bold" style:font-size-complex="11pt" style:font-weight-complex="bold"/>
    </style:style>
    <style:style style:name="Heading_20_7" style:display-name="Heading 7" style:family="paragraph" style:parent-style-name="Standard" style:next-style-name="Standard" style:default-outline-level="7" style:class="text">
      <style:paragraph-properties fo:margin-left="8.89cm" fo:margin-right="0cm" fo:margin-top="0.423cm" fo:margin-bottom="0.106cm" loext:contextual-spacing="false" fo:text-indent="-1.27cm" style:auto-text-indent="false">
        <style:tab-stops>
          <style:tab-stop style:position="8.89cm"/>
        </style:tab-stops>
      </style:paragraph-properties>
      <style:text-properties style:font-name="Calibri" fo:font-family="Calibri" style:font-family-generic="swiss" style:font-pitch="variable" fo:language="en" fo:country="US" style:font-name-complex="Calibri" style:font-family-complex="Calibri" style:font-family-generic-complex="swiss" style:font-pitch-complex="variable"/>
    </style:style>
    <style:style style:name="Heading_20_8" style:display-name="Heading 8" style:family="paragraph" style:parent-style-name="Standard" style:next-style-name="Standard" style:default-outline-level="8" style:class="text">
      <style:paragraph-properties fo:margin-left="10.16cm" fo:margin-right="0cm" fo:margin-top="0.423cm" fo:margin-bottom="0.106cm" loext:contextual-spacing="false" fo:text-indent="-1.27cm" style:auto-text-indent="false">
        <style:tab-stops>
          <style:tab-stop style:position="10.16cm"/>
        </style:tab-stops>
      </style:paragraph-properties>
      <style:text-properties style:font-name="Calibri" fo:font-family="Calibri" style:font-family-generic="swiss" style:font-pitch="variable" fo:language="en" fo:country="US" fo:font-style="italic" style:font-style-asian="italic" style:font-name-complex="Calibri" style:font-family-complex="Calibri" style:font-family-generic-complex="swiss" style:font-pitch-complex="variable" style:font-style-complex="italic"/>
    </style:style>
    <style:style style:name="Heading_20_9" style:display-name="Heading 9" style:family="paragraph" style:parent-style-name="Standard" style:next-style-name="Standard" style:default-outline-level="9" style:class="text">
      <style:paragraph-properties fo:margin-left="11.43cm" fo:margin-right="0cm" fo:margin-top="0.423cm" fo:margin-bottom="0.106cm" loext:contextual-spacing="false" fo:text-indent="-1.27cm" style:auto-text-indent="false">
        <style:tab-stops>
          <style:tab-stop style:position="11.43cm"/>
        </style:tab-stops>
      </style:paragraph-properties>
      <style:text-properties style:font-name="Cambria" fo:font-family="Cambria" style:font-family-generic="roman" style:font-pitch="variable" fo:font-size="11pt" fo:language="en" fo:country="US" style:font-size-asian="11pt" style:font-name-complex="Cambria" style:font-family-complex="Cambria" style:font-family-generic-complex="roman" style:font-pitch-complex="variable" style:font-size-complex="11pt"/>
    </style:style>
    <style:style style:name="Header" style:family="paragraph" style:parent-style-name="Standard" style:next-style-name="Text_20_body" style:class="extra">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pitch-asian="variable" style:font-size-asian="14pt" style:font-name-complex="Lucida Sans" style:font-family-complex="'Lucida Sans'" style:font-family-generic-complex="swiss" style:font-pitch-complex="variable" style:font-size-complex="14pt"/>
    </style:style>
    <style:style style:name="Riga_20_d_27_intestazione" style:display-name="Riga d'intestazione" style:family="paragraph" style:parent-style-name="Standard" style:next-style-name="Text_20_body">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pitch-asian="variable" style:font-size-asian="14pt" style:font-name-complex="Lucida Sans" style:font-family-complex="'Lucida Sans'" style:font-family-generic-complex="swiss" style:font-pitch-complex="variable" style:font-size-complex="14pt"/>
    </style:style>
    <style:style style:name="Subtitle" style:family="paragraph" style:parent-style-name="Riga_20_d_27_intestazion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Corpo_20_del_20_testo_20_2" style:display-name="Corpo del testo 2" style:family="paragraph" style:parent-style-name="Standard">
      <style:paragraph-properties style:line-height-at-least="0.176cm" fo:text-align="justify" style:justify-single-word="false" fo:orphans="0" fo:widows="0" fo:hyphenation-ladder-count="no-limit"/>
      <style:text-properties style:font-name="Batang" fo:font-family="Batang, 바탕" style:font-family-generic="roman" style:font-pitch="variable" fo:font-size="10pt" style:font-size-asian="10pt" style:font-name-complex="Batang" style:font-family-complex="Batang, 바탕" style:font-family-generic-complex="roman" style:font-pitch-complex="variable" style:font-size-complex="10pt" fo:hyphenate="false" fo:hyphenation-remain-char-count="2" fo:hyphenation-push-char-count="2"/>
    </style:style>
    <style:style style:name="Normale_20__28_Web_29_" style:display-name="Normale (Web)" style:family="paragraph" style:parent-style-name="Standard">
      <style:paragraph-properties fo:margin-top="0.494cm" fo:margin-bottom="0.21cm" loext:contextual-spacing="false"/>
      <style:text-properties fo:color="#000000"/>
    </style:style>
    <style:style style:name="Testo_20_fumetto" style:display-name="Testo fumetto" style:family="paragraph" style:parent-style-name="Standard">
      <style:text-properties style:font-name="Tahoma" fo:font-family="Tahoma" style:font-family-generic="swiss" style:font-pitch="variable" fo:font-size="8pt" style:font-name-asian="Calibri" style:font-family-asian="Calibri" style:font-family-generic-asian="swiss" style:font-pitch-asian="variable" style:font-size-asian="8pt" style:font-name-complex="Tahoma" style:font-family-complex="Tahoma" style:font-family-generic-complex="swiss" style:font-pitch-complex="variable" style:font-size-complex="8pt"/>
    </style:style>
    <style:style style:name="Text_20_body_20_indent" style:display-name="Text body indent" style:family="paragraph" style:parent-style-name="Standard" style:class="text">
      <style:paragraph-properties fo:margin-left="0.635cm" fo:margin-right="0cm" fo:text-align="justify" style:justify-single-word="false" fo:text-indent="0cm" style:auto-text-indent="false" style:text-autospace="none"/>
      <style:text-properties style:font-name="Batang" fo:font-family="Batang, 바탕" style:font-family-generic="roman" style:font-pitch="variable" fo:font-size="14pt" style:font-name-asian="Batang" style:font-family-asian="Batang, 바탕" style:font-family-generic-asian="roman" style:font-pitch-asian="variable" style:font-size-asian="14pt" style:font-name-complex="Arial" style:font-family-complex="Arial" style:font-family-generic-complex="swiss" style:font-pitch-complex="variable"/>
    </style:style>
    <style:style style:name="Paragrafo_20_elenco" style:display-name="Paragrafo elenco" style:family="paragraph" style:parent-style-name="Standard">
      <style:paragraph-properties fo:margin-left="1.249cm" fo:margin-right="0cm" fo:text-indent="0cm" style:auto-text-indent="false"/>
    </style:style>
    <style:style style:name="Rientro_20_corpo_20_del_20_testo_20_2" style:display-name="Rientro corpo del testo 2" style:family="paragraph" style:parent-style-name="Standard">
      <style:paragraph-properties fo:margin-left="0.499cm" fo:margin-right="0cm" fo:margin-top="0cm" fo:margin-bottom="0.212cm" loext:contextual-spacing="false" fo:line-height="200%" fo:text-indent="0cm" style:auto-text-indent="false"/>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style:style>
    <style:style style:name="WW-Riga_20_d_27_intestazione" style:display-name="WW-Riga d'intestazione" style:family="paragraph" style:parent-style-name="Standard">
      <style:paragraph-properties>
        <style:tab-stops>
          <style:tab-stop style:position="8.5cm" style:type="center"/>
          <style:tab-stop style:position="17cm" style:type="right"/>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Intestazione_20_tabella" style:display-name="Intestazione tabella" style:family="paragraph" style:parent-style-name="Table_20_Contents">
      <style:paragraph-properties fo:text-align="center" style:justify-single-word="false" text:number-lines="false" text:line-number="0"/>
      <style:text-properties fo:font-weight="bold" style:font-weight-asian="bold" style:font-weight-complex="bold"/>
    </style:style>
    <style:style style:name="Default" style:family="paragraph">
      <style:paragraph-properties fo:orphans="2" fo:widows="2" fo:hyphenation-ladder-count="no-limit" style:text-autospace="none"/>
      <style:text-properties fo:color="#000000" style:font-name="Times New Roman" fo:font-family="'Times New Roman'" style:font-family-generic="roman" style:font-pitch="variable" fo:font-size="12pt" fo:language="it" fo:country="IT" style:font-name-asian="Arial" style:font-family-asian="Arial" style:font-family-generic-asian="swiss"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Century Gothic" fo:font-family="'Century Gothic'" style:font-family-generic="swiss" style:font-pitch="variable" fo:font-size="10pt" style:font-name-asian="Batang" style:font-family-asian="Batang, 바탕" style:font-family-generic-asian="roman" style:font-pitch-asian="variable" style:font-size-asian="10pt" style:font-name-complex="Batang" style:font-family-complex="Batang, 바탕" style:font-family-generic-complex="roman" style:font-pitch-complex="variable" style:font-size-complex="10pt"/>
    </style:style>
    <style:style style:name="WW8Num3z0" style:family="text"/>
    <style:style style:name="WW8Num4z0" style:family="text">
      <style:text-properties style:font-name="Wingdings" fo:font-family="Wingdings" style:font-pitch="variable" style:font-charset="x-symbol" fo:font-size="10pt" fo:font-weight="normal" style:font-name-asian="Batang" style:font-family-asian="Batang, 바탕" style:font-family-generic-asian="roman" style:font-pitch-asian="variable" style:font-size-asian="10pt" style:font-weight-asian="normal" style:font-name-complex="Batang" style:font-family-complex="Batang, 바탕" style:font-family-generic-complex="roman" style:font-pitch-complex="variable" style:font-size-complex="10pt"/>
    </style:style>
    <style:style style:name="WW8Num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Wingdings" fo:font-family="Wingdings" style:font-pitch="variable" style:font-charset="x-symbol" fo:font-size="10pt" style:font-name-asian="Batang" style:font-family-asian="Batang, 바탕" style:font-family-generic-asian="roman" style:font-pitch-asian="variable" style:font-size-asian="10pt" style:font-name-complex="Wingdings" style:font-family-complex="Wingdings" style:font-pitch-complex="variable" style:font-charset-complex="x-symbol" style:font-size-complex="10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7z0" style:family="text">
      <style:text-properties style:font-name="Batang" fo:font-family="Batang, 바탕" style:font-family-generic="roman" style:font-pitch="variable" style:font-name-asian="Batang" style:font-family-asian="Batang, 바탕" style:font-family-generic-asian="roman" style:font-pitch-asian="variable" style:font-name-complex="Times New Roman" style:font-family-complex="'Times New Roman'" style:font-family-generic-complex="roman" style:font-pitch-complex="variable"/>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fo:color="#000000" style:font-name="Wingdings" fo:font-family="Wingdings" style:font-pitch="variable" style:font-charset="x-symbol" fo:font-size="10pt" style:font-name-asian="Batang" style:font-family-asian="Batang, 바탕" style:font-family-generic-asian="roman" style:font-pitch-asian="variable" style:font-size-asian="10pt" style:font-name-complex="Wingdings" style:font-family-complex="Wingdings" style:font-pitch-complex="variable" style:font-charset-complex="x-symbol" style:font-size-complex="10pt"/>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Car._20_predefinito_20_paragrafo" style:display-name="Car. predefinito paragrafo" style:family="text"/>
    <style:style style:name="Titolo_20_1_20_Carattere" style:display-name="Titolo 1 Carattere" style:family="text" style:parent-style-name="Car._20_predefinito_20_paragrafo">
      <style:text-properties style:font-name="Cambria" fo:font-family="Cambria" style:font-family-generic="roman" style:font-pitch="variable" fo:font-size="16pt" fo:language="en" fo:country="US" fo:font-weight="bold" style:letter-kerning="true" style:font-size-asian="16pt" style:font-weight-asian="bold" style:font-name-complex="Cambria" style:font-family-complex="Cambria" style:font-family-generic-complex="roman" style:font-pitch-complex="variable" style:font-size-complex="16pt" style:font-weight-complex="bold"/>
    </style:style>
    <style:style style:name="Titolo_20_2_20_Carattere" style:display-name="Titolo 2 Carattere" style:family="text" style:parent-style-name="Car._20_predefinito_20_paragrafo">
      <style:text-properties style:font-name="Cambria" fo:font-family="Cambria" style:font-family-generic="roman" style:font-pitch="variable" fo:font-size="14pt" fo:language="en" fo:country="US" fo:font-style="italic" fo:font-weight="bold" style:font-size-asian="14pt" style:font-style-asian="italic" style:font-weight-asian="bold" style:font-name-complex="Cambria" style:font-family-complex="Cambria" style:font-family-generic-complex="roman" style:font-pitch-complex="variable" style:font-size-complex="14pt" style:font-style-complex="italic" style:font-weight-complex="bold"/>
    </style:style>
    <style:style style:name="Titolo_20_3_20_Carattere" style:display-name="Titolo 3 Carattere" style:family="text" style:parent-style-name="Car._20_predefinito_20_paragrafo">
      <style:text-properties style:font-name="Cambria" fo:font-family="Cambria" style:font-family-generic="roman" style:font-pitch="variable" fo:font-size="13pt" fo:language="en" fo:country="US" fo:font-weight="bold" style:font-size-asian="13pt" style:font-weight-asian="bold" style:font-name-complex="Cambria" style:font-family-complex="Cambria" style:font-family-generic-complex="roman" style:font-pitch-complex="variable" style:font-size-complex="13pt" style:font-weight-complex="bold"/>
    </style:style>
    <style:style style:name="Titolo_20_4_20_Carattere" style:display-name="Titolo 4 Carattere" style:family="text" style:parent-style-name="Car._20_predefinito_20_paragrafo">
      <style:text-properties style:font-name="Calibri" fo:font-family="Calibri" style:font-family-generic="swiss" style:font-pitch="variable" fo:font-size="14pt" fo:language="en" fo:country="US" fo:font-weight="bold" style:font-size-asian="14pt" style:font-weight-asian="bold" style:font-name-complex="Calibri" style:font-family-complex="Calibri" style:font-family-generic-complex="swiss" style:font-pitch-complex="variable" style:font-size-complex="14pt" style:font-weight-complex="bold"/>
    </style:style>
    <style:style style:name="Titolo_20_5_20_Carattere" style:display-name="Titolo 5 Carattere" style:family="text" style:parent-style-name="Car._20_predefinito_20_paragrafo">
      <style:text-properties style:font-name="Calibri" fo:font-family="Calibri" style:font-family-generic="swiss" style:font-pitch="variable" fo:font-size="13pt" fo:language="en" fo:country="US" fo:font-style="italic" fo:font-weight="bold" style:font-size-asian="13pt" style:font-style-asian="italic" style:font-weight-asian="bold" style:font-name-complex="Calibri" style:font-family-complex="Calibri" style:font-family-generic-complex="swiss" style:font-pitch-complex="variable" style:font-size-complex="13pt" style:font-style-complex="italic" style:font-weight-complex="bold"/>
    </style:style>
    <style:style style:name="Titolo_20_6_20_Carattere" style:display-name="Titolo 6 Carattere" style:family="text" style:parent-style-name="Car._20_predefinito_20_paragrafo">
      <style:text-properties fo:font-size="11pt" fo:language="en" fo:country="US" fo:font-weight="bold" style:font-size-asian="11pt" style:font-weight-asian="bold" style:font-size-complex="11pt" style:font-weight-complex="bold"/>
    </style:style>
    <style:style style:name="Titolo_20_7_20_Carattere" style:display-name="Titolo 7 Carattere" style:family="text" style:parent-style-name="Car._20_predefinito_20_paragrafo">
      <style:text-properties style:font-name="Calibri" fo:font-family="Calibri" style:font-family-generic="swiss" style:font-pitch="variable" fo:font-size="12pt" fo:language="en" fo:country="US" style:font-size-asian="12pt" style:font-name-complex="Calibri" style:font-family-complex="Calibri" style:font-family-generic-complex="swiss" style:font-pitch-complex="variable" style:font-size-complex="12pt"/>
    </style:style>
    <style:style style:name="Titolo_20_8_20_Carattere" style:display-name="Titolo 8 Carattere" style:family="text" style:parent-style-name="Car._20_predefinito_20_paragrafo">
      <style:text-properties style:font-name="Calibri" fo:font-family="Calibri" style:font-family-generic="swiss" style:font-pitch="variable" fo:font-size="12pt" fo:language="en" fo:country="US" fo:font-style="italic" style:font-size-asian="12pt" style:font-style-asian="italic" style:font-name-complex="Calibri" style:font-family-complex="Calibri" style:font-family-generic-complex="swiss" style:font-pitch-complex="variable" style:font-size-complex="12pt" style:font-style-complex="italic"/>
    </style:style>
    <style:style style:name="Titolo_20_9_20_Carattere" style:display-name="Titolo 9 Carattere" style:family="text" style:parent-style-name="Car._20_predefinito_20_paragrafo">
      <style:text-properties style:font-name="Cambria" fo:font-family="Cambria" style:font-family-generic="roman" style:font-pitch="variable" fo:font-size="11pt" fo:language="en" fo:country="US" style:font-size-asian="11pt" style:font-name-complex="Cambria" style:font-family-complex="Cambria" style:font-family-generic-complex="roman" style:font-pitch-complex="variable" style:font-size-complex="11pt"/>
    </style:style>
    <style:style style:name="Testo_20_fumetto_20_Carattere" style:display-name="Testo fumetto Carattere" style:family="text" style:parent-style-name="Car._20_predefinito_20_paragrafo">
      <style:text-properties style:font-name="Tahoma" fo:font-family="Tahoma" style:font-family-generic="swiss" style:font-pitch="variable" fo:font-size="8pt" style:font-name-asian="Calibri" style:font-family-asian="Calibri" style:font-family-generic-asian="swiss" style:font-pitch-asian="variable" style:font-size-asian="8pt" style:font-name-complex="Tahoma" style:font-family-complex="Tahoma" style:font-family-generic-complex="swiss" style:font-pitch-complex="variable" style:font-size-complex="8pt"/>
    </style:style>
    <style:style style:name="Rientro_20_corpo_20_del_20_testo_20_Carattere" style:display-name="Rientro corpo del testo Carattere" style:family="text" style:parent-style-name="Car._20_predefinito_20_paragrafo">
      <style:text-properties style:font-name="Batang" fo:font-family="Batang, 바탕" style:font-family-generic="roman" style:font-pitch="variable" fo:font-size="14pt" style:font-name-asian="Batang" style:font-family-asian="Batang, 바탕" style:font-family-generic-asian="roman" style:font-pitch-asian="variable" style:font-size-asian="14pt" style:font-name-complex="Arial" style:font-family-complex="Arial" style:font-family-generic-complex="swiss" style:font-pitch-complex="variable" style:font-size-complex="12pt"/>
    </style:style>
    <style:style style:name="Internet_20_link" style:display-name="Internet link" style:family="text">
      <style:text-properties fo:color="#0000ff" style:text-underline-style="solid" style:text-underline-width="auto" style:text-underline-color="font-color"/>
    </style:style>
    <style:style style:name="Rientro_20_corpo_20_del_20_testo_20_2_20_Carattere" style:display-name="Rientro corpo del testo 2 Carattere" style:family="text" style:parent-style-name="Car._20_predefinito_20_paragrafo">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style:style>
    <style:style style:name="Intestazione_20_Carattere" style:display-name="Intestazione Carattere" style:family="text" style:parent-style-name="Car._20_predefinito_20_paragrafo">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style:style>
    <style:style style:name="Piè_20_di_20_pagina_20_Carattere" style:display-name="Piè di pagina Carattere" style:family="text" style:parent-style-name="Car._20_predefinito_20_paragrafo">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style:style>
    <style:style style:name="Visited_20_Internet_20_Link" style:display-name="Visited Internet Link" style:family="text" style:parent-style-name="Car._20_predefinito_20_paragrafo">
      <style:text-properties fo:color="#800080" style:text-underline-style="solid" style:text-underline-width="auto" style:text-underline-color="font-color"/>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fo:text-indent="-0.762cm" fo:margin-left="0.762cm"/>
        </style:list-level-properties>
      </text:outline-level-style>
      <text:outline-level-style text:level="2" text:style-name="WW8Num1z1" style:num-format="">
        <style:list-level-properties text:list-level-position-and-space-mode="label-alignment">
          <style:list-level-label-alignment text:label-followed-by="nothing" fo:text-indent="-1.016cm" fo:margin-left="1.016cm"/>
        </style:list-level-properties>
      </text:outline-level-style>
      <text:outline-level-style text:level="3" text:style-name="WW8Num1z2" style:num-format="">
        <style:list-level-properties text:list-level-position-and-space-mode="label-alignment">
          <style:list-level-label-alignment text:label-followed-by="nothing" fo:text-indent="-1.27cm" fo:margin-left="1.27cm"/>
        </style:list-level-properties>
      </text:outline-level-style>
      <text:outline-level-style text:level="4" text:style-name="WW8Num1z3" style:num-format="">
        <style:list-level-properties text:list-level-position-and-space-mode="label-alignment">
          <style:list-level-label-alignment text:label-followed-by="nothing" fo:text-indent="-1.524cm" fo:margin-left="1.524cm"/>
        </style:list-level-properties>
      </text:outline-level-style>
      <text:outline-level-style text:level="5" text:style-name="WW8Num1z4" style:num-format="">
        <style:list-level-properties text:list-level-position-and-space-mode="label-alignment">
          <style:list-level-label-alignment text:label-followed-by="nothing" fo:text-indent="-1.778cm" fo:margin-left="1.778cm"/>
        </style:list-level-properties>
      </text:outline-level-style>
      <text:outline-level-style text:level="6" text:style-name="WW8Num1z5" style:num-format="">
        <style:list-level-properties text:list-level-position-and-space-mode="label-alignment">
          <style:list-level-label-alignment text:label-followed-by="nothing" fo:text-indent="-2.032cm" fo:margin-left="2.032cm"/>
        </style:list-level-properties>
      </text:outline-level-style>
      <text:outline-level-style text:level="7" text:style-name="WW8Num1z6" style:num-format="">
        <style:list-level-properties text:list-level-position-and-space-mode="label-alignment">
          <style:list-level-label-alignment text:label-followed-by="nothing" fo:text-indent="-2.286cm" fo:margin-left="2.286cm"/>
        </style:list-level-properties>
      </text:outline-level-style>
      <text:outline-level-style text:level="8" text:style-name="WW8Num1z7" style:num-format="">
        <style:list-level-properties text:list-level-position-and-space-mode="label-alignment">
          <style:list-level-label-alignment text:label-followed-by="nothing" fo:text-indent="-2.54cm" fo:margin-left="2.54cm"/>
        </style:list-level-properties>
      </text:outline-level-style>
      <text:outline-level-style text:level="9" text:style-name="WW8Num1z8"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0.499cm" fo:margin-bottom="0.499cm" fo:margin-left="1.499cm" fo:margin-right="1.499cm" fo:background-color="#ffffff" style:writing-mode="lr-tb" style:layout-grid-color="#c0c0c0" style:layout-grid-lines="27" style:layout-grid-base-height="1.058cm" style:layout-grid-ruby-height="0cm" style:layout-grid-mode="none" style:layout-grid-ruby-below="false" style:layout-grid-print="false" style:layout-grid-display="false" style:layout-grid-base-width="0.706cm" style:layout-grid-snap-to="true" style:footnote-max-height="0cm">
        <style:background-image/>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Il/La sottoscritto/a ________________________________________________________________________</dc:title>
    <meta:initial-creator>francesco.migliore</meta:initial-creator>
    <meta:creation-date>2016-08-25T10:01:00</meta:creation-date>
    <dc:creator>santo.abruzzo</dc:creator>
    <dc:date>2018-03-13T10:20:00</dc:date>
    <meta:print-date>2020-06-24T13:37:00</meta:print-date>
    <meta:editing-cycles>13</meta:editing-cycles>
    <meta:editing-duration>PT18M</meta:editing-duration>
    <meta:document-statistic meta:table-count="1" meta:image-count="0" meta:object-count="0" meta:page-count="6" meta:paragraph-count="125" meta:word-count="2780" meta:character-count="19683" meta:non-whitespace-character-count="16634"/>
    <meta:generator>LibreOffice/4.4.1.2$Windows_x86 LibreOffice_project/45e2de17089c24a1fa810c8f975a7171ba4cd432</meta:generator>
  </office:meta>
</office:document-meta>
</file>