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Arial1" svg:font-family="Arial" style:font-family-generic="roman" style:font-pitch="variable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padding="0.097cm" fo:border="0.05pt solid #000000"/>
    </style:style>
    <style:style style:name="P1" style:family="paragraph" style:parent-style-name="Header">
      <style:paragraph-properties fo:margin-left="0cm" fo:margin-right="0cm" fo:margin-top="0cm" fo:margin-bottom="0cm" loext:contextual-spacing="false" fo:line-height="150%" fo:text-align="justify" style:justify-single-word="false" fo:orphans="2" fo:widows="2" fo:hyphenation-ladder-count="no-limit" fo:text-indent="0cm" style:auto-text-indent="false" style:writing-mode="lr-tb">
        <style:tab-stops/>
      </style:paragraph-properties>
      <style:text-properties style:font-name="Calibri" fo:font-size="11pt" style:text-underline-style="none" fo:font-weight="normal" officeooo:paragraph-rsid="000bda2f" style:font-size-asian="11pt" style:font-weight-asian="normal" style:font-name-complex="Calibri" style:font-size-complex="11pt" style:font-weight-complex="normal" fo:hyphenate="false" fo:hyphenation-remain-char-count="2" fo:hyphenation-push-char-count="2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0cm" style:auto-text-indent="false"/>
      <style:text-properties fo:color="#00000a" style:font-name="Calibri" fo:font-size="11pt" fo:language="it" fo:country="none" fo:font-weight="bold" style:font-size-asian="11pt" style:font-weight-asian="bold" style:font-size-complex="11pt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normal" style:font-size-asian="11pt" style:font-weight-asian="normal" style:font-size-complex="11pt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50%" fo:text-align="end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normal" style:font-size-asian="11pt" style:font-weight-asian="normal" style:font-size-complex="11pt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normal" style:font-size-asian="11pt" style:font-weight-asian="normal" style:font-size-complex="11pt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0cm" style:auto-text-indent="false"/>
      <style:text-properties style:font-name="Calibri" fo:font-size="11pt" style:font-size-asian="11pt" style:font-size-complex="11pt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50%" fo:text-align="end" style:justify-single-word="false" fo:orphans="0" fo:widows="0" fo:text-indent="0cm" style:auto-text-indent="false"/>
      <style:text-properties style:font-name="Calibri" fo:font-size="11pt" style:font-size-asian="11pt" style:font-size-complex="11pt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0cm" style:auto-text-indent="false"/>
      <style:text-properties style:font-name="Calibri" fo:font-size="11pt" officeooo:rsid="000fb1bc" officeooo:paragraph-rsid="000fb1bc" style:font-size-asian="11pt" style:font-size-complex="11pt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orphans="0" fo:widows="0" fo:text-indent="0cm" style:auto-text-indent="false"/>
      <style:text-properties fo:color="#00000a" style:font-name="Calibri" fo:font-size="11pt" fo:language="it" fo:country="none" style:text-underline-style="solid" style:text-underline-width="auto" style:text-underline-color="font-color" fo:font-weight="bold" officeooo:paragraph-rsid="000fb1bc" style:font-size-asian="11pt" style:font-weight-asian="bold" style:font-size-complex="11pt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normal" style:font-size-asian="11pt" style:font-weight-asian="normal" style:font-size-complex="11pt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50%" fo:text-align="end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normal" style:font-size-asian="11pt" style:font-weight-asian="normal" style:font-size-complex="11pt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orphans="0" fo:widows="0" fo:text-indent="0cm" style:auto-text-indent="false"/>
      <style:text-properties fo:color="#00000a" style:font-name="Calibri" fo:font-size="11pt" fo:language="it" fo:country="none" style:text-underline-style="none" fo:font-weight="bold" style:font-size-asian="11pt" style:font-weight-asian="bold" style:font-size-complex="11pt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0" fo:widows="0" fo:text-indent="0cm" style:auto-text-indent="false"/>
      <style:text-properties fo:color="#00000a" style:font-name="Calibri" fo:font-size="11pt" fo:language="it" fo:country="none" fo:font-weight="bold" style:font-size-asian="11pt" style:font-weight-asian="bold" style:font-size-complex="11pt"/>
    </style:style>
    <style:style style:name="P14" style:family="paragraph" style:parent-style-name="Standard" style:master-page-name="MP0">
      <style:paragraph-properties fo:margin-left="0cm" fo:margin-right="0cm" fo:margin-top="0cm" fo:margin-bottom="0cm" loext:contextual-spacing="false" fo:line-height="100%" fo:text-align="end" style:justify-single-word="false" fo:orphans="2" fo:widows="2" fo:hyphenation-ladder-count="no-limit" fo:text-indent="0cm" style:auto-text-indent="false" style:page-number="auto" fo:break-before="page" style:writing-mode="lr-tb">
        <style:tab-stops/>
      </style:paragraph-properties>
      <style:text-properties style:font-name="Calibri" fo:font-size="11pt" style:text-underline-style="none" fo:font-weight="normal" officeooo:paragraph-rsid="000bda2f" style:font-size-asian="11pt" style:font-weight-asian="normal" style:font-name-complex="Calibri" style:font-size-complex="11pt" style:font-weight-complex="normal" fo:hyphenate="false" fo:hyphenation-remain-char-count="2" fo:hyphenation-push-char-count="2"/>
    </style:style>
    <style:style style:name="T1" style:family="text">
      <style:text-properties fo:color="#00000a" fo:language="it" fo:country="none" fo:font-weight="bold" style:font-weight-asian="bold"/>
    </style:style>
    <style:style style:name="T2" style:family="text">
      <style:text-properties fo:color="#00000a" fo:language="it" fo:country="none" fo:font-weight="bold" officeooo:rsid="000fb1bc" style:font-weight-asian="bold"/>
    </style:style>
    <style:style style:name="T3" style:family="text">
      <style:text-properties fo:color="#00000a" fo:language="it" fo:country="none" style:text-underline-style="none" fo:font-weight="normal" style:font-weight-asian="normal"/>
    </style:style>
    <style:style style:name="T4" style:family="text">
      <style:text-properties fo:color="#00000a" fo:language="it" fo:country="none" style:text-underline-style="none" fo:font-weight="normal" officeooo:rsid="000fb1bc" style:font-weight-asian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All.</text:span><text:span text:style-name="T2"> </text:span><text:span text:style-name="T1">6</text:span>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9">RICHIESTA DI CANCELLAZIONE <text:s/>DALL'ELENCO DEI FORNITORI </text:p>
            <text:p text:style-name="P9">DELL'UFFICIO DI RAPPRESENTANZA E DEL CERIMONIALE </text:p>
            <text:p text:style-name="P9">DELLA PRESIDENZA DELLA REGIONE SICILIANA</text:p>
          </table:table-cell>
        </table:table-row>
      </table:table>
      <text:p text:style-name="P13"/>
      <text:p text:style-name="P2"/>
      <text:p text:style-name="P5"/>
      <text:p text:style-name="P3">La Società/Ditta __________________________________________________________________________</text:p>
      <text:p text:style-name="P6"><text:span text:style-name="T3">in <text:s/>persona <text:s/>di ___________________________________________</text:span><text:span text:style-name="T4"> </text:span><text:span text:style-name="T3">nella <text:s/>qualità <text:s/>di ___________________ </text:span></text:p>
      <text:p text:style-name="P6"><text:span text:style-name="T3">_____________________________________________</text:span><text:span text:style-name="T4"> </text:span><text:span text:style-name="T3">con <text:s/>sede in</text:span><text:span text:style-name="T4"> </text:span><text:span text:style-name="T3">________________________________</text:span></text:p>
      <text:p text:style-name="P6"><text:span text:style-name="T3">Via/Piazza</text:span><text:span text:style-name="T4"> </text:span><text:span text:style-name="T3">_____________________________________</text:span><text:span text:style-name="T4"> </text:span><text:span text:style-name="T3">n.</text:span><text:span text:style-name="T4"> </text:span><text:span text:style-name="T3">__________</text:span><text:span text:style-name="T4"> </text:span><text:span text:style-name="T3">CAP ______________ (prov._____)</text:span><text:span text:style-name="T4"> </text:span><text:span text:style-name="T3">Telefono</text:span><text:span text:style-name="T4"> </text:span><text:span text:style-name="T3">_________________________</text:span><text:span text:style-name="T4"> </text:span><text:span text:style-name="T3">e-mail</text:span><text:span text:style-name="T4"> </text:span><text:span text:style-name="T3">_________________________________________________</text:span><text:span text:style-name="T4"> </text:span><text:span text:style-name="T3">Codice</text:span><text:span text:style-name="T4"> </text:span><text:span text:style-name="T3">fiscale ___________________________________________</text:span><text:span text:style-name="T4"> </text:span><text:span text:style-name="T3">Partita IVA</text:span><text:span text:style-name="T4"> </text:span><text:span text:style-name="T3">________________________</text:span></text:p>
      <text:p text:style-name="P3"><text:s/>Con la presente </text:p>
      <text:p text:style-name="P3"/>
      <text:p text:style-name="P12">CHIEDE</text:p>
      <text:p text:style-name="P12"/>
      <text:p text:style-name="P6"><text:span text:style-name="T4">a</text:span><text:span text:style-name="T3">i sensi del Regolamento (7.4), <text:s/>la cancellazione dall'Elenco dei fornitori, dell'Ufficio di Rappresentanza e del</text:span><text:span text:style-name="T4"> </text:span><text:span text:style-name="T3">Cerimoniale della Presidenza della Regione, della ditta/Società: ___________________________________</text:span><text:span text:style-name="T4">_</text:span></text:p>
      <text:p text:style-name="P8"><text:span text:style-name="T4">_</text:span><text:span text:style-name="T3">_______________________________________________________________________________________</text:span></text:p>
      <text:p text:style-name="P3"/>
      <text:p text:style-name="P3">Allega: </text:p>
      <text:p text:style-name="P3">1) Copia fotostatica del documento di riconoscimento in corso di validità del Legale Rappresentante o del soggetto munito dei necessari poteri di firma;</text:p>
      <text:p text:style-name="P6"><text:span text:style-name="T3">2) Copia dell'istanza di iscrizione all'Elenco degli operatori economici</text:span><text:span text:style-name="T4">.</text:span></text:p>
      <text:p text:style-name="P3"><text:s/></text:p>
      <text:p text:style-name="P3">______________ lì, ______________ </text:p>
      <text:p text:style-name="P3"/>
      <text:p text:style-name="P3"><text:s/></text:p>
      <text:p text:style-name="P4">Firma del titolare o rappresentante legale della Società/Ditta</text:p>
      <text:p text:style-name="P4"/>
      <text:p text:style-name="P7"><text:span text:style-name="T3">___________________________</text:span><text:span text:style-name="T4">____________</text:span><text:span text:style-name="T3">__________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Arial Grassetto" svg:font-family="'Arial Grassetto'" style:font-family-generic="swiss"/>
    <style:font-face style:name="Arial1" svg:font-family="Arial" style:font-family-generic="roman" style:font-pitch="variable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_32__5f_Testo" style:display-name="2_Testo" style:family="paragraph" style:parent-style-name="Standard">
      <style:paragraph-properties fo:margin-left="1.251cm" fo:margin-right="0cm" fo:margin-top="0.212cm" fo:margin-bottom="0cm" loext:contextual-spacing="false" fo:line-height="150%" fo:text-align="justify" style:justify-single-word="false" fo:text-indent="0cm" style:auto-text-indent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/>
    </style:style>
    <style:style style:name="_31__5f_Articolo_5f_Numero" style:display-name="1_Articolo_Numero" style:family="paragraph" style:parent-style-name="Standard" style:list-style-name="WW8Num3">
      <style:paragraph-properties fo:margin-left="1.251cm" fo:margin-right="0cm" fo:margin-top="0.212cm" fo:margin-bottom="0cm" loext:contextual-spacing="false" fo:line-height="150%" fo:text-align="justify" style:justify-single-word="false" fo:text-indent="-1.251cm" style:auto-text-indent="false">
        <style:tab-stops>
          <style:tab-stop style:position="1.2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4__5f_Puntato" style:display-name="4_Puntato" style:family="paragraph" style:parent-style-name="Standard" style:list-style-name="WW8Num2">
      <style:paragraph-properties fo:margin-left="1.951cm" fo:margin-right="0cm" fo:margin-top="0.212cm" fo:margin-bottom="0cm" loext:contextual-spacing="false" fo:line-height="150%" fo:text-align="justify" style:justify-single-word="false" fo:text-indent="-0.7cm" style:auto-text-indent="false">
        <style:tab-stops>
          <style:tab-stop style:position="1.951cm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_30_2_5f_Testo" style:display-name="02_Testo" style:family="paragraph" style:parent-style-name="Text_20_body">
      <style:paragraph-properties fo:margin-top="0cm" fo:margin-bottom="0cm" loext:contextual-spacing="false" fo:line-height="150%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text-line-through-style="none" style:text-line-through-type="none" style:text-position="0% 100%" style:font-name="Arial Grassetto" fo:font-family="'Arial Grassetto'" style:font-family-generic="swiss" fo:font-size="10pt" fo:font-style="normal" fo:font-weight="bold" style:font-size-asian="10pt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text-line-through-style="none" style:text-line-through-type="none" style:text-position="0% 100%"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3z3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251cm" fo:text-indent="-1.051cm" fo:margin-left="1.251cm"/>
        </style:list-level-properties>
      </text:list-level-style-number>
      <text:list-level-style-number text:level="3" text:style-name="WW8Num3z1" style:num-format="1" text:display-levels="3">
        <style:list-level-properties text:list-level-position-and-space-mode="label-alignment">
          <style:list-level-label-alignment text:label-followed-by="listtab" text:list-tab-stop-position="1.251cm" fo:text-indent="-0.85cm" fo:margin-left="1.251cm"/>
        </style:list-level-properties>
      </text:list-level-style-number>
      <text:list-level-style-number text:level="4" text:style-name="WW8Num3z3" style:num-suffix="." style:num-format="1" text:display-levels="4">
        <style:list-level-properties text:list-level-position-and-space-mode="label-alignment">
          <style:list-level-label-alignment text:label-followed-by="listtab" text:list-tab-stop-position="3.048cm" fo:text-indent="-1.143cm" fo:margin-left="3.048cm"/>
        </style:list-level-properties>
      </text:list-level-style-number>
      <text:list-level-style-number text:level="5" text:style-name="WW8Num3z3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WW8Num3z3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WW8Num3z3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WW8Num3z3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WW8Num3z3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951cm" fo:text-indent="-0.7cm" fo:margin-left="1.95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4.1.2$Windows_x86 LibreOffice_project/45e2de17089c24a1fa810c8f975a7171ba4cd432</meta:generator>
    <meta:creation-date>2019-05-30T17:08:00Z</meta:creation-date>
    <dc:date>2023-06-23T12:17:24.618000000</dc:date>
    <meta:print-date>2019-07-02T12:30:00Z</meta:print-date>
    <meta:editing-cycles>18</meta:editing-cycles>
    <meta:editing-duration>PT22M36S</meta:editing-duration>
    <meta:document-statistic meta:table-count="1" meta:image-count="0" meta:object-count="0" meta:page-count="1" meta:paragraph-count="20" meta:word-count="125" meta:character-count="1418" meta:non-whitespace-character-count="1295"/>
    <meta:template xlink:type="simple" xlink:actuate="onRequest" xlink:title="" xlink:href="file:///D:/UFFICIO%20PROGETTAZIONE/UFFICIO_1%20-%202019_2021/indirizzi%20IP%20su%20PC.odt/Normal"/>
  </office:meta>
</office:document-meta>
</file>