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Titillium Web" svg:font-family="'Titillium Web', Geneva, Tahoma, sans-serif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  <style:text-properties fo:font-variant="normal" fo:text-transform="none" fo:color="#435a70" style:font-name="Titillium Web" fo:font-size="14pt" fo:letter-spacing="normal" fo:font-style="normal" fo:font-weight="normal" officeooo:rsid="0028f6d3" officeooo:paragraph-rsid="0028f6d3" style:font-size-asian="14pt" style:font-weight-asian="normal" style:font-size-complex="14pt" style:font-weight-complex="normal"/>
    </style:style>
    <style:style style:name="P2" style:family="paragraph" style:parent-style-name="Standard">
      <style:paragraph-properties fo:text-align="justify" style:justify-single-word="false"/>
      <style:text-properties fo:font-variant="normal" fo:text-transform="none" fo:color="#435a70" style:font-name="Titillium Web" fo:font-size="14pt" fo:letter-spacing="normal" fo:font-style="normal" fo:font-weight="normal" officeooo:rsid="00237cb5" officeooo:paragraph-rsid="0028f6d3" style:font-size-asian="14pt" style:font-weight-asian="normal" style:font-size-complex="14pt" style:font-weight-complex="normal"/>
    </style:style>
    <style:style style:name="P3" style:family="paragraph" style:parent-style-name="Standard">
      <style:paragraph-properties fo:text-align="justify" style:justify-single-word="false"/>
      <style:text-properties fo:font-variant="normal" fo:text-transform="none" fo:color="#435a70" style:font-name="Titillium Web" fo:font-size="14pt" fo:letter-spacing="normal" fo:font-style="normal" fo:font-weight="normal" officeooo:rsid="0029176e" officeooo:paragraph-rsid="0029176e" style:font-size-asian="14pt" style:font-weight-asian="normal" style:font-size-complex="14pt" style:font-weight-complex="normal"/>
    </style:style>
    <style:style style:name="P4" style:family="paragraph" style:parent-style-name="Text_20_body">
      <style:paragraph-properties fo:text-align="center" style:justify-single-word="false"/>
      <style:text-properties fo:font-variant="normal" fo:text-transform="none" fo:color="#435a70" style:font-name="Titillium Web" fo:font-size="14pt" fo:letter-spacing="normal" fo:font-style="normal" fo:font-weight="normal" officeooo:rsid="0028f6d3" style:font-size-asian="14pt" style:font-weight-asian="normal" style:font-size-complex="14pt" style:font-weight-complex="normal"/>
    </style:style>
    <style:style style:name="T1" style:family="text">
      <style:text-properties officeooo:rsid="0026ebfb"/>
    </style:style>
    <style:style style:name="T2" style:family="text">
      <style:text-properties officeooo:rsid="0028108b"/>
    </style:style>
    <style:style style:name="T3" style:family="text">
      <style:text-properties officeooo:rsid="0029176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<text:s/>AVVISO</text:p>
      <text:p text:style-name="P3"><text:tab/><text:tab/><text:tab/><text:tab/> <text:s text:c="6"/>VOUCHER SPORTIVI</text:p>
      <text:p text:style-name="P1"/>
      <text:p text:style-name="P1"><text:span text:style-name="T3">Si comunica che, a</text:span> conclusione della procedura avviata con il <text:s/><text:span text:style-name="T1">D.D.G. n. 1761 del 1.8.2023, </text:span>riguardante <text:span text:style-name="T1"><text:s/>l’erogazione ai ragazzi dai 6 ai 16 anni <text:s/>di un voucher del valore di euro 50,00 mensili da utilizzare per la partecipazione alle attività sportive organizzate da società o associazioni sportive dilettantistiche, </text:span><text:s/>con <text:span text:style-name="T1"><text:s/>D.D.G. n.1945 del 4.9.2023 </text:span>sono stati approvati <text:span text:style-name="T3">gli elenchi riguardanti </text:span>i <text:span text:style-name="T1"><text:s/>soggetti ammessi a beneficiare di detto voucher e <text:s/>i <text:s text:c="3"/>soggetti esclusi.</text:span></text:p>
      <text:p text:style-name="P1"/>
      <text:p text:style-name="P2"><text:span text:style-name="T1"><text:tab/></text:span> <text:span text:style-name="T2">Il suddetto D.D.G. e i relativi elenchi sono rinvenibili sul sito del Dipartimento regionale del turismo, dello sport e dello spettacolo al seguente link:https://www.regione.sicilia.it/istituzioni/servizi-informativi/decreti-e-direttive/servizio-5-sostegno-allo-sport-ddg-n1945-492023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Titillium Web" svg:font-family="'Titillium Web', Geneva, Tahoma, sans-serif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10-22T13:35:55.466000000</meta:creation-date>
    <dc:date>2023-09-04T18:45:06.305000000</dc:date>
    <meta:editing-duration>PT4H19M34S</meta:editing-duration>
    <meta:editing-cycles>29</meta:editing-cycles>
    <meta:generator>LibreOffice/6.1.3.2$Windows_X86_64 LibreOffice_project/86daf60bf00efa86ad547e59e09d6bb77c699acb</meta:generator>
    <meta:print-date>2023-09-04T16:14:15.354000000</meta:print-date>
    <meta:document-statistic meta:table-count="0" meta:image-count="0" meta:object-count="0" meta:page-count="1" meta:paragraph-count="4" meta:word-count="98" meta:character-count="792" meta:non-whitespace-character-count="674"/>
  </office:meta>
</office:document-meta>
</file>