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31A00000463E18F350386503506.jpg" manifest:media-type="image/jpeg"/>
  <manifest:file-entry manifest:full-path="Pictures/10000000000002F4000000BD9B0D20BC11939341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MT" svg:font-family="'Arial MT', Arial" style:font-family-generic="swiss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adugi" svg:font-family="Gadugi, Gadug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/>
    <style:font-face style:name="OpenSymbol, 'Arial Unicode MS'" svg:font-family="'OpenSymbol, 'Arial Unicode MS''"/>
    <style:font-face style:name="OpenSymbol1" svg:font-family="OpenSymbol" style:font-charset="x-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fo:font-style="italic" style:font-size-asian="8pt" style:font-style-asian="italic" style:font-name-complex="Arial" style:font-size-complex="8pt" style:font-style-complex="italic"/>
    </style:style>
    <style:style style:name="P3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style:font-size-asian="8pt" style:font-name-complex="Arial" style:font-size-complex="8pt"/>
    </style:style>
    <style:style style:name="P4" style:family="paragraph" style:parent-style-name="CM1">
      <style:paragraph-properties fo:margin-top="0cm" fo:margin-bottom="1.05cm" style:contextual-spacing="false" fo:text-align="center" style:justify-single-word="false"/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P5" style:family="paragraph" style:parent-style-name="Default">
      <style:paragraph-properties fo:margin-top="0cm" fo:margin-bottom="1.05cm" style:contextual-spacing="false" fo:text-align="center" style:justify-single-word="false"/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P6" style:family="paragraph" style:parent-style-name="CM1">
      <style:paragraph-properties fo:margin-top="0cm" fo:margin-bottom="1.05cm" style:contextual-spacing="false" fo:text-align="center" style:justify-single-word="false"/>
      <style:text-properties style:font-name="Arial" fo:font-size="14pt" fo:font-weight="bold" officeooo:paragraph-rsid="000eb591" style:font-size-asian="14pt" style:font-weight-asian="bold" style:font-name-complex="Arial" style:font-size-complex="14pt" style:font-weight-complex="bold"/>
    </style:style>
    <style:style style:name="P7" style:family="paragraph" style:parent-style-name="CM1">
      <style:paragraph-properties fo:margin-top="0cm" fo:margin-bottom="1.05cm" style:contextual-spacing="false" fo:text-align="center" style:justify-single-word="false"/>
      <style:text-properties style:font-name="Arial" fo:font-size="14pt" fo:font-weight="bold" officeooo:paragraph-rsid="00111f80" style:font-size-asian="14pt" style:font-weight-asian="bold" style:font-name-complex="Arial" style:font-size-complex="14pt" style:font-weight-complex="bold"/>
    </style:style>
    <style:style style:name="P8" style:family="paragraph" style:parent-style-name="CM5">
      <style:text-properties style:font-name="Arial" fo:font-weight="bold" style:font-weight-asian="bold" style:font-name-complex="Arial" style:font-weight-complex="bold"/>
    </style:style>
    <style:style style:name="P9" style:family="paragraph" style:parent-style-name="CM5">
      <style:paragraph-properties fo:margin-top="0cm" fo:margin-bottom="0.635cm" style:contextual-spacing="false"/>
      <style:text-properties style:font-name="Arial" fo:font-weight="bold" style:font-weight-asian="bold" style:font-name-complex="Arial" style:font-weight-complex="bold"/>
    </style:style>
    <style:style style:name="P10" style:family="paragraph" style:parent-style-name="CM5">
      <style:paragraph-properties fo:margin-top="0cm" fo:margin-bottom="0.635cm" style:contextual-spacing="false"/>
      <style:text-properties style:font-name="Arial" fo:font-weight="bold" officeooo:paragraph-rsid="00111f80" style:font-weight-asian="bold" style:font-name-complex="Arial" style:font-weight-complex="bold"/>
    </style:style>
    <style:style style:name="P11" style:family="paragraph" style:parent-style-name="Standard_20__28_user_29_">
      <style:text-properties fo:font-size="8pt" style:font-size-asian="8pt" style:font-size-complex="8pt"/>
    </style:style>
    <style:style style:name="P12" style:family="paragraph" style:parent-style-name="Standard_20__28_user_29_">
      <style:text-properties style:font-name="Gadugi" fo:font-size="10pt" fo:font-weight="bold" style:font-size-asian="10pt" style:font-weight-asian="bold" style:font-name-complex="Gadugi" style:font-size-complex="10pt" style:font-weight-complex="bold"/>
    </style:style>
    <style:style style:name="P13" style:family="paragraph" style:parent-style-name="Standard_20__28_user_29_">
      <style:text-properties style:font-name="Gadugi" fo:font-size="10pt" fo:language="zxx" fo:country="none" fo:font-weight="bold" style:font-size-asian="10pt" style:language-asian="zxx" style:country-asian="none" style:font-weight-asian="bold" style:font-name-complex="Gadugi" style:font-size-complex="10pt" style:font-weight-complex="bold"/>
    </style:style>
    <style:style style:name="P14" style:family="paragraph" style:parent-style-name="Standard_20__28_user_29_">
      <style:paragraph-properties fo:margin-left="0.751cm" fo:margin-right="0cm" fo:margin-top="0cm" fo:margin-bottom="0.212cm" style:contextual-spacing="false" fo:line-height="115%" fo:text-align="justify" style:justify-single-word="false" fo:text-indent="0cm" style:auto-text-indent="false"/>
      <style:text-properties style:font-name="Gadugi" fo:font-size="10pt" style:font-size-asian="10pt" style:font-name-complex="Gadugi" style:font-size-complex="10pt"/>
    </style:style>
    <style:style style:name="P15" style:family="paragraph" style:parent-style-name="Standard_20__28_user_29_">
      <style:text-properties style:font-name="Gadugi" fo:font-size="11pt" style:font-size-asian="11pt" style:font-name-complex="Gadugi" style:font-size-complex="11pt"/>
    </style:style>
    <style:style style:name="P16" style:family="paragraph" style:parent-style-name="CM1">
      <style:paragraph-properties fo:margin-top="0cm" fo:margin-bottom="1.05cm" style:contextual-spacing="false" fo:text-align="center" style:justify-single-word="false"/>
    </style:style>
    <style:style style:name="P17" style:family="paragraph" style:parent-style-name="CM1">
      <style:paragraph-properties fo:margin-top="0cm" fo:margin-bottom="1.05cm" style:contextual-spacing="false" fo:text-align="center" style:justify-single-word="false"/>
      <style:text-properties officeooo:paragraph-rsid="000eb591"/>
    </style:style>
    <style:style style:name="P18" style:family="paragraph" style:parent-style-name="CM5">
      <style:text-properties fo:color="#000000" loext:opacity="100%" fo:font-size="10pt" fo:font-weight="bold" style:font-size-asian="10pt" style:font-weight-asian="bold" style:font-name-complex="Gadugi" style:font-size-complex="10pt" style:font-weight-complex="bold"/>
    </style:style>
    <style:style style:name="P19" style:family="paragraph" style:parent-style-name="Default">
      <style:paragraph-properties fo:margin-left="0cm" fo:margin-right="5.932cm" fo:margin-top="0cm" fo:margin-bottom="1.857cm" style:contextual-spacing="false" fo:text-indent="0cm" style:auto-text-indent="false"/>
      <style:text-properties fo:color="#000000" loext:opacity="100%" style:font-name="Arial MT" fo:font-size="10.5pt" style:font-size-asian="10.5pt" style:font-name-complex="Arial MT" style:font-size-complex="10.5pt"/>
    </style:style>
    <style:style style:name="P20" style:family="paragraph" style:parent-style-name="Default">
      <style:paragraph-properties fo:margin-left="0.75cm" fo:margin-right="0cm" fo:margin-top="0cm" fo:margin-bottom="0.109cm" style:contextual-spacing="false" fo:text-align="justify" style:justify-single-word="false" fo:text-indent="-0.75cm" style:auto-text-indent="false"/>
      <style:text-properties fo:color="#000000" loext:opacity="100%" style:font-name="Arial MT" fo:font-size="10.5pt" style:font-size-asian="10.5pt" style:font-name-complex="Arial MT" style:font-size-complex="10.5pt"/>
    </style:style>
    <style:style style:name="P21" style:family="paragraph" style:parent-style-name="Default">
      <style:paragraph-properties fo:margin-left="0cm" fo:margin-right="5.93cm" fo:text-indent="0cm" style:auto-text-indent="false"/>
      <style:text-properties fo:color="#000000" loext:opacity="100%" style:font-name="Arial MT" fo:font-size="10.5pt" style:font-size-asian="10.5pt" style:font-name-complex="Arial MT" style:font-size-complex="10.5pt"/>
    </style:style>
    <style:style style:name="P22" style:family="paragraph" style:parent-style-name="Default">
      <style:paragraph-properties fo:margin-left="0.75cm" fo:margin-right="0cm" fo:margin-top="0cm" fo:margin-bottom="0.109cm" style:contextual-spacing="false" fo:text-align="justify" style:justify-single-word="false" fo:text-indent="-0.75cm" style:auto-text-indent="false"/>
      <style:text-properties fo:color="#000000" loext:opacity="100%" style:font-name="Arial MT" fo:font-size="10.5pt" fo:font-weight="normal" style:font-size-asian="10.5pt" style:font-weight-asian="normal" style:font-name-complex="Arial MT" style:font-size-complex="10.5pt" style:font-weight-complex="normal"/>
    </style:style>
    <style:style style:name="P23" style:family="paragraph" style:parent-style-name="Default">
      <style:paragraph-properties fo:margin-left="0cm" fo:margin-right="5.932cm" fo:margin-top="0cm" fo:margin-bottom="1.857cm" style:contextual-spacing="false" style:line-height-at-least="0.49cm" fo:text-align="center" style:justify-single-word="false" fo:text-indent="0cm" style:auto-text-indent="false"/>
      <style:text-properties fo:color="#000000" loext:opacity="100%" style:font-name="Arial" fo:font-size="14pt" fo:font-weight="bold" style:font-size-asian="14pt" style:font-weight-asian="bold" style:font-name-complex="Arial" style:font-size-complex="14pt" style:font-weight-complex="bold"/>
    </style:style>
    <style:style style:name="P24" style:family="paragraph" style:parent-style-name="CM4">
      <style:paragraph-properties fo:text-align="center" style:justify-single-word="false"/>
      <style:text-properties fo:color="#000000" loext:opacity="100%" style:font-name="Arial" fo:font-size="14pt" fo:font-weight="bold" style:font-size-asian="14pt" style:font-weight-asian="bold" style:font-name-complex="Arial" style:font-size-complex="14pt" style:font-weight-complex="bold"/>
    </style:style>
    <style:style style:name="P25" style:family="paragraph" style:parent-style-name="Default">
      <style:paragraph-properties fo:margin-left="0cm" fo:margin-right="5.93cm" fo:text-indent="0cm" style:auto-text-indent="false"/>
      <style:text-properties style:font-name="Arial MT" fo:font-size="10.5pt" style:font-size-asian="10.5pt" style:font-name-complex="Arial MT" style:font-size-complex="10.5pt"/>
    </style:style>
    <style:style style:name="P26" style:family="paragraph" style:parent-style-name="CM5">
      <style:paragraph-properties fo:margin-left="0.75cm" fo:margin-right="0cm" fo:margin-top="0cm" fo:margin-bottom="0.635cm" style:contextual-spacing="false" fo:text-align="justify" style:justify-single-word="false" fo:text-indent="-0.75cm" style:auto-text-indent="false"/>
      <style:text-properties fo:color="#000000" loext:opacity="100%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27" style:family="paragraph" style:parent-style-name="Default" style:list-style-name="WW8Num12">
      <style:paragraph-properties fo:margin-left="0.75cm" fo:margin-right="0cm" fo:margin-top="0cm" fo:margin-bottom="0.212cm" style:contextual-spacing="false" fo:text-align="justify" style:justify-single-word="false" fo:text-indent="-0.75cm" style:auto-text-indent="false"/>
      <style:text-properties fo:color="#000000" loext:opacity="100%" style:font-name="Arial MT" fo:font-size="10.5pt" fo:language="it" fo:country="IT" style:font-name-asian="Times New Roman" style:font-size-asian="10.5pt" style:font-name-complex="Arial MT" style:font-size-complex="10.5pt" style:language-complex="ar" style:country-complex="SA"/>
    </style:style>
    <style:style style:name="P28" style:family="paragraph" style:parent-style-name="Default" style:list-style-name="WW8Num12">
      <style:paragraph-properties fo:margin-left="0.75cm" fo:margin-right="0cm" fo:margin-top="0cm" fo:margin-bottom="0.109cm" style:contextual-spacing="false" fo:text-align="justify" style:justify-single-word="false" fo:text-indent="-0.75cm" style:auto-text-indent="false"/>
      <style:text-properties fo:color="#000000" loext:opacity="100%" style:font-name="Arial MT" fo:font-size="10.5pt" fo:language="it" fo:country="IT" officeooo:paragraph-rsid="00111f80" style:font-name-asian="Times New Roman" style:font-size-asian="10.5pt" style:font-name-complex="Arial MT" style:font-size-complex="10.5pt" style:language-complex="ar" style:country-complex="SA"/>
    </style:style>
    <style:style style:name="P29" style:family="paragraph" style:parent-style-name="Default" style:list-style-name="WW8Num12">
      <style:paragraph-properties fo:margin-left="0.75cm" fo:margin-right="0cm" fo:margin-top="0cm" fo:margin-bottom="0.109cm" style:contextual-spacing="false" fo:line-height="115%" fo:text-align="justify" style:justify-single-word="false" fo:text-indent="-0.75cm" style:auto-text-indent="false"/>
      <style:text-properties fo:color="#000000" loext:opacity="100%" style:font-name="Arial MT" fo:font-size="10.5pt" fo:language="it" fo:country="IT" officeooo:paragraph-rsid="000eb591" style:font-name-asian="Times New Roman" style:font-size-asian="10.5pt" style:font-name-complex="Arial MT" style:font-size-complex="10.5pt" style:language-complex="ar" style:country-complex="SA"/>
    </style:style>
    <style:style style:name="P30" style:family="paragraph" style:parent-style-name="Default" style:list-style-name="WW8Num12">
      <style:paragraph-properties fo:margin-left="0.75cm" fo:margin-right="0cm" fo:margin-top="0cm" fo:margin-bottom="0.212cm" style:contextual-spacing="false" fo:text-align="justify" style:justify-single-word="false" fo:text-indent="-0.75cm" style:auto-text-indent="false"/>
      <style:text-properties fo:color="#000000" loext:opacity="100%" style:font-name="Arial MT" fo:font-size="10.5pt" style:font-size-asian="10.5pt" style:font-name-complex="Arial MT" style:font-size-complex="10.5pt"/>
    </style:style>
    <style:style style:name="P31" style:family="paragraph" style:parent-style-name="Default" style:list-style-name="WW8Num12">
      <style:paragraph-properties fo:margin-left="0.75cm" fo:margin-right="0cm" fo:margin-top="0cm" fo:margin-bottom="0.109cm" style:contextual-spacing="false" fo:text-align="justify" style:justify-single-word="false" fo:text-indent="-0.75cm" style:auto-text-indent="false"/>
      <style:text-properties fo:color="#000000" loext:opacity="100%" style:font-name="Arial MT" fo:font-size="10.5pt" style:font-size-asian="10.5pt" style:font-name-complex="Arial MT" style:font-size-complex="10.5pt"/>
    </style:style>
    <style:style style:name="P32" style:family="paragraph" style:parent-style-name="Default" style:list-style-name="WW8Num12" style:master-page-name="">
      <loext:graphic-properties draw:fill="none"/>
      <style:paragraph-properties fo:margin-left="0.801cm" fo:margin-right="0cm" fo:margin-top="0cm" fo:margin-bottom="0.109cm" style:contextual-spacing="false" fo:text-align="justify" style:justify-single-word="false" fo:orphans="0" fo:widows="0" fo:text-indent="-0.801cm" style:auto-text-indent="false" style:page-number="auto" fo:background-color="transparent" style:text-autospace="none"/>
      <style:text-properties fo:color="#000000" loext:opacity="100%" style:font-name="Arial MT" fo:font-size="10.5pt" style:font-size-asian="10.5pt" style:font-name-complex="Arial MT" style:font-size-complex="10.5pt"/>
    </style:style>
    <style:style style:name="P33" style:family="paragraph" style:parent-style-name="Default" style:list-style-name="WW8Num12">
      <loext:graphic-properties draw:fill="none"/>
      <style:paragraph-properties fo:margin-left="0.801cm" fo:margin-right="0cm" fo:margin-top="0cm" fo:margin-bottom="0.109cm" style:contextual-spacing="false" fo:text-align="justify" style:justify-single-word="false" fo:orphans="0" fo:widows="0" fo:text-indent="-0.801cm" style:auto-text-indent="false" fo:background-color="transparent" style:text-autospace="none"/>
      <style:text-properties fo:color="#000000" loext:opacity="100%" style:font-name="Arial MT" fo:font-size="10.5pt" style:font-size-asian="10.5pt" style:font-name-complex="Arial MT" style:font-size-complex="10.5pt"/>
    </style:style>
    <style:style style:name="P34" style:family="paragraph" style:parent-style-name="Default" style:list-style-name="WW8Num12">
      <style:paragraph-properties fo:margin-left="0.75cm" fo:margin-right="0cm" fo:margin-top="0cm" fo:margin-bottom="0.109cm" style:contextual-spacing="false" fo:text-align="justify" style:justify-single-word="false" fo:text-indent="-0.75cm" style:auto-text-indent="false"/>
      <style:text-properties style:font-name="Arial MT" fo:font-size="10.5pt" style:font-size-asian="10.5pt" style:font-name-complex="Arial MT" style:font-size-complex="10.5pt"/>
    </style:style>
    <style:style style:name="P35" style:family="paragraph" style:parent-style-name="Default" style:list-style-name="WW8Num12">
      <style:paragraph-properties fo:margin-left="0.75cm" fo:margin-right="0cm" fo:margin-top="0cm" fo:margin-bottom="0.109cm" style:contextual-spacing="false" fo:text-align="justify" style:justify-single-word="false" fo:text-indent="-0.75cm" style:auto-text-indent="false"/>
      <style:text-properties style:font-name="Arial MT" fo:font-size="10.5pt" officeooo:paragraph-rsid="00111f80" style:font-size-asian="10.5pt" style:font-name-complex="Arial MT" style:font-size-complex="10.5pt"/>
    </style:style>
    <style:style style:name="P36" style:family="paragraph" style:parent-style-name="Standard_20__28_user_29_" style:master-page-name="Standard">
      <style:paragraph-properties style:page-number="auto"/>
      <style:text-properties style:font-name="Gadugi" fo:font-size="10pt" style:font-size-asian="10pt" style:font-name-complex="Gadugi" style:font-size-complex="10pt"/>
    </style:style>
    <style:style style:name="P37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T2" style:family="text">
      <style:text-properties style:font-name="Arial" fo:font-size="14pt" fo:font-style="italic" fo:font-weight="bold" style:font-size-asian="14pt" style:font-style-asian="italic" style:font-weight-asian="bold" style:font-name-complex="Arial" style:font-size-complex="14pt" style:font-weight-complex="bold"/>
    </style:style>
    <style:style style:name="T3" style:family="text">
      <style:text-properties style:font-name="Arial" fo:font-size="14pt" fo:font-style="italic" fo:font-weight="bold" officeooo:rsid="000eb591" style:font-size-asian="14pt" style:font-style-asian="italic" style:font-weight-asian="bold" style:font-name-complex="Arial" style:font-size-complex="14pt" style:font-weight-complex="bold"/>
    </style:style>
    <style:style style:name="T4" style:family="text">
      <style:text-properties officeooo:rsid="00111f80"/>
    </style:style>
    <style:style style:name="T5" style:family="text">
      <style:text-properties officeooo:rsid="0013e2e6"/>
    </style:style>
    <style:style style:name="T6" style:family="text">
      <style:text-properties officeooo:rsid="0014ccbb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-0.023cm, -0.021cm, -0.023cm, -0.021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ff9900" draw:stroke-linejoin="miter" svg:stroke-linecap="square" draw:fill="none" draw:fill-color="#ffffff" draw:textarea-horizontal-align="justify" draw:textarea-vertical-align="top" draw:auto-grow-height="false" draw:auto-grow-width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/>
      <text:p text:style-name="P12"/>
      <text:p text:style-name="P13"><draw:frame draw:style-name="fr1" draw:name="immagini1" text:anchor-type="char" svg:x="-0.42cm" svg:y="-2cm" svg:width="6.996cm" svg:height="1.744cm" draw:z-index="6"><draw:image xlink:href="Pictures/10000000000002F4000000BD9B0D20BC11939341.jpg" xlink:type="simple" xlink:show="embed" xlink:actuate="onLoad" draw:mime-type="image/jpeg"/></draw:frame>DIREZIONE</text:p>
      <text:p text:style-name="P15"><draw:line text:anchor-type="char" draw:z-index="7" draw:name="Forma1" draw:style-name="gr1" draw:text-style-name="P37" svg:x1="-1.972cm" svg:y1="0.265cm" svg:x2="18.999cm" svg:y2="0.265cm"><text:p/></draw:line></text:p>
      <text:p text:style-name="P18">Allegato 1 </text:p>
      <text:p text:style-name="P24">ELENCO POSTAZIONI DIRIGENZIALI VACANTI </text:p>
      <text:p text:style-name="P4"/>
      <text:p text:style-name="P4">Area 1 “Affari Generali, <text:span text:style-name="T5">Patrimonio, </text:span>Personale, Sistemi Informativi”</text:p>
      <text:p text:style-name="P9">Attività: </text:p>
      <text:list xml:id="list1301976121" text:style-name="WW8Num12">
        <text:list-item>
          <text:p text:style-name="P27">Compiti di segreteria del Direttore.</text:p>
        </text:list-item>
        <text:list-item>
          <text:p text:style-name="P30">Attività di segreteria e supporto agli Organi del Fondo.</text:p>
        </text:list-item>
        <text:list-item>
          <text:p text:style-name="P30">Attività di diretta collaborazione con il Direttore del Fondo e di supporto nelle funzioni di coordinamento degli uffici del Fondo e nei rapporti con gli Organi (Presidente, CDA, Consiglio di Indirizzo e Vigilanza e Collegio dei Revisori dei Conti).</text:p>
        </text:list-item>
        <text:list-item>
          <text:p text:style-name="P30">Controllo interno di gestione (analisi e formulazione proposte sulla organizzazione amministrativa, utilizzo delle risorse umane e razionalizzazione delle procedure).</text:p>
        </text:list-item>
        <text:list-item>
          <text:p text:style-name="P30">Contratti individuali di lavoro dei Dirigenti (attività di supporto al Direttore del Fondo, predisposizione schemi di contratto).</text:p>
        </text:list-item>
        <text:list-item>
          <text:p text:style-name="P30">Valutazione della dirigenza (attività di supporto al Direttore del Fondo, coordinamento e predisposizione piano di programmazione degli obiettivi).</text:p>
        </text:list-item>
        <text:list-item>
          <text:p text:style-name="P30">Raccolta e numerazione delle delibere degli Organi Collegiali.</text:p>
        </text:list-item>
        <text:list-item>
          <text:p text:style-name="P30">Raccolta e repertorio generale decreti dirigenziali.</text:p>
        </text:list-item>
        <text:list-item>
          <text:p text:style-name="P30">Rapporti con l'Assessorato regionale delle Autonomie Locali e della Funzione Pubblica.</text:p>
        </text:list-item>
        <text:list-item>
          <text:p text:style-name="P30">Cura delle comunicazioni interne.</text:p>
        </text:list-item>
        <text:list-item>
          <text:p text:style-name="P30">Informazione sugli aggiornamenti tecnici, normativi e giurisprudenziali.</text:p>
        </text:list-item>
        <text:list-item>
          <text:p text:style-name="P30">Formazione.</text:p>
        </text:list-item>
        <text:list-item>
          <text:p text:style-name="P30">Conferenze dei Dirigenti: convocazione e redazione verbali.</text:p>
        </text:list-item>
        <text:list-item>
          <text:p text:style-name="P30">Gestione protocollo generale.</text:p>
        </text:list-item>
        <text:list-item>
          <text:p text:style-name="P30">Ufficiale rogante.</text:p>
        </text:list-item>
        <text:list-item>
          <text:p text:style-name="P31"><text:soft-page-break/>U.R.P.</text:p>
        </text:list-item>
        <text:list-item>
          <text:p text:style-name="P31">Semplificazione, trasparenza e privacy.</text:p>
        </text:list-item>
        <text:list-item>
          <text:p text:style-name="P32">Attività di impulso e indirizzo in ordine ai rapporti con le Amministrazioni statali o con le altre    Amministrazioni regionali e comunque con tutti i soggetti istituzionali in ordine a tematiche di valenza generale del Fondo.</text:p>
        </text:list-item>
        <text:list-item>
          <text:p text:style-name="P33">Corrispondenza per accertamenti di Polizia giudiziaria e tenuta protocollo riservato.</text:p>
        </text:list-item>
        <text:list-item>
          <text:p text:style-name="P33">Contrattazione collettiva decentrata integrativa e relazioni sindacali.</text:p>
        </text:list-item>
        <text:list-item>
          <text:p text:style-name="P33">Gestione delle risorse umane del Fondo - piano dei fabbisogni.</text:p>
        </text:list-item>
        <text:list-item>
          <text:p text:style-name="P31"> Piano Lavoro.</text:p>
        </text:list-item>
        <text:list-item>
          <text:p text:style-name="P31"> Tenuta ed aggiornamento fascicoli del personale.</text:p>
        </text:list-item>
        <text:list-item>
          <text:p text:style-name="P31"> Gestione rilevazione delle presenze - statistiche.</text:p>
        </text:list-item>
        <text:list-item>
          <text:p text:style-name="P31"> Codice di comportamento e antimolestie sessuali.</text:p>
        </text:list-item>
        <text:list-item>
          <text:p text:style-name="P31"> Provvedimenti disciplinari.</text:p>
        </text:list-item>
        <text:list-item>
          <text:p text:style-name="P31"> Contenzioso in materia di personale.</text:p>
        </text:list-item>
        <text:list-item>
          <text:p text:style-name="P31"> Circolari applicative dei CCRL e rapporti con l'ARAN.</text:p>
        </text:list-item>
        <text:list-item>
          <text:p text:style-name="P31"> Provvedimenti di assegnazione e trasferimento del personale.</text:p>
        </text:list-item>
        <text:list-item>
          <text:p text:style-name="P31"> Assunzione impegni di spesa e liquidazione del trattamento economico e accessorio.</text:p>
        </text:list-item>
        <text:list-item>
          <text:p text:style-name="P31"> Gestione missioni.</text:p>
        </text:list-item>
        <text:list-item>
          <text:p text:style-name="P31"> Assunzione impegni di spesa e liquidazione compensi spettanti agli Organi del Fondo.</text:p>
        </text:list-item>
        <text:list-item>
          <text:p text:style-name="P31"> Spese per missioni degli organi del Fondo.</text:p>
        </text:list-item>
        <text:list-item>
          <text:p text:style-name="P31"> Approvvigionamento di beni e servizi.</text:p>
        </text:list-item>
        <text:list-item>
          <text:p text:style-name="P31"> Inventario dei beni mobili (aggiornamento e fuori uso).</text:p>
        </text:list-item>
        <text:list-item>
          <text:p text:style-name="P31"> Acquisto e manutenzione arredi, attrezzature tecniche e informatiche.</text:p>
        </text:list-item>
        <text:list-item>
          <text:p text:style-name="P31"> Hardware e licenze d'uso.</text:p>
        </text:list-item>
        <text:list-item>
          <text:p text:style-name="P31"> Acquisto materiale di consumo.</text:p>
        </text:list-item>
        <text:list-item>
          <text:p text:style-name="P31"> Competenze inerenti la spedizione e pagamento delle relative spese postali.</text:p>
        </text:list-item>
        <text:list-item>
          <text:p text:style-name="P31"> Pagamento TARSU ed altre imposte.</text:p>
        </text:list-item>
        <text:list-item>
          <text:p text:style-name="P31"> Gestione telefonia fissa e mobile.</text:p>
        </text:list-item>
        <text:list-item>
          <text:p text:style-name="P31"> Spese per energia elettrica, fornitura idrica e climatizzazione.</text:p>
        </text:list-item>
        <text:list-item>
          <text:p text:style-name="P31"> Manutenzione, riparazione ed adattamento di locali e relativi impianti.</text:p>
        </text:list-item>
        <text:list-item>
          <text:p text:style-name="P31"> Servizi di pulizia dei locali e di facchinaggio.</text:p>
        </text:list-item>
        <text:list-item>
          <text:p text:style-name="P31"> Vigilanza sull'immobile e gestione reperibilità.</text:p>
        </text:list-item>
        <text:list-item>
          <text:p text:style-name="P31"> Consegnatario e Cassiere.</text:p>
        </text:list-item>
        <text:list-item>
          <text:p text:style-name="P31"> Polizze assicurative.</text:p>
        </text:list-item>
        <text:list-item>
          <text:p text:style-name="P31"> Smaltimento rifiuti speciali e pericolosi.</text:p>
        </text:list-item>
        <text:list-item>
          <text:p text:style-name="P31"> Spese per abbonamenti/acquisti riviste, pubblicazioni, banche dati on line.</text:p>
        </text:list-item>
        <text:list-item>
          <text:p text:style-name="P31"> Servizi uscerili e di portineria.</text:p>
        </text:list-item>
        <text:list-item>
          <text:p text:style-name="P31"> Prevenzione e protezione.</text:p>
        </text:list-item>
        <text:list-item>
          <text:p text:style-name="P31"> Certificazione di qualità.</text:p>
        </text:list-item>
        <text:list-item>
          <text:p text:style-name="P31"><text:s/>Sportello con sede nella Sicilia orientale per gli assicurati residenti nelle provincie di  Caltanissetta, <text:s text:c="3"/>Catania, Messina, Ragusa, Siracusa</text:p>
        </text:list-item>
      </text:list>
      <text:p text:style-name="P16"><text:soft-page-break/><text:span text:style-name="T1">SERV. 4 "</text:span><text:span text:style-name="T3">Affari Legali e Contenzioso</text:span><text:span text:style-name="T1">"</text:span></text:p>
      <text:p text:style-name="P26">Attività: </text:p>
      <text:list xml:id="list132415828223976" text:continue-numbering="true" text:style-name="WW8Num12">
        <text:list-item>
          <text:p text:style-name="P29">Rappresentanza e difesa in giudizio, ai sensi dell'art. 18 L.r. 5/2011.</text:p>
        </text:list-item>
        <text:list-item>
          <text:p text:style-name="P29">Rapporti con l'Avvocatura dello Stato e l'Ufficio Legislativo e Legale.</text:p>
        </text:list-item>
        <text:list-item>
          <text:p text:style-name="P29">Istruttoria delle richieste di pareri per l'ufficio legislativo e legale della Regione.</text:p>
        </text:list-item>
        <text:list-item>
          <text:p text:style-name="P29">Contenzioso pensionistico dinnanzi alla Corte dei Conti.</text:p>
        </text:list-item>
        <text:list-item>
          <text:p text:style-name="P29">Contenzioso civilistico e amministrativo.</text:p>
        </text:list-item>
        <text:list-item>
          <text:p text:style-name="P29">Riscossione coattiva tramite ingiunzioni fiscali o iscrizione a ruolo.</text:p>
        </text:list-item>
        <text:list-item>
          <text:p text:style-name="P29">Pareri</text:p>
        </text:list-item>
        <text:list-item>
          <text:p text:style-name="P29">Istruttoria costituzioni di parte civile.</text:p>
        </text:list-item>
        <text:list-item>
          <text:p text:style-name="P29">Istruttoria recuperi ai sensi del R.D. 295/1939.</text:p>
        </text:list-item>
        <text:list-item>
          <text:p text:style-name="P29">Rimborso spese legali ex art.39 L.r. n.145/1980.</text:p>
        </text:list-item>
        <text:list-item>
          <text:p text:style-name="P29">Funzioni ispettive</text:p>
        </text:list-item>
      </text:list>
      <text:p text:style-name="P22"/>
      <text:p text:style-name="P20"/>
      <text:p text:style-name="P5"/>
      <text:p text:style-name="P4"/>
      <text:p text:style-name="P4"/>
      <text:p text:style-name="P4"/>
      <text:p text:style-name="P17"/>
      <text:p text:style-name="P6"/>
      <text:p text:style-name="P6"><text:s/></text:p>
      <text:p text:style-name="P17"><text:soft-page-break/><text:span text:style-name="T1">SERV. 5 "</text:span><text:span text:style-name="T2">RAGIONERIA E PROGRAMMAZIONE ECONOMICA</text:span><text:span text:style-name="T1">" </text:span></text:p>
      <text:p text:style-name="P8">Attività: </text:p>
      <text:list xml:id="list132416781799893" text:continue-numbering="true" text:style-name="WW8Num12">
        <text:list-item>
          <text:p text:style-name="P31">Analisi e monitoraggio dei flussi di bilancio e predisposizione di dati ed elementi per i documenti di finanza pubblica. </text:p>
        </text:list-item>
        <text:list-item>
          <text:p text:style-name="P31">Redazione Bilancio preventivo e triennale - Assestamento e Variazioni - Conto Consuntivo. </text:p>
        </text:list-item>
        <text:list-item>
          <text:p text:style-name="P31">Predisposizione del Regolamento di contabilità dell'Ente. </text:p>
        </text:list-item>
        <text:list-item>
          <text:p text:style-name="P31">Gestione dei Bilanci di Competenza e di Cassa (tenuta ed aggiornamento schede entrate ed uscite). </text:p>
        </text:list-item>
        <text:list-item>
          <text:p text:style-name="P31">Tenuta della contabilità economico - patrimoniale. </text:p>
        </text:list-item>
        <text:list-item>
          <text:p text:style-name="P31">Controllo e registrazione delle determinazioni dirigenziali e delle deliberazioni degli Organi del Fondo con impegni di spesa. </text:p>
        </text:list-item>
        <text:list-item>
          <text:p text:style-name="P31">Attestazione copertura finanziaria. </text:p>
        </text:list-item>
        <text:list-item>
          <text:p text:style-name="P31">Rapporti con l'Istituto Cassiere/Tesoriere. </text:p>
        </text:list-item>
        <text:list-item>
          <text:p text:style-name="P31">Rapporti con il Collegio dei Sindaci (conservazione copia dei verbali). </text:p>
        </text:list-item>
        <text:list-item>
          <text:p text:style-name="P31">Rapporti con il Dipartimento regionale Bilancio e Tesoro e con l'Amministrazione regionale vigilante, per i profili di competenza del servizio </text:p>
        </text:list-item>
        <text:list-item>
          <text:p text:style-name="P31">Accertamento riscossione e versamento delle entrate derivanti da contribuzione di quiescenza, sia di tipo "ordinario" sia derivante da riscatti o ricongiunzioni. </text:p>
        </text:list-item>
        <text:list-item>
          <text:p text:style-name="P31">Accertamento, riscossione e versamento delle entrate </text:p>
        </text:list-item>
        <text:list-item>
          <text:p text:style-name="P31">Bilancio tecnico attuariale. </text:p>
        </text:list-item>
        <text:list-item>
          <text:p text:style-name="P31">Notifica provvedimenti di competenza del Servizio. </text:p>
          <text:p text:style-name="P30"/>
        </text:list-item>
      </text:list>
      <text:p text:style-name="P23"/>
      <text:p text:style-name="P4"/>
      <text:p text:style-name="P4"/>
      <text:p text:style-name="P4"/>
      <text:p text:style-name="P4"/>
      <text:p text:style-name="P4"><text:soft-page-break/>Servizio 6 – “Riscatti, Ricongiunzioni, Totalizzazione e Cumulo”</text:p>
      <text:p text:style-name="P9">Attività: </text:p>
      <text:list xml:id="list132416321946831" text:continue-numbering="true" text:style-name="WW8Num12">
        <text:list-item>
          <text:p text:style-name="P31">Ricongiunzioni a titolo oneroso e gratuito di periodo di serv1z10 per quiescenza e/o buonuscita di cui alla legge 29/79 legge 45/90 DPR 1092/73, DPR 1032/73 D.L. 151/01.</text:p>
        </text:list-item>
        <text:list-item>
          <text:p text:style-name="P31">Riscatti per quiescenza e/o buonuscita per laurea, corsi specializzazione, astensione facoltativa per maternità e servizio militare.</text:p>
        </text:list-item>
        <text:list-item>
          <text:p text:style-name="P31">Costituzione posizione assicurativa .</text:p>
        </text:list-item>
        <text:list-item>
          <text:p text:style-name="P31">Ricongiunzione presso altri istituti previdenziali per servizi svolti nell'Amministrazione Regionale.</text:p>
        </text:list-item>
        <text:list-item>
          <text:p text:style-name="P31">Ricongiunzione periodi assicurativi esteri.</text:p>
        </text:list-item>
        <text:list-item>
          <text:p text:style-name="P31">Ogni altra tipologia di provvedimenti di riscatto e ricongiunzioni di competenza del Fondo Pensioni.</text:p>
        </text:list-item>
        <text:list-item>
          <text:p text:style-name="P31">Costituzione di un archivio unico, per ciascun dipendente, con un fascicolo contenente tutte le tipologie di riscatti e ricongiunzioni richieste.</text:p>
        </text:list-item>
        <text:list-item>
          <text:p text:style-name="P31">Acquisizione del versamento dei contributi in entrata .</text:p>
        </text:list-item>
        <text:list-item>
          <text:p text:style-name="P31">Raccordo con i Servizi "Pensioni e Previdenza 1" e "Pensioni e Previdenza 2" per le refluenze sui provvedimenti in materia di pensioni.</text:p>
        </text:list-item>
        <text:list-item>
          <text:p text:style-name="P31">Monitoraggio periodico dei versamenti da parte degli Enti previdenziali:</text:p>
        </text:list-item>
        <text:list-item>
          <text:p text:style-name="P31">Relazioni atti preliminari da trasmettere al Servizio "Affari legali e Contenzioso" .</text:p>
        </text:list-item>
        <text:list-item>
          <text:p text:style-name="P31">Totalizzazione e cumulo periodi lavorativi, in raccordo con i Servizi "Pensioni e Previdenza 1" e "Pensioni e Previdenza 2".</text:p>
        </text:list-item>
        <text:list-item>
          <text:p text:style-name="P31">Azioni di recupero della contribuzione in entrata derivante da provvedimenti di riscatti e ricongiunzione ai fini di quiescenza in caso di mancato versamento degli stessi da parte. degli enti Previdenziali.</text:p>
        </text:list-item>
        <text:list-item>
          <text:p text:style-name="P34">Sportello con sede nella Sicilia orientale per gli assicurati residenti nelle provincie di Caltanissetta, Catania, Messina, Ragusa, Siracusa.</text:p>
        </text:list-item>
      </text:list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7"><text:soft-page-break/></text:p>
      <text:p text:style-name="P7"><text:span text:style-name="T4">PO A1.1</text:span> – “<text:span text:style-name="T4">Posizione Organizzativa Area Fiscale e Innovazione Tecnologica – Gestione dei Sistemi Informativi</text:span>”</text:p>
      <text:p text:style-name="P10"/>
      <text:p text:style-name="P10">Attività: </text:p>
      <text:list xml:id="list132416526705077" text:continue-numbering="true" text:style-name="WW8Num12">
        <text:list-item>
          <text:p text:style-name="P28">Analisi dei sistemi informativi - istruttoria dei procedimenti di manutenzione evolutiva e sviluppo degli applicativi di elaborazione dei trattamenti pensionistici e della buonuscita.</text:p>
        </text:list-item>
        <text:list-item>
          <text:p text:style-name="P28">Elaborazione informatica mensile dei trattamenti periodici di pensione diretta ed indiretta.</text:p>
        </text:list-item>
        <text:list-item>
          <text:p text:style-name="P28">Istruttoria dei procedimenti di elaborazione delle dichiarazioni fiscali del Fondo Pensioni.</text:p>
        </text:list-item>
        <text:list-item>
          <text:p text:style-name="P28">Disciplina fiscale dei trattamenti previdenziali e pensionistici.</text:p>
        </text:list-item>
        <text:list-item>
          <text:p text:style-name="P28">Emissione cedolini e certificazioni uniche. </text:p>
        </text:list-item>
        <text:list-item>
          <text:p text:style-name="P28">Istruttoria e analisi profili di interoperabilità dei sistemi informativi domestici con quelli forniti da ditte esterne.</text:p>
        </text:list-item>
        <text:list-item>
          <text:p text:style-name="P28">Flussi telematici da/verso Agenzia delle Entrate.</text:p>
        </text:list-item>
        <text:list-item>
          <text:p text:style-name="P28">Casellario unico delle pensioni (INPS). </text:p>
        </text:list-item>
        <text:list-item>
          <text:p text:style-name="P28">Perequazione annuale. </text:p>
        </text:list-item>
        <text:list-item>
          <text:p text:style-name="P28">Supporto procedimentale al coordinamento attività informatiche del Fondo. </text:p>
        </text:list-item>
        <text:list-item>
          <text:p text:style-name="P28">Installazione ed assistenza e manutenzione applicativi informatici. </text:p>
        </text:list-item>
        <text:list-item>
          <text:p text:style-name="P28">Tecnologia Sicurezza e Assistenza Utenti. </text:p>
        </text:list-item>
        <text:list-item>
          <text:p text:style-name="P28">Esercizio Sistemi di Elaborazione e Reti TLC.</text:p>
        </text:list-item>
        <text:list-item>
          <text:p text:style-name="P28">Amministrazione informatica e telematica stazioni di lavoro.</text:p>
        </text:list-item>
        <text:list-item>
          <text:p text:style-name="P28">Sito web istituzionale del Fondo Pensioni.</text:p>
        </text:list-item>
        <text:list-item>
          <text:p text:style-name="P28">Istruttoria analisi fabbisogni del Fondo per le azioni di transizione digitale.</text:p>
          <text:p text:style-name="P35"/>
        </text:list-item>
      </text:list>
      <text:p text:style-name="P25"/>
      <text:p text:style-name="P25"/>
      <text:p text:style-name="P21">Il Direttore Generale </text:p>
      <text:p text:style-name="P19"><text:span text:style-name="T6">F.to</text:span> Avv. Filippo Nasca </text:p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MT" svg:font-family="'Arial MT', Arial" style:font-family-generic="swiss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adugi" svg:font-family="Gadugi, Gadug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/>
    <style:font-face style:name="OpenSymbol, 'Arial Unicode MS'" svg:font-family="'OpenSymbol, 'Arial Unicode MS''"/>
    <style:font-face style:name="OpenSymbol1" svg:font-family="OpenSymbol" style:font-charset="x-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Arial Unicode MS" style:font-family-asian="'Arial Unicode MS'" style:font-family-generic-asian="swiss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_20__28_user_29_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494cm" fo:margin-bottom="0.494cm" style:contextual-spacing="false" fo:orphans="2" fo:widows="2" fo:hyphenation-ladder-count="no-limit" style:vertical-align="auto"/>
      <style:text-properties fo:font-size="18pt" fo:font-weight="bold" style:letter-kerning="true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style:contextual-spacing="false"/>
      <style:text-properties style:font-name="Calibri" fo:font-family="Calibri" style:font-family-generic="swiss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font-style-asian="italic" style:font-weight-asian="bold" style:font-name-complex="Calibri" style:font-family-complex="Calibri" style:font-family-generic-complex="swiss" style:font-pitch-complex="variable" style:font-size-complex="11.5pt" style:font-style-complex="italic" style:font-weight-complex="bold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15%"/>
    </style:style>
    <style:style style:name="Caption_20__28_user_29_" style:display-name="Caption (user)" style:family="paragraph" style:parent-style-name="Standard_20__28_user_29_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dex_20__28_user_29_" style:display-name="Index (user)" style:family="paragraph" style:parent-style-name="Standard_20__28_user_29_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Title" style:family="paragraph" style:parent-style-name="Standard_20__28_user_29_" style:next-style-name="Text_20_body_20__28_user_29_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Subtitle" style:family="paragraph" style:parent-style-name="Heading_20__28_user_29_" style:next-style-name="Text_20_body_20__28_user_29_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_20__28_user_29_" style:display-name="Footer (user)" style:family="paragraph" style:parent-style-name="Standard_20__28_user_29_">
      <style:paragraph-properties text:number-lines="false" text:line-number="0"/>
    </style:style>
    <style:style style:name="Header_20__28_user_29_" style:display-name="Header (user)" style:family="paragraph" style:parent-style-name="Standard_20__28_user_29_">
      <style:paragraph-properties text:number-lines="false" text:line-number="0"/>
    </style:style>
    <style:style style:name="Definition_20_Term" style:display-name="Definition Term" style:family="paragraph" style:parent-style-name="Standard_20__28_user_29_" style:next-style-name="Definition_20_List">
      <style:paragraph-properties fo:margin-top="0cm" fo:margin-bottom="0cm" style:contextual-spacing="false"/>
    </style:style>
    <style:style style:name="Definition_20_List" style:display-name="Definition List" style:family="paragraph" style:parent-style-name="Standard_20__28_user_29_" style:next-style-name="Definition_20_Term">
      <style:paragraph-properties fo:margin-left="0.635cm" fo:margin-right="0cm" fo:margin-top="0cm" fo:margin-bottom="0cm" style:contextual-spacing="false" fo:text-indent="0cm" style:auto-text-indent="false"/>
    </style:style>
    <style:style style:name="H1" style:family="paragraph" style:parent-style-name="Standard_20__28_user_29_" style:next-style-name="Standard_20__28_user_29_" style:default-outline-level="2" style:list-style-name="">
      <style:paragraph-properties fo:keep-with-next="always"/>
      <style:text-properties fo:font-size="24pt" fo:font-weight="bold" style:letter-kerning="true" style:font-size-asian="24pt" style:font-weight-asian="bold" style:font-size-complex="24pt" style:font-weight-complex="bold"/>
    </style:style>
    <style:style style:name="H2" style:family="paragraph" style:parent-style-name="Standard_20__28_user_29_" style:next-style-name="Standard_20__28_user_29_" style:default-outline-level="3" style:list-style-name="">
      <style:paragraph-properties fo:keep-with-next="always"/>
      <style:text-properties fo:font-size="18pt" fo:font-weight="bold" style:font-size-asian="18pt" style:font-weight-asian="bold" style:font-size-complex="18pt" style:font-weight-complex="bold"/>
    </style:style>
    <style:style style:name="H3" style:family="paragraph" style:parent-style-name="Standard_20__28_user_29_" style:next-style-name="Standard_20__28_user_29_" style:default-outline-level="4" style:list-style-name="">
      <style:paragraph-properties fo:keep-with-next="always"/>
      <style:text-properties fo:font-size="14pt" fo:font-weight="bold" style:font-size-asian="14pt" style:font-weight-asian="bold" style:font-size-complex="14pt" style:font-weight-complex="bold"/>
    </style:style>
    <style:style style:name="H4" style:family="paragraph" style:parent-style-name="Standard_20__28_user_29_" style:next-style-name="Standard_20__28_user_29_" style:default-outline-level="5" style:list-style-name="">
      <style:paragraph-properties fo:keep-with-next="always"/>
      <style:text-properties fo:font-size="12pt" fo:font-weight="bold" style:font-size-asian="12pt" style:font-weight-asian="bold" style:font-size-complex="12pt" style:font-weight-complex="bold"/>
    </style:style>
    <style:style style:name="H5" style:family="paragraph" style:parent-style-name="Standard_20__28_user_29_" style:next-style-name="Standard_20__28_user_29_" style:default-outline-level="6" style:list-style-name="">
      <style:paragraph-properties fo:keep-with-next="always"/>
      <style:text-properties fo:font-size="10pt" fo:font-weight="bold" style:font-size-asian="10pt" style:font-weight-asian="bold" style:font-size-complex="10pt" style:font-weight-complex="bold"/>
    </style:style>
    <style:style style:name="H6" style:family="paragraph" style:parent-style-name="Standard_20__28_user_29_" style:next-style-name="Standard_20__28_user_29_" style:default-outline-level="7" style:list-style-name="">
      <style:paragraph-properties fo:keep-with-next="always"/>
      <style:text-properties fo:font-size="8pt" fo:font-weight="bold" style:font-size-asian="8pt" style:font-weight-asian="bold" style:font-size-complex="8pt" style:font-weight-complex="bold"/>
    </style:style>
    <style:style style:name="Address" style:family="paragraph" style:parent-style-name="Standard_20__28_user_29_" style:next-style-name="Standard_20__28_user_29_">
      <style:paragraph-properties fo:margin-top="0cm" fo:margin-bottom="0cm" style:contextual-spacing="false"/>
      <style:text-properties fo:font-style="italic" style:font-style-asian="italic" style:font-style-complex="italic"/>
    </style:style>
    <style:style style:name="Blockquote" style:family="paragraph" style:parent-style-name="Standard_20__28_user_29_" style:next-style-name="Standard_20__28_user_29_">
      <style:paragraph-properties fo:margin-left="0.635cm" fo:margin-right="0.635cm" fo:text-indent="0cm" style:auto-text-indent="false"/>
    </style:style>
    <style:style style:name="Preformatted" style:family="paragraph" style:parent-style-name="Standard_20__28_user_29_" style:next-style-name="Standard_20__28_user_29_">
      <style:paragraph-properties fo:margin-top="0cm" fo:margin-bottom="0cm" style:contextual-spacing="false"/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z-Bottom_20_of_20_Form" style:display-name="z-Bottom of Form" style:family="paragraph" style:next-style-name="Standard_20__28_user_29_">
      <style:paragraph-properties fo:text-align="center" style:justify-single-word="false" fo:orphans="0" fo:widows="0" fo:hyphenation-ladder-count="no-limit" style:border-line-width-top="0.002cm 0.035cm 0.002cm" fo:padding="0cm" fo:border-left="none" fo:border-right="none" fo:border-top="1.11pt double #000000" fo:border-bottom="none" style:text-autospace="none" style:vertical-align="baseline"/>
      <style:text-properties style:use-window-font-color="true" loext:opacity="0%" style:font-name="Arial" fo:font-family="Arial" style:font-family-generic="swiss" style:font-pitch="variable" fo:font-size="8pt" fo:language="it" fo:country="IT" style:letter-kerning="true" style:font-name-asian="Arial" style:font-family-asian="Arial" style:font-family-generic-asian="swiss" style:font-pitch-asian="variable" style:font-size-asian="8pt" style:language-asian="zh" style:country-asian="CN" style:font-name-complex="Arial" style:font-family-complex="Arial" style:font-family-generic-complex="swiss" style:font-pitch-complex="variable" style:font-size-complex="8pt" style:language-complex="hi" style:country-complex="IN" text:display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z-Top_20_of_20_Form" style:display-name="z-Top of Form" style:family="paragraph" style:next-style-name="Standard_20__28_user_29_">
      <style:paragraph-properties fo:text-align="center" style:justify-single-word="false" fo:orphans="0" fo:widows="0" fo:hyphenation-ladder-count="no-limit" style:border-line-width-bottom="0.002cm 0.035cm 0.002cm" fo:padding="0cm" fo:border-left="none" fo:border-right="none" fo:border-top="none" fo:border-bottom="1.11pt double #000000" style:text-autospace="none" style:vertical-align="baseline"/>
      <style:text-properties style:use-window-font-color="true" loext:opacity="0%" style:font-name="Arial" fo:font-family="Arial" style:font-family-generic="swiss" style:font-pitch="variable" fo:font-size="8pt" fo:language="it" fo:country="IT" style:letter-kerning="true" style:font-name-asian="Arial" style:font-family-asian="Arial" style:font-family-generic-asian="swiss" style:font-pitch-asian="variable" style:font-size-asian="8pt" style:language-asian="zh" style:country-asian="CN" style:font-name-complex="Arial" style:font-family-complex="Arial" style:font-family-generic-complex="swiss" style:font-pitch-complex="variable" style:font-size-complex="8pt" style:language-complex="hi" style:country-complex="IN" text:display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Nessuna_20_spaziatura" style:display-name="Nessuna spaziatura" style:family="paragraph">
      <style:paragraph-properties fo:orphans="0" fo:widows="0" fo:hyphenation-ladder-count="no-limit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Arial Unicode MS" style:font-family-asian="'Arial Unicode MS'" style:font-family-generic-asian="swiss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0.5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style:text-autospace="none"/>
      <style:text-properties fo:color="#000000" loext:opacity="100%" style:font-name="Gadugi" fo:font-family="Gadugi, Gadugi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Gadugi" style:font-family-complex="Gadugi, Gadugi" style:font-family-generic-complex="swiss" style:font-pitch-complex="variable" style:font-size-complex="12pt" style:language-complex="ar" style:country-complex="SA"/>
    </style:style>
    <style:style style:name="CM4" style:family="paragraph" style:parent-style-name="Default" style:next-style-name="Default">
      <style:paragraph-properties fo:margin-top="0cm" fo:margin-bottom="0.529cm" style:contextual-spacing="false"/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CM5" style:family="paragraph" style:parent-style-name="Default" style:next-style-name="Default">
      <style:paragraph-properties fo:margin-top="0cm" fo:margin-bottom="0.926cm" style:contextual-spacing="false"/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CM1" style:family="paragraph" style:parent-style-name="Default" style:next-style-name="Defaul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 fo:orphans="2" fo:widows="2" fo:hyphenation-ladder-count="no-limit" style:vertical-align="auto"/>
      <style:text-properties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fo:color="#000000" loext:opacity="100%" style:font-name="Wingdings" fo:font-family="Wingdings" style:font-pitch="variable" style:font-charset="x-symbol" fo:font-size="10.5pt" style:font-size-asian="10.5pt" style:font-name-complex="Wingdings" style:font-family-complex="Wingdings" style:font-pitch-complex="variable" style:font-charset-complex="x-symbol" style:font-size-complex="10.5pt"/>
    </style:style>
    <style:style style:name="WW8Num12z1" style:family="text">
      <style:text-properties style:font-name-complex="Times New Roman" style:font-family-complex="'Times New Roman'" style:font-family-generic-complex="roman" style:font-pitch-complex="variable"/>
    </style:style>
    <style:style style:name="Car._20_predefinito_20_paragrafo" style:display-name="Car. predefinito paragrafo" style:family="text"/>
    <style:style style:name="Numbering_20_Symbols" style:display-name="Numbering Symbols" style:family="text"/>
    <style:style style:name="Bullet_20_Symbols_20__28_user_29_" style:display-name="Bullet Symbols (user)" style:family="text">
      <style:text-properties style:font-name="OpenSymbol, 'Arial Unicode MS'" fo:font-family="'OpenSymbol, 'Arial Unicode MS''" style:font-name-asian="OpenSymbol, 'Arial Unicode MS'" style:font-family-asian="'OpenSymbol, 'Arial Unicode MS''" style:font-name-complex="OpenSymbol, 'Arial Unicode MS'" style:font-family-complex="'OpenSymbol, 'Arial Unicode MS''"/>
    </style:style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Definition_20__28_user_29__20__28_user_29_" style:display-name="Definition (user) (user)" style:family="text">
      <style:text-properties fo:font-style="italic" style:font-style-asian="italic" style:font-style-complex="italic"/>
    </style:style>
    <style:style style:name="CITE" style:family="text">
      <style:text-properties fo:font-style="italic" style:font-style-asian="italic" style:font-style-complex="italic"/>
    </style:style>
    <style:style style:name="CODE" style:family="text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modern" fo:font-size="10pt" fo:font-weight="bold" style:font-name-asian="Courier New" style:font-family-asian="'Courier New'" style:font-family-generic-asian="modern" style:font-size-asian="10pt" style:font-weight-asian="bold" style:font-name-complex="Courier New" style:font-family-complex="'Courier New'" style:font-family-generic-complex="modern" style:font-size-complex="10pt" style:font-weight-complex="bold"/>
    </style:style>
    <style:style style:name="Sample" style:family="text">
      <style:text-properties style:font-name="Courier New" fo:font-family="'Courier New'" style:font-family-generic="modern" style:font-name-asian="Courier New" style:font-family-asian="'Courier New'" style:font-family-generic-asian="modern" style:font-name-complex="Courier New" style:font-family-complex="'Courier New'" style:font-family-generic-complex="modern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Typewriter" style:family="text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Variable_20__28_user_29__20__28_user_29_" style:display-name="Variable (user) (user)" style:family="text">
      <style:text-properties fo:font-style="italic" style:font-style-asian="italic" style:font-style-complex="italic"/>
    </style:style>
    <style:style style:name="HTML_20_Markup" style:display-name="HTML Markup" style:family="text">
      <style:text-properties fo:color="#ff0000" loext:opacity="100%" text:display="none"/>
    </style:style>
    <style:style style:name="Comment" style:family="text">
      <style:text-properties text:display="none"/>
    </style:style>
    <style:style style:name="Piè_20_di_20_pagina_20_Carattere" style:display-name="Piè di pagina Carattere" style:family="text" style:parent-style-name="Car._20_predefinito_20_paragrafo">
      <style:text-properties style:font-size-complex="10.5pt"/>
    </style:style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Intestazione_20_Carattere" style:display-name="Intestazione Carattere" style:family="text" style:parent-style-name="Car._20_predefinito_20_paragrafo">
      <style:text-properties fo:font-size="12pt" style:letter-kerning="true" style:font-size-asian="12pt" style:language-asian="zh" style:country-asian="CN" style:font-size-complex="10.5pt" style:language-complex="hi" style:country-complex="IN"/>
    </style:style>
    <style:style style:name="Titolo_20_2_20_Carattere" style:display-name="Titolo 2 Carattere" style:family="text" style:parent-style-name="Car._20_predefinito_20_paragrafo">
      <style:text-properties fo:font-size="18pt" fo:font-weight="bold" style:font-name-asian="Times New Roman" style:font-family-asian="'Times New Roman'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Titolo_20_5_20_Carattere" style:display-name="Titolo 5 Carattere" style:family="text" style:parent-style-name="Car._20_predefinito_20_paragrafo">
      <style:text-properties style:font-name="Calibri" fo:font-family="Calibri" style:font-family-generic="swiss" style:font-pitch="variable" fo:font-size="13pt" fo:font-style="italic" fo:font-weight="bold" style:letter-kerning="true" style:font-name-asian="Times New Roman" style:font-family-asian="'Times New Roman'" style:font-family-generic-asian="roman" style:font-pitch-asian="variable" style:font-size-asian="13pt" style:language-asian="zh" style:country-asian="CN" style:font-style-asian="italic" style:font-weight-asian="bold" style:font-name-complex="Calibri" style:font-family-complex="Calibri" style:font-family-generic-complex="swiss" style:font-pitch-complex="variable" style:font-size-complex="11.5pt" style:language-complex="hi" style:country-complex="IN" style:font-style-complex="italic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4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4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7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7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7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7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7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WW8Num8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9z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9z4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9z5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9z7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9z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0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0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1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11z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WW8Num1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WW8Num11z4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WW8Num11z5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WW8Num1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8Num11z7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8Num11z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1"/>
      </text:list-level-style-bullet>
      <text:list-level-style-number text:level="2" text:style-name="WW8Num12z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12z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12z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12z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12z1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12z1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12z1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12z1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fo:font-style="italic" style:font-size-asian="8pt" style:font-style-asian="italic" style:font-name-complex="Arial" style:font-size-complex="8pt" style:font-style-complex="italic"/>
    </style:style>
    <style:style style:name="MP3" style:family="paragraph" style:parent-style-name="Footer_20__28_user_29_">
      <style:paragraph-properties fo:margin-left="3.605cm" fo:margin-right="0cm" fo:orphans="0" fo:widows="0" fo:text-indent="0cm" style:auto-text-indent="false"/>
      <style:text-properties style:font-name="Arial" fo:font-size="8pt" style:font-size-asian="8pt" style:font-name-complex="Arial" style:font-size-complex="8pt"/>
    </style:style>
    <style:style style:name="MP4" style:family="paragraph" style:parent-style-name="Standard_20__28_user_29_">
      <style:text-properties fo:font-size="8pt" style:font-size-asian="8pt" style:font-size-complex="8pt"/>
    </style:style>
    <style:style style:name="M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-0.023cm, -0.021cm, -0.023cm, -0.021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4.15cm" fo:margin-left="0cm" fo:margin-right="0cm" fo:margin-top="4.0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6.151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>
      <style:footer>
        <text:p text:style-name="MP1">____________________________</text:p>
        <text:p text:style-name="MP2"><draw:frame draw:style-name="Mfr1" draw:name="immagini2" text:anchor-type="char" svg:x="0.545cm" svg:y="0.277cm" svg:width="2.148cm" svg:height="2.723cm" draw:z-index="5"><draw:image xlink:href="Pictures/100000000000031A00000463E18F350386503506.jpg" xlink:type="simple" xlink:show="embed" xlink:actuate="onLoad" draw:mime-type="image/jpeg"/></draw:frame>Fondo per il pagamento del trattamento di quiescenza</text:p>
        <text:p text:style-name="MP2">e dell’indennità di buonuscita del personale regionale</text:p>
        <text:p text:style-name="MP3">Ente Pubblico previdenziale</text:p>
        <text:p text:style-name="MP3"/>
        <text:p text:style-name="MP3">Sede legale: Viale Regione Siciliana n.2246 - 90135 Palermo</text:p>
        <text:p text:style-name="MP3">Codice Fiscale 97249080827</text:p>
        <text:p text:style-name="MP3">Resp. del procedimento: </text:p>
        <text:p text:style-name="MP3">pec: fondo.pensioni@certmail.regione.sicilia.it <text:s text:c="3"/></text:p>
        <text:p text:style-name="MP3">email:fondopensionisicilia@regione.sicilia.it</text:p>
        <text:p text:style-name="MP4"/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alvatore leonardi</meta:initial-creator>
    <meta:creation-date>2022-07-11T11:24:00</meta:creation-date>
    <dc:date>2023-10-12T13:24:14.495000000</dc:date>
    <meta:print-date>2022-07-11T12:35:00</meta:print-date>
    <meta:editing-cycles>17</meta:editing-cycles>
    <meta:editing-duration>PT39M28S</meta:editing-duration>
    <meta:generator>LibreOffice/7.5.1.2$Windows_X86_64 LibreOffice_project/fcbaee479e84c6cd81291587d2ee68cba099e129</meta:generator>
    <meta:document-statistic meta:table-count="0" meta:image-count="2" meta:object-count="0" meta:page-count="6" meta:paragraph-count="135" meta:word-count="1203" meta:character-count="8580" meta:non-whitespace-character-count="7541"/>
  </office:meta>
</office:document-meta>
</file>