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3B000000484AFA46AC.jpg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OpenSymbol" svg:font-family="OpenSymbol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Text_20_body">
      <style:text-properties fo:font-style="italic" fo:font-weight="bold" style:font-style-asian="italic" style:font-weight-asian="bold"/>
    </style:style>
    <style:style style:name="P2" style:family="paragraph" style:parent-style-name="Text_20_body">
      <style:text-properties fo:font-size="10pt" style:font-size-asian="10pt"/>
    </style:style>
    <style:style style:name="P3" style:family="paragraph" style:parent-style-name="Text_20_body">
      <style:text-properties fo:font-size="10pt" fo:font-weight="bold" style:font-size-asian="10pt" style:font-weight-asian="bold"/>
    </style:style>
    <style:style style:name="P4" style:family="paragraph" style:parent-style-name="Text_20_body">
      <style:text-properties fo:font-size="9.5pt" fo:font-weight="bold" style:font-size-asian="9.5pt" style:font-weight-asian="bold"/>
    </style:style>
    <style:style style:name="P5" style:family="paragraph" style:parent-style-name="Text_20_body">
      <style:paragraph-properties fo:margin-top="0.016cm" fo:margin-bottom="0cm"/>
      <style:text-properties fo:font-size="16pt" fo:font-style="italic" fo:font-weight="bold" style:font-size-asian="16pt" style:font-style-asian="italic" style:font-weight-asian="bold"/>
    </style:style>
    <style:style style:name="P6" style:family="paragraph" style:parent-style-name="Text_20_body">
      <style:paragraph-properties fo:margin-top="0.016cm" fo:margin-bottom="0cm"/>
      <style:text-properties fo:font-size="10.5pt" style:font-size-asian="10.5pt"/>
    </style:style>
    <style:style style:name="P7" style:family="paragraph" style:parent-style-name="Text_20_body">
      <style:paragraph-properties fo:margin-left="0cm" fo:margin-right="0.099cm" fo:text-align="center" style:justify-single-word="false" fo:text-indent="0cm" style:auto-text-indent="false">
        <style:tab-stops>
          <style:tab-stop style:position="8.105cm"/>
          <style:tab-stop style:position="14.173cm"/>
          <style:tab-stop style:position="16.962cm"/>
        </style:tab-stops>
      </style:paragraph-properties>
    </style:style>
    <style:style style:name="P8" style:family="paragraph" style:parent-style-name="Text_20_body">
      <style:paragraph-properties fo:margin-top="0.005cm" fo:margin-bottom="0cm"/>
      <style:text-properties fo:font-size="6.5pt" style:font-size-asian="6.5pt"/>
    </style:style>
    <style:style style:name="P9" style:family="paragraph" style:parent-style-name="Text_20_body">
      <style:paragraph-properties fo:margin-top="0.005cm" fo:margin-bottom="0cm"/>
      <style:text-properties fo:font-size="10.5pt" style:font-size-asian="10.5pt"/>
    </style:style>
    <style:style style:name="P10" style:family="paragraph" style:parent-style-name="Text_20_body">
      <style:paragraph-properties fo:margin-left="0.233cm" fo:margin-right="0cm" fo:line-height="0.441cm" fo:text-indent="0cm" style:auto-text-indent="false"/>
    </style:style>
    <style:style style:name="P11" style:family="paragraph" style:parent-style-name="Text_20_body">
      <style:paragraph-properties fo:margin-left="0.233cm" fo:margin-right="0cm" fo:text-indent="0cm" style:auto-text-indent="false">
        <style:tab-stops>
          <style:tab-stop style:position="17.302cm"/>
        </style:tab-stops>
      </style:paragraph-properties>
    </style:style>
    <style:style style:name="P12" style:family="paragraph" style:parent-style-name="Text_20_body">
      <style:paragraph-properties fo:margin-left="0.233cm" fo:margin-right="0cm" fo:line-height="0.395cm" fo:text-indent="0cm" style:auto-text-indent="false"/>
    </style:style>
    <style:style style:name="P13" style:family="paragraph" style:parent-style-name="Text_20_body">
      <style:paragraph-properties fo:margin-left="0.233cm" fo:margin-right="0cm" fo:margin-top="0.162cm" fo:margin-bottom="0cm" fo:text-indent="0cm" style:auto-text-indent="false">
        <style:tab-stops>
          <style:tab-stop style:position="5.562cm"/>
        </style:tab-stops>
      </style:paragraph-properties>
    </style:style>
    <style:style style:name="P14" style:family="paragraph" style:parent-style-name="Text_20_body">
      <style:paragraph-properties fo:margin-left="0.233cm" fo:margin-right="0cm" fo:margin-top="0.162cm" fo:margin-bottom="0cm" fo:text-indent="0cm" style:auto-text-indent="false">
        <style:tab-stops>
          <style:tab-stop style:position="17.302cm"/>
        </style:tab-stops>
      </style:paragraph-properties>
    </style:style>
    <style:style style:name="P15" style:family="paragraph" style:parent-style-name="Text_20_body">
      <style:paragraph-properties fo:margin-left="0.233cm" fo:margin-right="0cm" fo:margin-top="0.109cm" fo:margin-bottom="0cm" fo:text-align="justify" style:justify-single-word="false" fo:text-indent="0cm" style:auto-text-indent="false"/>
    </style:style>
    <style:style style:name="P16" style:family="paragraph" style:parent-style-name="Text_20_body">
      <style:paragraph-properties fo:margin-left="0.233cm" fo:margin-right="0cm" fo:margin-top="0.109cm" fo:margin-bottom="0cm" fo:line-height="0.445cm" fo:text-indent="0cm" style:auto-text-indent="false">
        <style:tab-stops>
          <style:tab-stop style:position="3.861cm"/>
          <style:tab-stop style:position="6.257cm"/>
        </style:tab-stops>
      </style:paragraph-properties>
    </style:style>
    <style:style style:name="P17" style:family="paragraph" style:parent-style-name="Text_20_body">
      <style:paragraph-properties fo:margin-left="0.233cm" fo:margin-right="0.21cm" fo:margin-top="0.161cm" fo:margin-bottom="0cm" fo:line-height="195%" fo:text-align="justify" style:justify-single-word="false" fo:text-indent="0cm" style:auto-text-indent="false">
        <style:tab-stops>
          <style:tab-stop style:position="5.736cm"/>
          <style:tab-stop style:position="6.313cm"/>
          <style:tab-stop style:position="9.169cm"/>
          <style:tab-stop style:position="17.272cm"/>
        </style:tab-stops>
      </style:paragraph-properties>
    </style:style>
    <style:style style:name="P18" style:family="paragraph" style:parent-style-name="Text_20_body">
      <style:paragraph-properties fo:margin-top="0.007cm" fo:margin-bottom="0cm"/>
      <style:text-properties fo:font-size="7.5pt" style:font-size-asian="7.5pt"/>
    </style:style>
    <style:style style:name="P19" style:family="paragraph" style:parent-style-name="Text_20_body">
      <style:paragraph-properties fo:margin-top="0.007cm" fo:margin-bottom="0cm"/>
      <style:text-properties fo:font-size="10.5pt" style:font-size-asian="10.5pt"/>
    </style:style>
    <style:style style:name="P20" style:family="paragraph" style:parent-style-name="Text_20_body">
      <style:paragraph-properties fo:margin-top="0.007cm" fo:margin-bottom="0cm"/>
      <style:text-properties fo:font-size="12pt" style:font-size-asian="12pt"/>
    </style:style>
    <style:style style:name="P21" style:family="paragraph" style:parent-style-name="Text_20_body">
      <style:paragraph-properties fo:margin-top="0.004cm" fo:margin-bottom="0cm"/>
      <style:text-properties fo:font-size="6pt" style:font-size-asian="6pt"/>
    </style:style>
    <style:style style:name="P22" style:family="paragraph" style:parent-style-name="Text_20_body">
      <style:paragraph-properties fo:margin-top="0.009cm" fo:margin-bottom="0cm"/>
      <style:text-properties fo:font-size="6.5pt" style:font-size-asian="6.5pt"/>
    </style:style>
    <style:style style:name="P23" style:family="paragraph" style:parent-style-name="Text_20_body">
      <style:paragraph-properties fo:margin-top="0.012cm" fo:margin-bottom="0cm"/>
      <style:text-properties fo:font-size="12pt" fo:font-weight="bold" style:font-size-asian="12pt" style:font-weight-asian="bold"/>
    </style:style>
    <style:style style:name="P24" style:family="paragraph" style:parent-style-name="Text_20_body">
      <style:paragraph-properties fo:margin-top="0.012cm" fo:margin-bottom="0cm"/>
      <style:text-properties fo:font-size="6.5pt" style:font-size-asian="6.5pt"/>
    </style:style>
    <style:style style:name="P25" style:family="paragraph" style:parent-style-name="Text_20_body">
      <style:paragraph-properties fo:margin-top="0.012cm" fo:margin-bottom="0cm"/>
      <style:text-properties fo:font-size="10pt" style:font-size-asian="10pt"/>
    </style:style>
    <style:style style:name="P26" style:family="paragraph" style:parent-style-name="Text_20_body">
      <style:paragraph-properties fo:margin-left="0.222cm" fo:margin-right="0cm" fo:margin-top="0.161cm" fo:margin-bottom="0cm" fo:text-indent="0cm" style:auto-text-indent="false" fo:break-before="column"/>
    </style:style>
    <style:style style:name="P27" style:family="paragraph" style:parent-style-name="Text_20_body">
      <style:paragraph-properties fo:margin-left="0.233cm" fo:margin-right="0.399cm" fo:text-indent="0cm" style:auto-text-indent="false"/>
    </style:style>
    <style:style style:name="P28" style:family="paragraph" style:parent-style-name="Text_20_body" style:master-page-name="Converted1">
      <style:paragraph-properties fo:margin-left="0.233cm" fo:margin-right="0.399cm" fo:margin-top="0.131cm" fo:margin-bottom="0cm" fo:line-height="98%" fo:text-indent="0cm" style:auto-text-indent="false" style:page-number="auto"/>
    </style:style>
    <style:style style:name="P29" style:family="paragraph" style:parent-style-name="Text_20_body">
      <style:paragraph-properties fo:margin-top="0.011cm" fo:margin-bottom="0cm"/>
      <style:text-properties fo:font-size="9.5pt" fo:font-weight="bold" style:font-size-asian="9.5pt" style:font-weight-asian="bold"/>
    </style:style>
    <style:style style:name="P30" style:family="paragraph" style:parent-style-name="Text_20_body">
      <style:paragraph-properties fo:margin-left="0.233cm" fo:margin-right="0.291cm" fo:line-height="110%" fo:text-align="justify" style:justify-single-word="false" fo:text-indent="0cm" style:auto-text-indent="false"/>
    </style:style>
    <style:style style:name="P31" style:family="paragraph" style:parent-style-name="Text_20_body">
      <style:paragraph-properties fo:margin-left="0.233cm" fo:margin-right="2.965cm" fo:line-height="110%" fo:text-indent="0cm" style:auto-text-indent="false">
        <style:tab-stops>
          <style:tab-stop style:position="10.003cm"/>
          <style:tab-stop style:position="14.466cm"/>
        </style:tab-stops>
      </style:paragraph-properties>
    </style:style>
    <style:style style:name="P32" style:family="paragraph" style:parent-style-name="Text_20_body">
      <style:paragraph-properties fo:margin-left="10.195cm" fo:margin-right="0cm" fo:line-height="0.445cm" fo:text-indent="0cm" style:auto-text-indent="false">
        <style:tab-stops>
          <style:tab-stop style:position="17.327cm"/>
        </style:tab-stops>
      </style:paragraph-properties>
    </style:style>
    <style:style style:name="P33" style:family="paragraph" style:parent-style-name="Standard">
      <style:paragraph-properties fo:margin-left="12.942cm" fo:margin-right="0.291cm" fo:text-align="end" style:justify-single-word="false" fo:text-indent="-0.466cm" style:auto-text-indent="false"/>
    </style:style>
    <style:style style:name="P34" style:family="paragraph" style:parent-style-name="Standard">
      <style:paragraph-properties fo:margin-left="0cm" fo:margin-right="0.298cm" fo:line-height="0.402cm" fo:text-align="end" style:justify-single-word="false" fo:text-indent="0cm" style:auto-text-indent="false"/>
    </style:style>
    <style:style style:name="P35" style:family="paragraph" style:parent-style-name="Standard">
      <style:paragraph-properties fo:margin-left="7.722cm" fo:margin-right="0.295cm" fo:margin-top="0.002cm" fo:margin-bottom="0cm" fo:text-align="end" style:justify-single-word="false" fo:text-indent="2.789cm" style:auto-text-indent="false"/>
      <style:text-properties fo:font-size="10pt" fo:letter-spacing="-0.002cm" fo:font-weight="bold" style:font-size-asian="10pt" style:font-weight-asian="bold"/>
    </style:style>
    <style:style style:name="P36" style:family="paragraph" style:parent-style-name="Standard">
      <style:paragraph-properties fo:margin-left="7.722cm" fo:margin-right="0.295cm" fo:margin-top="0.002cm" fo:margin-bottom="0cm" fo:text-align="end" style:justify-single-word="false" fo:text-indent="2.789cm" style:auto-text-indent="false"/>
    </style:style>
    <style:style style:name="P37" style:family="paragraph" style:parent-style-name="Standard">
      <style:paragraph-properties fo:margin-left="7.722cm" fo:margin-right="0.295cm" fo:margin-top="0.002cm" fo:margin-bottom="0cm" fo:text-indent="0cm" style:auto-text-indent="false"/>
      <style:text-properties fo:font-size="10pt" fo:font-weight="bold" style:font-size-asian="10pt" style:font-weight-asian="bold"/>
    </style:style>
    <style:style style:name="P38" style:family="paragraph" style:parent-style-name="Standard">
      <style:paragraph-properties fo:margin-left="0cm" fo:margin-right="0.056cm" fo:line-height="0.404cm" fo:text-align="center" style:justify-single-word="false" fo:text-indent="0cm" style:auto-text-indent="false"/>
    </style:style>
    <style:style style:name="P39" style:family="paragraph" style:parent-style-name="Standard">
      <style:paragraph-properties fo:margin-left="7.895cm" fo:margin-right="0cm" fo:margin-top="0.309cm" fo:margin-bottom="0cm" fo:text-indent="0cm" style:auto-text-indent="false"/>
    </style:style>
    <style:style style:name="P40" style:family="paragraph" style:parent-style-name="Standard">
      <style:paragraph-properties fo:margin-left="0.233cm" fo:margin-right="0.289cm" fo:margin-top="0.169cm" fo:margin-bottom="0cm" fo:line-height="98%" fo:text-align="justify" style:justify-single-word="false" fo:text-indent="0cm" style:auto-text-indent="false"/>
    </style:style>
    <style:style style:name="P41" style:family="paragraph" style:parent-style-name="Standard">
      <style:paragraph-properties fo:margin-left="0.233cm" fo:margin-right="0.289cm" fo:margin-top="0.159cm" fo:margin-bottom="0cm" fo:line-height="98%" fo:text-align="justify" style:justify-single-word="false" fo:text-indent="0cm" style:auto-text-indent="false"/>
    </style:style>
    <style:style style:name="P42" style:family="paragraph" style:parent-style-name="Standard">
      <style:paragraph-properties fo:margin-left="0cm" fo:margin-right="7.183cm" fo:margin-top="0.118cm" fo:margin-bottom="0cm" fo:line-height="145%" fo:text-align="center" style:justify-single-word="false" fo:text-indent="0cm" style:auto-text-indent="false"/>
    </style:style>
    <style:style style:name="P43" style:family="paragraph" style:parent-style-name="Standard">
      <style:paragraph-properties fo:margin-left="0cm" fo:margin-right="0.053cm" fo:margin-top="0.118cm" fo:margin-bottom="0cm" fo:line-height="145%" fo:text-align="center" style:justify-single-word="false" fo:text-indent="0cm" style:auto-text-indent="false"/>
    </style:style>
    <style:style style:name="P44" style:family="paragraph" style:parent-style-name="Heading_20_2">
      <style:paragraph-properties fo:margin-left="7.62cm" fo:margin-right="0.18cm" fo:line-height="223%" fo:text-align="end" style:justify-single-word="false" fo:text-indent="0cm" style:auto-text-indent="false"/>
    </style:style>
    <style:style style:name="P45" style:family="paragraph" style:parent-style-name="Title">
      <style:paragraph-properties fo:margin-left="0.651cm" fo:margin-right="0.63cm" fo:line-height="100%" fo:text-indent="0cm" style:auto-text-indent="false"/>
    </style:style>
    <style:style style:name="P46" style:family="paragraph" style:parent-style-name="List_20_Paragraph">
      <style:text-properties fo:font-size="12pt" fo:font-weight="bold" style:font-size-asian="12pt" style:font-weight-asian="bold"/>
    </style:style>
    <style:style style:name="P47" style:family="paragraph" style:parent-style-name="List_20_Paragraph" style:list-style-name="WWNum1">
      <style:paragraph-properties fo:margin-left="0.665cm" fo:margin-right="0cm" fo:text-indent="-0.434cm" style:auto-text-indent="false">
        <style:tab-stops>
          <style:tab-stop style:position="0.667cm"/>
        </style:tab-stops>
      </style:paragraph-properties>
    </style:style>
    <style:style style:name="P48" style:family="paragraph" style:parent-style-name="List_20_Paragraph" style:list-style-name="WWNum1">
      <style:paragraph-properties fo:margin-left="0.665cm" fo:margin-right="0cm" fo:line-height="0.445cm" fo:text-indent="-0.434cm" style:auto-text-indent="false">
        <style:tab-stops>
          <style:tab-stop style:position="0.667cm"/>
        </style:tab-stops>
      </style:paragraph-properties>
    </style:style>
    <style:style style:name="P49" style:family="paragraph" style:parent-style-name="List_20_Paragraph" style:list-style-name="WWNum1">
      <style:paragraph-properties fo:margin-left="0.665cm" fo:margin-right="0cm" fo:margin-top="0.005cm" fo:margin-bottom="0cm" fo:text-align="justify" style:justify-single-word="false" fo:text-indent="-0.434cm" style:auto-text-indent="false">
        <style:tab-stops>
          <style:tab-stop style:position="0.667cm"/>
        </style:tab-stops>
      </style:paragraph-properties>
    </style:style>
    <style:style style:name="P50" style:family="paragraph" style:parent-style-name="List_20_Paragraph" style:list-style-name="WWNum1">
      <style:paragraph-properties fo:margin-left="0.665cm" fo:margin-right="0cm" fo:margin-top="0.002cm" fo:margin-bottom="0cm" fo:line-height="0.445cm" fo:text-indent="-0.434cm" style:auto-text-indent="false">
        <style:tab-stops>
          <style:tab-stop style:position="0.667cm"/>
        </style:tab-stops>
      </style:paragraph-properties>
    </style:style>
    <style:style style:name="P51" style:family="paragraph" style:parent-style-name="List_20_Paragraph" style:list-style-name="WWNum1">
      <style:paragraph-properties fo:margin-left="0.568cm" fo:margin-right="0cm" fo:text-align="justify" style:justify-single-word="false" fo:text-indent="-0.337cm" style:auto-text-indent="false">
        <style:tab-stops>
          <style:tab-stop style:position="0.57cm"/>
        </style:tab-stops>
      </style:paragraph-properties>
    </style:style>
    <style:style style:name="P52" style:family="paragraph" style:parent-style-name="List_20_Paragraph" style:list-style-name="WWNum1">
      <style:paragraph-properties fo:margin-left="0.568cm" fo:margin-right="0cm" fo:margin-top="0.161cm" fo:margin-bottom="0cm" fo:line-height="0.441cm" fo:text-indent="-0.337cm" style:auto-text-indent="false">
        <style:tab-stops>
          <style:tab-stop style:position="0.57cm"/>
          <style:tab-stop style:position="12.742cm"/>
        </style:tab-stops>
      </style:paragraph-properties>
    </style:style>
    <style:style style:name="P53" style:family="paragraph" style:parent-style-name="List_20_Paragraph" style:list-style-name="WWNum1">
      <style:paragraph-properties fo:margin-left="0.568cm" fo:margin-right="0cm" fo:margin-top="0.004cm" fo:margin-bottom="0cm" fo:line-height="0.445cm" fo:text-indent="-0.337cm" style:auto-text-indent="false">
        <style:tab-stops>
          <style:tab-stop style:position="0.57cm"/>
        </style:tab-stops>
      </style:paragraph-properties>
    </style:style>
    <style:style style:name="P54" style:family="paragraph" style:parent-style-name="List_20_Paragraph" style:list-style-name="WWNum1">
      <style:paragraph-properties fo:margin-left="0.665cm" fo:margin-right="1.148cm" fo:line-height="98%" fo:text-indent="0cm" style:auto-text-indent="false">
        <style:tab-stops>
          <style:tab-stop style:position="0.57cm"/>
          <style:tab-stop style:position="10.186cm"/>
        </style:tab-stops>
      </style:paragraph-properties>
    </style:style>
    <style:style style:name="P55" style:family="paragraph" style:parent-style-name="List_20_Paragraph" style:list-style-name="WWNum1">
      <style:paragraph-properties fo:margin-left="0.593cm" fo:margin-right="0cm" fo:text-indent="-0.362cm" style:auto-text-indent="false">
        <style:tab-stops>
          <style:tab-stop style:position="0.594cm"/>
        </style:tab-stops>
      </style:paragraph-properties>
    </style:style>
    <style:style style:name="P56" style:family="paragraph" style:parent-style-name="List_20_Paragraph" style:list-style-name="WWNum1">
      <style:paragraph-properties fo:margin-left="0.593cm" fo:margin-right="0cm" fo:text-indent="-0.362cm" style:auto-text-indent="false">
        <style:tab-stops>
          <style:tab-stop style:position="0.594cm"/>
        </style:tab-stops>
      </style:paragraph-properties>
      <style:text-properties fo:font-weight="normal" style:font-weight-asian="normal" style:font-weight-complex="normal"/>
    </style:style>
    <style:style style:name="P57" style:family="paragraph">
      <style:paragraph-properties fo:text-align="center"/>
      <style:text-properties fo:font-size="18pt"/>
    </style:style>
    <style:style style:name="T1" style:family="text">
      <style:text-properties fo:font-size="10pt" fo:font-style="italic" fo:font-weight="bold" style:font-size-asian="10pt" style:font-style-asian="italic" style:font-weight-asian="bold"/>
    </style:style>
    <style:style style:name="T2" style:family="text">
      <style:text-properties fo:font-size="10pt" fo:letter-spacing="0.002cm" fo:font-style="italic" fo:font-weight="bold" style:font-size-asian="10pt" style:font-style-asian="italic" style:font-weight-asian="bold"/>
    </style:style>
    <style:style style:name="T3" style:family="text">
      <style:text-properties fo:font-size="10pt" fo:letter-spacing="-0.014cm" fo:font-style="italic" fo:font-weight="bold" style:font-size-asian="10pt" style:font-style-asian="italic" style:font-weight-asian="bold"/>
    </style:style>
    <style:style style:name="T4" style:family="text">
      <style:text-properties fo:font-size="10pt" fo:letter-spacing="-0.005cm" fo:font-style="italic" fo:font-weight="bold" style:font-size-asian="10pt" style:font-style-asian="italic" style:font-weight-asian="bold"/>
    </style:style>
    <style:style style:name="T5" style:family="text">
      <style:text-properties fo:font-size="10pt" fo:letter-spacing="-0.085cm" fo:font-style="italic" fo:font-weight="bold" style:font-size-asian="10pt" style:font-style-asian="italic" style:font-weight-asian="bold"/>
    </style:style>
    <style:style style:name="T6" style:family="text">
      <style:text-properties fo:font-size="10pt" fo:letter-spacing="-0.012cm" fo:font-style="italic" fo:font-weight="bold" style:font-size-asian="10pt" style:font-style-asian="italic" style:font-weight-asian="bold"/>
    </style:style>
    <style:style style:name="T7" style:family="text">
      <style:text-properties fo:font-size="10pt" fo:letter-spacing="-0.002cm" fo:font-style="italic" fo:font-weight="bold" style:font-size-asian="10pt" style:font-style-asian="italic" style:font-weight-asian="bold"/>
    </style:style>
    <style:style style:name="T8" style:family="text">
      <style:text-properties fo:font-size="10pt" fo:letter-spacing="-0.002cm" fo:font-weight="bold" style:font-size-asian="10pt" style:font-weight-asian="bold"/>
    </style:style>
    <style:style style:name="T9" style:family="text">
      <style:text-properties fo:font-size="10pt" fo:letter-spacing="-0.016cm" fo:font-style="italic" fo:font-weight="bold" style:font-size-asian="10pt" style:font-style-asian="italic" style:font-weight-asian="bold"/>
    </style:style>
    <style:style style:name="T10" style:family="text">
      <style:text-properties fo:font-size="10pt" fo:letter-spacing="-0.019cm" fo:font-style="italic" fo:font-weight="bold" style:font-size-asian="10pt" style:font-style-asian="italic" style:font-weight-asian="bold"/>
    </style:style>
    <style:style style:name="T11" style:family="text">
      <style:text-properties fo:font-size="10pt" fo:letter-spacing="0.016cm" fo:font-weight="bold" style:font-size-asian="10pt" style:font-weight-asian="bold"/>
    </style:style>
    <style:style style:name="T12" style:family="text">
      <style:text-properties fo:font-size="10pt" fo:letter-spacing="-0.004cm" fo:font-style="italic" fo:font-weight="bold" style:font-size-asian="10pt" style:font-style-asian="italic" style:font-weight-asian="bold"/>
    </style:style>
    <style:style style:name="T13" style:family="text">
      <style:text-properties fo:font-size="10pt" fo:letter-spacing="0.004cm" fo:font-style="italic" fo:font-weight="bold" style:font-size-asian="10pt" style:font-style-asian="italic" style:font-weight-asian="bold"/>
    </style:style>
    <style:style style:name="T14" style:family="text">
      <style:text-properties fo:font-size="10pt" fo:letter-spacing="0.085cm" fo:font-style="italic" fo:font-weight="bold" style:font-size-asian="10pt" style:font-style-asian="italic" style:font-weight-asian="bold"/>
    </style:style>
    <style:style style:name="T15" style:family="text">
      <style:text-properties fo:font-size="10pt" fo:letter-spacing="-0.007cm" fo:font-style="italic" fo:font-weight="bold" style:font-size-asian="10pt" style:font-style-asian="italic" style:font-weight-asian="bold"/>
    </style:style>
    <style:style style:name="T16" style:family="text">
      <style:text-properties fo:font-size="10pt" fo:letter-spacing="-0.009cm" fo:font-style="italic" fo:font-weight="bold" style:font-size-asian="10pt" style:font-style-asian="italic" style:font-weight-asian="bold"/>
    </style:style>
    <style:style style:name="T17" style:family="text">
      <style:text-properties fo:font-weight="bold" style:font-weight-asian="bold"/>
    </style:style>
    <style:style style:name="T18" style:family="text">
      <style:text-properties fo:font-weight="bold" style:font-weight-asian="bold" style:text-scale="110%"/>
    </style:style>
    <style:style style:name="T19" style:family="text">
      <style:text-properties fo:letter-spacing="0.002cm"/>
    </style:style>
    <style:style style:name="T20" style:family="text">
      <style:text-properties fo:letter-spacing="0.002cm" style:text-scale="106%"/>
    </style:style>
    <style:style style:name="T21" style:family="text">
      <style:text-properties fo:letter-spacing="0.002cm" style:text-scale="94%"/>
    </style:style>
    <style:style style:name="T22" style:family="text">
      <style:text-properties fo:letter-spacing="0.002cm" style:text-scale="95%"/>
    </style:style>
    <style:style style:name="T23" style:family="text">
      <style:text-properties fo:letter-spacing="0.002cm" style:text-underline-style="solid" style:text-underline-width="auto" style:text-underline-color="font-color" style:text-scale="95%"/>
    </style:style>
    <style:style style:name="T24" style:family="text">
      <style:text-properties fo:letter-spacing="0.002cm" fo:font-weight="bold" style:font-weight-asian="bold"/>
    </style:style>
    <style:style style:name="T25" style:family="text">
      <style:text-properties fo:letter-spacing="0.002cm" fo:font-weight="bold" style:font-weight-asian="bold" style:text-scale="110%"/>
    </style:style>
    <style:style style:name="T26" style:family="text">
      <style:text-properties fo:letter-spacing="-0.014cm"/>
    </style:style>
    <style:style style:name="T27" style:family="text">
      <style:text-properties fo:letter-spacing="-0.014cm" style:text-scale="95%"/>
    </style:style>
    <style:style style:name="T28" style:family="text">
      <style:text-properties fo:letter-spacing="-0.005cm"/>
    </style:style>
    <style:style style:name="T29" style:family="text">
      <style:text-properties fo:letter-spacing="-0.005cm" style:text-scale="82%"/>
    </style:style>
    <style:style style:name="T30" style:family="text">
      <style:text-properties fo:letter-spacing="-0.005cm" style:text-scale="94%"/>
    </style:style>
    <style:style style:name="T31" style:family="text">
      <style:text-properties fo:letter-spacing="-0.005cm" style:text-scale="78%"/>
    </style:style>
    <style:style style:name="T32" style:family="text">
      <style:text-properties fo:letter-spacing="-0.012cm"/>
    </style:style>
    <style:style style:name="T33" style:family="text">
      <style:text-properties fo:letter-spacing="-0.012cm" style:text-scale="95%"/>
    </style:style>
    <style:style style:name="T34" style:family="text">
      <style:text-properties fo:letter-spacing="-0.002cm"/>
    </style:style>
    <style:style style:name="T35" style:family="text">
      <style:text-properties fo:letter-spacing="-0.002cm" style:text-scale="82%"/>
    </style:style>
    <style:style style:name="T36" style:family="text">
      <style:text-properties fo:letter-spacing="-0.002cm" style:text-scale="94%"/>
    </style:style>
    <style:style style:name="T37" style:family="text">
      <style:text-properties fo:letter-spacing="-0.002cm" style:text-scale="91%"/>
    </style:style>
    <style:style style:name="T38" style:family="text">
      <style:text-properties fo:letter-spacing="-0.002cm" style:text-scale="96%"/>
    </style:style>
    <style:style style:name="T39" style:family="text">
      <style:text-properties fo:letter-spacing="-0.002cm" style:text-scale="87%"/>
    </style:style>
    <style:style style:name="T40" style:family="text">
      <style:text-properties fo:letter-spacing="-0.002cm" style:text-scale="107%"/>
    </style:style>
    <style:style style:name="T41" style:family="text">
      <style:text-properties fo:letter-spacing="-0.002cm" style:text-scale="95%"/>
    </style:style>
    <style:style style:name="T42" style:family="text">
      <style:text-properties fo:letter-spacing="-0.002cm" style:text-scale="65%"/>
    </style:style>
    <style:style style:name="T43" style:family="text">
      <style:text-properties fo:letter-spacing="-0.002cm" fo:font-weight="bold" style:font-weight-asian="bold"/>
    </style:style>
    <style:style style:name="T44" style:family="text">
      <style:text-properties fo:letter-spacing="-0.016cm"/>
    </style:style>
    <style:style style:name="T45" style:family="text">
      <style:text-properties fo:letter-spacing="-0.019cm"/>
    </style:style>
    <style:style style:name="T46" style:family="text">
      <style:text-properties fo:letter-spacing="-0.019cm" fo:font-weight="bold" style:font-weight-asian="bold"/>
    </style:style>
    <style:style style:name="T47" style:family="text">
      <style:text-properties fo:letter-spacing="0.016cm" style:text-scale="95%"/>
    </style:style>
    <style:style style:name="T48" style:family="text">
      <style:text-properties fo:color="#00007f" fo:font-size="10pt" fo:letter-spacing="-0.083cm" fo:font-weight="bold" style:font-size-asian="10pt" style:font-weight-asian="bold"/>
    </style:style>
    <style:style style:name="T49" style:family="text">
      <style:text-properties fo:color="#00007f" fo:letter-spacing="-0.002cm"/>
    </style:style>
    <style:style style:name="T50" style:family="text">
      <style:text-properties fo:color="#00007f" fo:letter-spacing="0.039cm"/>
    </style:style>
    <style:style style:name="T51" style:family="text">
      <style:text-properties fo:letter-spacing="-0.004cm"/>
    </style:style>
    <style:style style:name="T52" style:family="text">
      <style:text-properties fo:letter-spacing="-0.004cm" style:text-scale="105%"/>
    </style:style>
    <style:style style:name="T53" style:family="text">
      <style:text-properties fo:letter-spacing="-0.004cm" style:text-scale="95%"/>
    </style:style>
    <style:style style:name="T54" style:family="text">
      <style:text-properties fo:letter-spacing="-0.004cm" style:text-scale="106%"/>
    </style:style>
    <style:style style:name="T55" style:family="text">
      <style:text-properties fo:letter-spacing="-0.004cm" style:text-scale="94%"/>
    </style:style>
    <style:style style:name="T56" style:family="text">
      <style:text-properties fo:letter-spacing="-0.023cm"/>
    </style:style>
    <style:style style:name="T57" style:family="text">
      <style:text-properties fo:letter-spacing="-0.025cm"/>
    </style:style>
    <style:style style:name="T58" style:family="text">
      <style:text-properties fo:letter-spacing="-0.028cm"/>
    </style:style>
    <style:style style:name="T59" style:family="text">
      <style:text-properties fo:letter-spacing="0.004cm" style:text-scale="95%"/>
    </style:style>
    <style:style style:name="T60" style:family="text">
      <style:text-properties fo:letter-spacing="-0.007cm"/>
    </style:style>
    <style:style style:name="T61" style:family="text">
      <style:text-properties fo:letter-spacing="-0.007cm" style:text-scale="91%"/>
    </style:style>
    <style:style style:name="T62" style:family="text">
      <style:text-properties fo:letter-spacing="-0.007cm" style:text-scale="93%"/>
    </style:style>
    <style:style style:name="T63" style:family="text">
      <style:text-properties fo:letter-spacing="-0.007cm" style:text-scale="94%"/>
    </style:style>
    <style:style style:name="T64" style:family="text">
      <style:text-properties fo:letter-spacing="-0.007cm" style:text-scale="95%"/>
    </style:style>
    <style:style style:name="T65" style:family="text">
      <style:text-properties style:text-scale="180%"/>
    </style:style>
    <style:style style:name="T66" style:family="text">
      <style:text-properties style:text-scale="94%"/>
    </style:style>
    <style:style style:name="T67" style:family="text">
      <style:text-properties style:text-scale="91%"/>
    </style:style>
    <style:style style:name="T68" style:family="text">
      <style:text-properties style:text-scale="102%"/>
    </style:style>
    <style:style style:name="T69" style:family="text">
      <style:text-properties style:text-scale="105%"/>
    </style:style>
    <style:style style:name="T70" style:family="text">
      <style:text-properties style:text-underline-style="solid" style:text-underline-width="auto" style:text-underline-color="font-color"/>
    </style:style>
    <style:style style:name="T71" style:family="text">
      <style:text-properties style:text-underline-style="solid" style:text-underline-width="auto" style:text-underline-color="font-color" style:text-scale="16%"/>
    </style:style>
    <style:style style:name="T72" style:family="text">
      <style:text-properties style:text-scale="95%"/>
    </style:style>
    <style:style style:name="T73" style:family="text">
      <style:text-properties style:text-scale="101%"/>
    </style:style>
    <style:style style:name="T74" style:family="text">
      <style:text-properties style:text-scale="78%"/>
    </style:style>
    <style:style style:name="T75" style:family="text">
      <style:text-properties fo:letter-spacing="0.005cm" style:text-scale="95%"/>
    </style:style>
    <style:style style:name="T76" style:family="text">
      <style:text-properties fo:letter-spacing="0.007cm" style:text-scale="95%"/>
    </style:style>
    <style:style style:name="T77" style:family="text">
      <style:text-properties fo:letter-spacing="-0.018cm"/>
    </style:style>
    <style:style style:name="T78" style:family="text">
      <style:text-properties fo:letter-spacing="-0.018cm" fo:font-weight="bold" style:font-weight-asian="bold"/>
    </style:style>
    <style:style style:name="T79" style:family="text">
      <style:text-properties fo:letter-spacing="-0.086cm" style:text-scale="95%"/>
    </style:style>
    <style:style style:name="T80" style:family="text">
      <style:text-properties fo:letter-spacing="0.018cm" style:text-scale="95%"/>
    </style:style>
    <style:style style:name="T81" style:family="text">
      <style:text-properties fo:letter-spacing="0.011cm" style:text-scale="95%"/>
    </style:style>
    <style:style style:name="T82" style:family="text">
      <style:text-properties fo:font-size="12pt" style:font-size-asian="12pt"/>
    </style:style>
    <style:style style:name="T83" style:family="text">
      <style:text-properties fo:font-size="12pt" style:font-size-asian="12pt" style:text-scale="95%"/>
    </style:style>
    <style:style style:name="T84" style:family="text">
      <style:text-properties fo:font-size="12pt" fo:font-weight="bold" style:font-size-asian="12pt" style:font-weight-asian="bold"/>
    </style:style>
    <style:style style:name="T85" style:family="text">
      <style:text-properties fo:font-size="12pt" fo:font-weight="bold" style:font-size-asian="12pt" style:font-weight-asian="bold" style:text-scale="95%"/>
    </style:style>
    <style:style style:name="T86" style:family="text">
      <style:text-properties fo:font-size="12pt" fo:letter-spacing="-0.005cm" fo:font-weight="bold" style:font-size-asian="12pt" style:font-weight-asian="bold"/>
    </style:style>
    <style:style style:name="T87" style:family="text">
      <style:text-properties fo:font-size="12pt" fo:letter-spacing="-0.007cm" fo:font-weight="bold" style:font-size-asian="12pt" style:font-weight-asian="bold"/>
    </style:style>
    <style:style style:name="T88" style:family="text">
      <style:text-properties fo:font-size="12pt" fo:letter-spacing="-0.004cm" fo:font-weight="bold" style:font-size-asian="12pt" style:font-weight-asian="bold"/>
    </style:style>
    <style:style style:name="T89" style:family="text">
      <style:text-properties fo:font-size="12pt" fo:letter-spacing="-0.002cm" fo:font-weight="bold" style:font-size-asian="12pt" style:font-weight-asian="bold"/>
    </style:style>
    <style:style style:name="T90" style:family="text">
      <style:text-properties fo:font-size="12pt" fo:letter-spacing="-0.014cm" fo:font-weight="bold" style:font-size-asian="12pt" style:font-weight-asian="bold" style:text-scale="95%"/>
    </style:style>
    <style:style style:name="T91" style:family="text">
      <style:text-properties fo:font-size="12pt" fo:letter-spacing="-0.014cm" style:font-size-asian="12pt" style:text-scale="95%"/>
    </style:style>
    <style:style style:name="T92" style:family="text">
      <style:text-properties fo:font-size="12pt" fo:letter-spacing="-0.014cm" fo:font-weight="normal" style:font-size-asian="12pt" style:font-weight-asian="normal" style:font-weight-complex="normal" style:text-scale="95%"/>
    </style:style>
    <style:style style:name="T93" style:family="text">
      <style:text-properties fo:font-size="12pt" fo:letter-spacing="-0.011cm" fo:font-weight="bold" style:font-size-asian="12pt" style:font-weight-asian="bold" style:text-scale="95%"/>
    </style:style>
    <style:style style:name="T94" style:family="text">
      <style:text-properties fo:font-size="12pt" fo:letter-spacing="-0.011cm" style:font-size-asian="12pt" style:text-scale="95%"/>
    </style:style>
    <style:style style:name="T95" style:family="text">
      <style:text-properties fo:font-size="12pt" fo:letter-spacing="-0.011cm" fo:font-weight="normal" style:font-size-asian="12pt" style:font-weight-asian="normal" style:font-weight-complex="normal" style:text-scale="95%"/>
    </style:style>
    <style:style style:name="T96" style:family="text">
      <style:text-properties fo:font-size="12pt" fo:letter-spacing="-0.012cm" fo:font-weight="bold" style:font-size-asian="12pt" style:font-weight-asian="bold" style:text-scale="95%"/>
    </style:style>
    <style:style style:name="T97" style:family="text">
      <style:text-properties fo:font-size="12pt" fo:letter-spacing="-0.012cm" style:font-size-asian="12pt" style:text-scale="95%"/>
    </style:style>
    <style:style style:name="T98" style:family="text">
      <style:text-properties fo:font-size="12pt" fo:letter-spacing="-0.012cm" fo:font-weight="normal" style:font-size-asian="12pt" style:font-weight-asian="normal" style:font-weight-complex="normal" style:text-scale="95%"/>
    </style:style>
    <style:style style:name="T99" style:family="text">
      <style:text-properties fo:font-size="12pt" fo:font-weight="normal" style:font-size-asian="12pt" style:font-weight-asian="normal" style:font-weight-complex="normal" style:text-scale="95%"/>
    </style:style>
    <style:style style:name="T100" style:family="text">
      <style:text-properties fo:letter-spacing="-0.011cm" style:text-scale="95%"/>
    </style:style>
    <style:style style:name="T101" style:family="text">
      <style:text-properties fo:letter-spacing="0.092cm"/>
    </style:style>
    <style:style style:name="T102" style:family="text">
      <style:text-properties fo:letter-spacing="0.092cm" style:text-scale="95%"/>
    </style:style>
    <style:style style:name="T103" style:family="text">
      <style:text-properties fo:letter-spacing="-0.088cm" style:text-scale="95%"/>
    </style:style>
    <style:style style:name="T104" style:family="text">
      <style:text-properties fo:letter-spacing="-0.021cm" fo:font-weight="bold" style:font-weight-asian="bold"/>
    </style:style>
    <style:style style:name="T105" style:family="text">
      <style:text-properties fo:letter-spacing="-0.092cm"/>
    </style:style>
    <style:style style:name="fr1" style:family="graphic" style:parent-style-name="Graphics">
      <style:graphic-properties fo:margin-left="0cm" fo:margin-right="0cm" fo:margin-top="0cm" fo:margin-bottom="0cm" style:wrap="non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Sect2" style:family="section">
      <style:section-properties style:editable="false">
        <style:columns fo:column-count="2">
          <style:column style:rel-width="47767*" fo:start-indent="0cm" fo:end-indent="0.035cm"/>
          <style:column style:rel-width="17768*" fo:start-indent="0.035cm" fo:end-indent="0cm"/>
        </style:columns>
      </style:section-properties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age1.jpeg" draw:style-name="gr1" draw:text-style-name="P57" svg:width="0.989cm" svg:height="1.218cm" svg:x="0cm" svg:y="0cm">
        <draw:image xlink:href="Pictures/100000000000003B000000484AFA46AC.jpg" xlink:type="simple" xlink:show="embed" xlink:actuate="onLoad">
          <text:p/>
        </draw:image>
      </draw:frame>
      <text:section text:style-name="Sect1" text:name="TextSection">
        <text:p text:style-name="P42"><text:span text:style-name="T1"><text:tab/><text:tab/><text:tab/><text:tab/>Repubblica Italiana</text:span><text:span text:style-name="T2"> </text:span></text:p>
        <text:p text:style-name="P42"><text:span text:style-name="T2"><text:tab/><text:tab/><text:tab/><text:tab/></text:span><text:span text:style-name="T1">REGIONE</text:span><text:span text:style-name="T3"> </text:span><text:span text:style-name="T1">SICILIANA</text:span></text:p>
        <text:p text:style-name="P43"><draw:frame draw:style-name="fr1" text:anchor-type="char" svg:x="7.105cm" svg:y="0.078cm" svg:width="0.988cm" svg:height="1.217cm" draw:z-index="1"><draw:image xlink:href="Pictures/100000000000003B000000484AFA46AC.jpg" xlink:type="simple" xlink:show="embed" xlink:actuate="onLoad"/></draw:frame></text:p>
        <text:p text:style-name="P43"><text:span text:style-name="T1">DIPARTIMENTO</text:span><text:span text:style-name="T4"> </text:span><text:span text:style-name="T1">DELL’ISTRUZIONE, DELL’UNIVERSITÀ </text:span><text:span text:style-name="T4">E <text:s/>DEL DIRITTO ALLO STUDIO</text:span></text:p>
        <text:p text:style-name="P1"/>
        <text:p text:style-name="P33"><text:span text:style-name="T1">Ufficio Relazioni con il Pubblico</text:span><text:span text:style-name="T5"> </text:span><text:span text:style-name="T1">Viale</text:span><text:span text:style-name="T3"> </text:span><text:span text:style-name="T1">Regione</text:span><text:span text:style-name="T3"> </text:span><text:span text:style-name="T1">Siciliana,</text:span><text:span text:style-name="T6"> </text:span><text:span text:style-name="T1">33</text:span></text:p>
        <text:p text:style-name="P34"><text:span text:style-name="T7">90129</text:span><text:span text:style-name="T9"> </text:span><text:span text:style-name="T1">-</text:span><text:span text:style-name="T10"> </text:span><text:span text:style-name="T1">PALERMO</text:span></text:p>
        <text:p text:style-name="P35"/>
        <text:p text:style-name="P36"><text:span text:style-name="T8">mail:</text:span><text:span text:style-name="T11"> </text:span><text:a xlink:type="simple" xlink:href="mailto:urp.istruzione@regione.sicilia.it">urp.istruzione@regione.sicilia.it</text:a><text:span text:style-name="T48"> </text:span></text:p>
        <text:h text:style-name="P44" text:outline-level="2"><text:span text:style-name="T49">pec:</text:span><text:span text:style-name="T50"> </text:span><text:a xlink:type="simple" xlink:href="mailto:dipartimento.istruzione@certmail.regione.sicilia.it"><text:span text:style-name="T51">dipartimento.istruzione@certmail.regione.sicilia.it</text:span></text:a></text:h>
        <text:p text:style-name="P37"/>
        <text:p text:style-name="P45"><text:span text:style-name="T51">ISTANZA</text:span><text:span text:style-name="T57"> </text:span><text:span text:style-name="T51">DI</text:span><text:span text:style-name="T58"> </text:span><text:span text:style-name="T51">ACCESSO</text:span><text:span text:style-name="T34"> </text:span><text:span text:style-name="T51">DOCUMENTALE</text:span></text:p>
        <text:p text:style-name="P38"><text:span text:style-name="T1">(ai</text:span><text:span text:style-name="T12"> </text:span><text:span text:style-name="T1">sensi</text:span><text:span text:style-name="T12"> </text:span><text:span text:style-name="T1">degli</text:span><text:span text:style-name="T7"> </text:span><text:span text:style-name="T1">artt.22</text:span><text:span text:style-name="T7"> </text:span><text:span text:style-name="T1">e</text:span><text:span text:style-name="T7"> </text:span><text:span text:style-name="T1">seguenti</text:span><text:span text:style-name="T12"> </text:span><text:span text:style-name="T1">–</text:span><text:span text:style-name="T7"> </text:span><text:span text:style-name="T1">CAPO</text:span><text:span text:style-name="T13"> </text:span><text:span text:style-name="T1">V</text:span><text:span text:style-name="T3"> </text:span><text:span text:style-name="T1">-</text:span><text:span text:style-name="T14"> </text:span><text:span text:style-name="T1">della Legge</text:span><text:span text:style-name="T15"> </text:span><text:span text:style-name="T1">n.241 del</text:span><text:span text:style-name="T16"> </text:span><text:span text:style-name="T1">7 agosto</text:span><text:span text:style-name="T7"> </text:span><text:span text:style-name="T1">1990</text:span><text:span text:style-name="T7"> </text:span><text:span text:style-name="T1">e</text:span><text:span text:style-name="T4"> </text:span><text:span text:style-name="T1">ss.mm.</text:span><text:span text:style-name="T15"> </text:span><text:span text:style-name="T1">e</text:span><text:span text:style-name="T7"> </text:span><text:span text:style-name="T1">ii.)</text:span></text:p>
        <text:p text:style-name="P1"/>
        <text:p text:style-name="P5"/>
        <text:p text:style-name="P7"><text:span text:style-name="T20">I</text:span><text:span text:style-name="T35">l</text:span><text:span text:style-name="T65">/</text:span><text:span text:style-name="T66">L</text:span><text:span text:style-name="T67">a</text:span><text:span text:style-name="T60"> </text:span><text:span text:style-name="T21">s</text:span><text:span text:style-name="T68">o</text:span><text:span text:style-name="T69">t</text:span><text:span text:style-name="T52">t</text:span><text:span text:style-name="T68">o</text:span><text:span text:style-name="T21">s</text:span><text:span text:style-name="T36">c</text:span>r<text:span text:style-name="T29">i</text:span><text:span text:style-name="T69">tt</text:span><text:span text:style-name="T68">o</text:span><text:span text:style-name="T65">/</text:span><text:span text:style-name="T67">a</text:span><text:span text:style-name="T34"> </text:span><text:span text:style-name="T70"><text:s/><text:tab/></text:span><text:span text:style-name="T68">n</text:span><text:span text:style-name="T61">a</text:span><text:span text:style-name="T69">t</text:span><text:span text:style-name="T68">o</text:span><text:span text:style-name="T65">/</text:span><text:span text:style-name="T37">a</text:span><text:span text:style-name="T70"> <text:tab/></text:span><text:span text:style-name="T35">il</text:span><text:span text:style-name="T70"> <text:tab/></text:span></text:p>
        <text:p text:style-name="P8"/>
        <text:p text:style-name="P17"><text:span text:style-name="T62">R</text:span><text:span text:style-name="T36">e</text:span><text:span text:style-name="T21">s</text:span><text:span text:style-name="T29">i</text:span>d<text:span text:style-name="T36">e</text:span><text:span text:style-name="T68">n</text:span><text:span text:style-name="T69">t</text:span><text:span text:style-name="T66">e</text:span><text:span text:style-name="T34"> </text:span><text:span text:style-name="T67">a</text:span><text:span text:style-name="T34"> </text:span><text:span text:style-name="T70"><text:s/><text:tab/><text:tab/></text:span><text:span text:style-name="T53">C</text:span><text:span text:style-name="T30">A</text:span><text:span text:style-name="T73">P</text:span><text:span text:style-name="T70"> <text:tab/></text:span><text:span text:style-name="T36">V</text:span><text:span text:style-name="T35">i</text:span><text:span text:style-name="T37">a</text:span><text:span text:style-name="T65">/</text:span><text:span text:style-name="T73">P</text:span><text:span text:style-name="T35">i</text:span><text:span text:style-name="T37">a</text:span><text:span text:style-name="T38">zz</text:span><text:span text:style-name="T37">a</text:span><text:span text:style-name="T70"> <text:tab/></text:span><text:span text:style-name="T71"> </text:span><text:s/><text:span text:style-name="T69">t</text:span><text:span text:style-name="T36">e</text:span><text:span text:style-name="T35">l</text:span><text:span text:style-name="T39">.</text:span><text:span text:style-name="T65">/</text:span><text:span text:style-name="T36">ce</text:span><text:span text:style-name="T35">ll</text:span><text:span text:style-name="T39">.</text:span><text:span text:style-name="T70"> <text:tab/></text:span><text:span text:style-name="T31">:</text:span><text:span text:style-name="T73">P</text:span><text:span text:style-name="T40">E</text:span><text:span text:style-name="T41">C</text:span><text:span text:style-name="T65">/</text:span><text:span text:style-name="T66">M</text:span><text:span text:style-name="T36">A</text:span><text:span text:style-name="T54">I</text:span><text:span text:style-name="T66">L</text:span><text:span text:style-name="T70"> <text:tab/><text:tab/></text:span> In<text:span text:style-name="T34"> </text:span>qualità<text:span text:style-name="T34"> </text:span>di<text:span text:style-name="T34"> </text:span>:</text:p>
        <text:list xml:id="list213626866630925497" text:style-name="WWNum1">
          <text:list-item>
            <text:p text:style-name="P49">d<text:span text:style-name="T35">i</text:span>r<text:span text:style-name="T36">e</text:span><text:span text:style-name="T52">t</text:span><text:span text:style-name="T69">t</text:span><text:span text:style-name="T68">o</text:span><text:span text:style-name="T65">/</text:span><text:span text:style-name="T67">a</text:span><text:span text:style-name="T34"> </text:span><text:span text:style-name="T35">i</text:span><text:span text:style-name="T68">n</text:span><text:span text:style-name="T69">t</text:span><text:span text:style-name="T63">e</text:span>r<text:span text:style-name="T36">e</text:span><text:span text:style-name="T55">s</text:span><text:span text:style-name="T21">s</text:span><text:span text:style-name="T37">a</text:span><text:span text:style-name="T69">t</text:span><text:span text:style-name="T68">o</text:span><text:span text:style-name="T65">/</text:span><text:span text:style-name="T67">a</text:span><text:span text:style-name="T34"> </text:span><text:span text:style-name="T37">a</text:span><text:span text:style-name="T35">l</text:span><text:span text:style-name="T29">l</text:span><text:span text:style-name="T42">’</text:span><text:span text:style-name="T37">a</text:span><text:span text:style-name="T36">cce</text:span><text:span text:style-name="T21">ss</text:span><text:span text:style-name="T68">o</text:span><text:span text:style-name="T74">;</text:span></text:p>
          </text:list-item>
        </text:list>
        <text:p text:style-name="P9"/>
        <text:list xml:id="list31599147" text:continue-numbering="true" text:style-name="WWNum1">
          <text:list-item>
            <text:p text:style-name="P51"><text:span text:style-name="T72">legale</text:span><text:span text:style-name="T75"> </text:span><text:span text:style-name="T72">rappresentante</text:span><text:span text:style-name="T59"> </text:span><text:span text:style-name="T72">(ditta,</text:span><text:span text:style-name="T76"> </text:span><text:span text:style-name="T72">società,</text:span><text:span text:style-name="T75"> </text:span><text:span text:style-name="T72">cooperativa,</text:span><text:span text:style-name="T76"> </text:span><text:span text:style-name="T72">consorzio,</text:span><text:span text:style-name="T76"> </text:span><text:span text:style-name="T72">ente)</text:span></text:p>
          </text:list-item>
        </text:list>
        <text:p text:style-name="P18"/>
        <text:p text:style-name="P21"/>
        <text:p text:style-name="P13"><text:span text:style-name="T70"><text:s/><text:tab/>__________________________________</text:span><text:span text:style-name="T72">(allegare</text:span><text:span text:style-name="T64"> </text:span><text:span text:style-name="T72">documentazione);</text:span></text:p>
        <text:p text:style-name="P19"/>
        <text:list xml:id="list31605782" text:continue-numbering="true" text:style-name="WWNum1">
          <text:list-header>
            <text:p text:style-name="P54">procuratore<text:span text:style-name="T77"> </text:span>di<text:span text:style-name="T70"><text:tab/></text:span><text:span text:style-name="T72">(allegare</text:span><text:span text:style-name="T76"> </text:span><text:span text:style-name="T72">documentazione</text:span><text:span text:style-name="T75"> </text:span><text:span text:style-name="T72">anche</text:span><text:span text:style-name="T76"> </text:span><text:span text:style-name="T72">lettera</text:span><text:span text:style-name="T75"> </text:span><text:span text:style-name="T72">di</text:span><text:span text:style-name="T79"> </text:span>procura<text:span text:style-name="T44"> </text:span>in<text:span text:style-name="T32"> </text:span>carta<text:span text:style-name="T26"> </text:span>semplice<text:span text:style-name="T44"> </text:span>corredata<text:span text:style-name="T26"> </text:span>da<text:span text:style-name="T26"> </text:span>relativo<text:span text:style-name="T32"> </text:span>documento<text:span text:style-name="T26"> </text:span>di<text:span text:style-name="T32"> </text:span>identità<text:span text:style-name="T26"> </text:span>di<text:span text:style-name="T26"> </text:span>chi<text:span text:style-name="T32"> </text:span>la<text:span text:style-name="T26"> </text:span>rilascia);</text:p>
          </text:list-header>
        </text:list>
        <text:p text:style-name="P8"/>
      </text:section>
      <text:section text:style-name="Sect2" text:name="Sezione1">
        <text:list xml:id="list31596803" text:continue-numbering="true" text:style-name="WWNum1">
          <text:list-item>
            <text:p text:style-name="P52"><text:span text:style-name="T72">delegato</text:span><text:span text:style-name="T76"> </text:span><text:span text:style-name="T72">da</text:span><text:span text:style-name="T34"> </text:span><text:span text:style-name="T70"><text:s/><text:tab/></text:span></text:p>
          </text:list-item>
        </text:list>
        <text:p text:style-name="P10"><text:span text:style-name="T99">(allegare</text:span><text:span text:style-name="T92"> </text:span><text:span text:style-name="T99">atto</text:span><text:span text:style-name="T95"> </text:span><text:span text:style-name="T99">di</text:span><text:span text:style-name="T98"> </text:span><text:span text:style-name="T99">delega </text:span><text:span text:style-name="T72">corredato</text:span><text:span text:style-name="T80"> </text:span><text:span text:style-name="T72">dal</text:span><text:span text:style-name="T80"> </text:span><text:span text:style-name="T72">documento</text:span><text:span text:style-name="T80"> </text:span><text:span text:style-name="T72">di</text:span><text:span text:style-name="T81"> </text:span><text:span text:style-name="T72">identità</text:span><text:span text:style-name="T47"> </text:span><text:span text:style-name="T72">del</text:span><text:span text:style-name="T80"> </text:span><text:span text:style-name="T72">delegante):</text:span></text:p>
        <text:p text:style-name="P39"><text:span text:style-name="T84">CHIEDE</text:span></text:p>
        <text:p text:style-name="P4"/>
        <text:list xml:id="list31602655" text:continue-numbering="true" text:style-name="WWNum1">
          <text:list-item>
            <text:p text:style-name="P55"><text:span text:style-name="T84">di</text:span><text:span text:style-name="T86"> </text:span><text:span text:style-name="T84">prendere</text:span><text:span text:style-name="T87"> </text:span><text:span text:style-name="T84">visione</text:span></text:p>
          </text:list-item>
        </text:list>
        <text:p text:style-name="P23"/>
        <text:list xml:id="list31596891" text:continue-numbering="true" text:style-name="WWNum1">
          <text:list-item>
            <text:p text:style-name="P55"><text:span text:style-name="T84">il</text:span><text:span text:style-name="T86"> </text:span><text:span text:style-name="T84">rilascio</text:span><text:span text:style-name="T88"> </text:span><text:span text:style-name="T84">in</text:span><text:span text:style-name="T89"> </text:span><text:span text:style-name="T84">copia</text:span><text:span text:style-name="T86"> </text:span><text:span text:style-name="T84">fotostatica</text:span><text:span text:style-name="T88"> </text:span></text:p>
          </text:list-item>
        </text:list>
        <text:p text:style-name="P46"/>
        <text:list xml:id="list31618545" text:continue-numbering="true" text:style-name="WWNum1">
          <text:list-item>
            <text:p text:style-name="P55"><text:span text:style-name="T84">il</text:span><text:span text:style-name="T86"> </text:span><text:span text:style-name="T84">rilascio</text:span><text:span text:style-name="T88"> </text:span><text:span text:style-name="T84">in</text:span><text:span text:style-name="T89"> </text:span><text:span text:style-name="T84">copia</text:span><text:span text:style-name="T86"> </text:span><text:span text:style-name="T84">elettronica</text:span></text:p>
          </text:list-item>
        </text:list>
        <text:p text:style-name="P23"/>
        <text:list xml:id="list31601540" text:continue-numbering="true" text:style-name="WWNum1">
          <text:list-item>
            <text:p text:style-name="P55"><text:span text:style-name="T84">il</text:span><text:span text:style-name="T88"> </text:span><text:span text:style-name="T84">rilascio</text:span><text:span text:style-name="T89"> </text:span><text:span text:style-name="T84">in</text:span><text:span text:style-name="T89"> </text:span><text:span text:style-name="T84">copia</text:span><text:span text:style-name="T89"> </text:span><text:span text:style-name="T84">conforme</text:span><text:span text:style-name="T88"> </text:span><text:span text:style-name="T84">all’originale</text:span></text:p>
            <text:p text:style-name="P56"><text:span text:style-name="T83"/></text:p>
          </text:list-item>
        </text:list>
        <text:p text:style-name="P26"><text:span text:style-name="T72"/></text:p>
      </text:section>
      <text:p text:style-name="P28"><text:span text:style-name="T72">dei</text:span><text:span text:style-name="T22"> </text:span><text:span text:style-name="T72">seguenti</text:span><text:span text:style-name="T22"> </text:span><text:span text:style-name="T72">documenti: ( specificare</text:span><text:span text:style-name="T75"> </text:span><text:span text:style-name="T72">dettagliatamente</text:span><text:span text:style-name="T59"> </text:span><text:span text:style-name="T72">i</text:span><text:span text:style-name="T102"> </text:span><text:span text:style-name="T72">documenti</text:span><text:span text:style-name="T75"> </text:span><text:span text:style-name="T72">e</text:span><text:span text:style-name="T59"> </text:span><text:span text:style-name="T72">gli</text:span><text:span text:style-name="T75"> </text:span><text:span text:style-name="T72">atti</text:span><text:span text:style-name="T22"> </text:span><text:span text:style-name="T72">sui</text:span><text:span text:style-name="T53"> </text:span><text:span text:style-name="T72">quali</text:span><text:span text:style-name="T59"> </text:span><text:span text:style-name="T72">si</text:span><text:span text:style-name="T22"> </text:span><text:span text:style-name="T72">intende esercitare</text:span><text:span text:style-name="T103"> </text:span>l’accesso<text:span text:style-name="T45"> </text:span>indicandone<text:span text:style-name="T45"> </text:span>gli<text:span text:style-name="T45"> </text:span>estremi<text:span text:style-name="T77"> </text:span>ovvero<text:span text:style-name="T77"> </text:span>gli<text:span text:style-name="T45"> </text:span>elementi<text:span text:style-name="T77"> </text:span>che<text:span text:style-name="T56"> </text:span>ne<text:span text:style-name="T45"> </text:span>consentono<text:span text:style-name="T45"> </text:span>l’individuazione<text:span text:style-name="T45"> </text:span>)</text:p>
      <text:p text:style-name="P9"/>
      <text:p text:style-name="P11">1)<text:span text:style-name="T70"> <text:tab/></text:span></text:p>
      <text:p text:style-name="P22"/>
      <text:p text:style-name="P14">2)<text:span text:style-name="T70"> <text:tab/></text:span></text:p>
      <text:p text:style-name="P24"/>
      <text:p text:style-name="P14">3)<text:span text:style-name="T70"> <text:tab/></text:span></text:p>
      <text:p text:style-name="P22"/>
      <text:p text:style-name="P40"><text:span text:style-name="T72">In relazione alle norme che garantiscono l'accessibilità totale, anche on-line,</text:span><text:span text:style-name="T23"> </text:span><text:span text:style-name="T72">l</text:span><text:span text:style-name="T23"> </text:span><text:span text:style-name="T72">richiedente dichiara di avere il</text:span><text:span text:style-name="T22"> </text:span>seguente <text:span text:style-name="T17">interesse diretto, concreto ed attuale</text:span>, corrispondente ad una situazione giuridicamente rilevante,<text:span text:style-name="T19"> </text:span><text:span text:style-name="T51">tutelata</text:span><text:span text:style-name="T45"> </text:span><text:span text:style-name="T51">e</text:span><text:span text:style-name="T45"> </text:span><text:span text:style-name="T51">collegata</text:span><text:span text:style-name="T45"> </text:span><text:span text:style-name="T51">all'accesso</text:span><text:span text:style-name="T77"> </text:span><text:span text:style-name="T51">civico</text:span><text:span text:style-name="T44"> </text:span><text:span text:style-name="T51">dei</text:span><text:span text:style-name="T77"> </text:span><text:span text:style-name="T51">sopracitati</text:span><text:span text:style-name="T77"> </text:span><text:span text:style-name="T34">documenti:</text:span><text:span text:style-name="T45"> </text:span><text:span text:style-name="T43">(obbligatorio</text:span><text:span text:style-name="T78"> </text:span><text:span text:style-name="T43">specificare</text:span><text:span text:style-name="T46"> </text:span><text:span text:style-name="T43">la</text:span><text:span text:style-name="T104"> </text:span><text:span text:style-name="T43">motivazione):</text:span></text:p>
      <text:p text:style-name="P3"/>
      <text:p text:style-name="P29"/>
      <text:p text:style-name="P15">Il<text:span text:style-name="T34"> </text:span>richiedente<text:span text:style-name="T51"> </text:span>dichiara<text:span text:style-name="T51"> </text:span>di<text:span text:style-name="T34"> </text:span>seguito<text:span text:style-name="T34"> </text:span>la<text:span text:style-name="T60"> </text:span>modalità<text:span text:style-name="T51"> </text:span>di<text:span text:style-name="T34"> </text:span>consegna<text:span text:style-name="T34"> </text:span>e/o<text:span text:style-name="T51"> </text:span>di<text:span text:style-name="T60"> </text:span>trasmissione<text:span text:style-name="T51"> </text:span>dei documenti<text:span text:style-name="T34"> </text:span>richiesti:</text:p>
      <text:p text:style-name="Text_20_body"/>
      <text:list xml:id="list31604091" text:continue-numbering="true" text:style-name="WWNum1">
        <text:list-item>
          <text:p text:style-name="P47">ritira<text:span text:style-name="T28"> </text:span>personalmente</text:p>
        </text:list-item>
        <text:list-item>
          <text:p text:style-name="P53">ritira<text:span text:style-name="T51"> </text:span>nella<text:span text:style-name="T60"> </text:span>qualità<text:span text:style-name="T34"> </text:span>di<text:span text:style-name="T34"> </text:span>procuratore/delegato</text:p>
        </text:list-item>
        <text:list-item>
          <text:p text:style-name="P48">per<text:span text:style-name="T34"> </text:span>posta<text:span text:style-name="T28"> </text:span>al proprio<text:span text:style-name="T60"> </text:span>indirizzo<text:span text:style-name="T34"> </text:span>sopra<text:span text:style-name="T51"> </text:span>indicato</text:p>
        </text:list-item>
        <text:list-item>
          <text:p text:style-name="P50">per<text:span text:style-name="T34"> </text:span>posta<text:span text:style-name="T28"> </text:span>elettronica<text:span text:style-name="T51"> </text:span>ordinaria<text:span text:style-name="T34"> </text:span>(mail)<text:span text:style-name="T101"> </text:span>sopra<text:span text:style-name="T28"> </text:span>indicata</text:p>
        </text:list-item>
        <text:list-item>
          <text:p text:style-name="P48">per<text:span text:style-name="T34"> </text:span>posta<text:span text:style-name="T60"> </text:span>elettronica<text:span text:style-name="T34"> </text:span>certificata<text:span text:style-name="T51"> </text:span>P.E.C.<text:span text:style-name="T60"> </text:span>sopra<text:span text:style-name="T51"> </text:span>indicata</text:p>
        </text:list-item>
      </text:list>
      <text:p text:style-name="P20"/>
      <text:p text:style-name="P30">Per il rilascio delle indicate copie occorrenti invierà preventivamente la ricevuta del versamento<text:span text:style-name="T19"> </text:span>per il<text:span text:style-name="T19"> </text:span>rimborso dell'eventuale costo sostenuto dall'Amministrazione per la riproduzione su supporto materiale ed il<text:span text:style-name="T19"> </text:span>relativo<text:span text:style-name="T34"> </text:span>costo di<text:span text:style-name="T51"> </text:span>invio;</text:p>
      <text:p text:style-name="P31">Per<text:span text:style-name="T34"> </text:span>il<text:span text:style-name="T34"> </text:span>rilascio<text:span text:style-name="T51"> </text:span>delle<text:span text:style-name="T28"> </text:span>copie<text:span text:style-name="T51"> </text:span>conformi<text:span text:style-name="T34"> </text:span>all’originale<text:span text:style-name="T34"> </text:span><text:span text:style-name="T17">a</text:span>llega<text:span text:style-name="T60"> </text:span>n.<text:span text:style-name="T70"><text:tab/></text:span>marche<text:span text:style-name="T51"> </text:span>da<text:span text:style-name="T34"> </text:span>bollo di<text:span text:style-name="T28"> </text:span>€<text:span text:style-name="T70"><text:tab/></text:span><text:span text:style-name="T60">.</text:span><text:span text:style-name="T105"> </text:span>Il sottoscritto<text:span text:style-name="T34"> </text:span>si impegna<text:span text:style-name="T34"> </text:span>a<text:span text:style-name="T34"> </text:span>comunicare<text:span text:style-name="T28"> </text:span>le<text:span text:style-name="T28"> </text:span>eventuali<text:span text:style-name="T28"> </text:span>variazioni degli<text:span text:style-name="T28"> </text:span>indirizzi sopra<text:span text:style-name="T28"> </text:span>indicati:</text:p>
      <text:p text:style-name="P12">Indirizzo<text:span text:style-name="T51"> </text:span>di<text:span text:style-name="T34"> </text:span>recapito,<text:span text:style-name="T34"> </text:span>Posta<text:span text:style-name="T60"> </text:span>Elettronica<text:span text:style-name="T51"> </text:span>Ordinaria<text:span text:style-name="T34"> </text:span>(mail)<text:span text:style-name="T60"> </text:span>e<text:span text:style-name="T51"> </text:span>Posta<text:span text:style-name="T34"> </text:span>Elettronica<text:span text:style-name="T51"> </text:span>Certificata<text:span text:style-name="T60"> </text:span>(P.E.C.) .</text:p>
      <text:p text:style-name="P6"/>
      <text:p text:style-name="P27">Lo stesso autorizza al trattamento dei dati personali, ai sensi del Reg. UE/2016/679 (GDPR), esclusivamente<text:span text:style-name="T105"> </text:span>nell'ambito<text:span text:style-name="T34"> </text:span>del<text:span text:style-name="T51"> </text:span>presente procedimento.</text:p>
      <text:p text:style-name="P2"/>
      <text:p text:style-name="P2"/>
      <text:p text:style-name="P25"/>
      <text:p text:style-name="P16">Luogo<text:span text:style-name="T70"><text:tab/></text:span>data<text:span text:style-name="T51"> </text:span><text:span text:style-name="T70"><text:s/><text:tab/></text:span></text:p>
      <text:p text:style-name="P32">Firma <text:span text:style-name="T70"><text:s/><text:tab/></text:span></text:p>
      <text:p text:style-name="P2"/>
      <text:p text:style-name="P2"/>
      <text:p text:style-name="P2"/>
      <text:p text:style-name="P2"/>
      <text:p text:style-name="P2"/>
      <text:p text:style-name="P41"><text:span text:style-name="T17">Si allega fotocopia del documento d’identità in corso di validità del richiedente e fotocopia della</text:span><text:span text:style-name="T24"> </text:span><text:span text:style-name="T17">documentazione</text:span><text:span text:style-name="T24"> </text:span><text:span text:style-name="T17">inerente</text:span><text:span text:style-name="T24"> </text:span><text:span text:style-name="T17">la</text:span><text:span text:style-name="T24"> </text:span><text:span text:style-name="T17">rappresentanza</text:span><text:span text:style-name="T24"> </text:span><text:span text:style-name="T18">e/o</text:span><text:span text:style-name="T25"> </text:span><text:span text:style-name="T17">la</text:span><text:span text:style-name="T24"> </text:span><text:span text:style-name="T17">procura</text:span><text:span text:style-name="T24"> </text:span><text:span text:style-name="T18">e/o</text:span><text:span text:style-name="T25"> </text:span><text:span text:style-name="T17">la</text:span><text:span text:style-name="T24"> </text:span><text:span text:style-name="T17">delega</text:span><text:span text:style-name="T24"> </text:span><text:span text:style-name="T17">corredata</text:span><text:span text:style-name="T24"> </text:span><text:span text:style-name="T17">del</text:span><text:span text:style-name="T24"> </text:span><text:span text:style-name="T17">relativo</text:span><text:span text:style-name="T24"> </text:span><text:span text:style-name="T17">documento</text:span><text:span text:style-name="T43"> </text:span><text:span text:style-name="T17">d’ identità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OpenSymbol" svg:font-family="OpenSymbol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orphans="0" fo:widows="0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US" style:letter-kerning="tru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 style:font-name="Times New Roman" fo:language="it" fo:country="IT" style:font-name-asian="Times New Roman1" style:font-name-complex="Times New Roman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 Unicode MS" style:font-size-complex="14pt"/>
    </style:style>
    <style:style style:name="Text_20_body" style:display-name="Text body" style:family="paragraph" style:parent-style-name="Standard" style:default-outline-level="" style:class="text"/>
    <style:style style:name="List" style:family="paragraph" style:parent-style-name="Text_20_body" style:class="list">
      <style:text-properties style:font-name-complex="Arial Unicode M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1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="100%" fo:margin-left="0.647cm" fo:margin-right="0.18cm" fo:text-align="center" style:justify-single-word="false" fo:text-indent="0cm" style:auto-text-indent="false"/>
      <style:text-properties fo:font-size="10pt" fo:font-weight="bold" style:font-size-asian="10pt" style:font-weight-asian="bold" style:font-size-complex="10pt" style:font-weight-complex="bold"/>
    </style:style>
    <style:style style:name="List_20_Paragraph" style:display-name="List Paragraph" style:family="paragraph" style:parent-style-name="Standard" style:default-outline-level="">
      <style:paragraph-properties fo:margin="100%" fo:margin-left="0.665cm" fo:margin-right="0cm" fo:text-indent="-0.434cm" style:auto-text-indent="false"/>
    </style:style>
    <style:style style:name="Table_20_Paragraph" style:display-name="Table Paragraph" style:family="paragraph" style:parent-style-name="Standard" style:default-outline-level=""/>
    <style:style style:name="Title" style:family="paragraph" style:parent-style-name="Standard" style:next-style-name="Subtitle" style:default-outline-level="" style:class="chapter">
      <style:paragraph-properties fo:margin="100%" fo:margin-left="0.647cm" fo:margin-right="0.633cm" fo:margin-top="0.007cm" fo:margin-bottom="0cm" fo:line-height="0.568cm" fo:text-align="center" style:justify-single-word="false" fo:text-indent="0cm" style:auto-text-indent="false"/>
      <style:text-properties fo:font-size="14pt" fo:font-weight="bold" style:font-size-asian="14pt" style:font-weight-asian="bold" style:font-size-complex="14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Titolo_20_2_20_Carattere" style:display-name="Titolo 2 Carattere" style:family="text" style:parent-style-name="Default_20_Paragraph_20_Font">
      <style:text-properties style:font-name="Times New Roman" fo:font-size="10pt" fo:language="it" fo:country="IT" fo:font-weight="bold" style:font-name-asian="Times New Roman1" style:font-size-asian="10pt" style:font-weight-asian="bold" style:font-name-complex="Times New Roman1" style:font-size-complex="10pt" style:font-weight-complex="bold"/>
    </style:style>
    <style:style style:name="Titolo_20_Carattere" style:display-name="Titolo Carattere" style:family="text" style:parent-style-name="Default_20_Paragraph_20_Font">
      <style:text-properties style:font-name="Times New Roman" fo:font-size="14pt" fo:language="it" fo:country="IT" fo:font-weight="bold" style:font-name-asian="Times New Roman1" style:font-size-asian="14pt" style:font-weight-asian="bold" style:font-name-complex="Times New Roman1" style:font-size-complex="14pt" style:font-weight-complex="bold"/>
    </style:style>
    <style:style style:name="ListLabel_20_1" style:display-name="ListLabel 1" style:family="text">
      <style:text-properties fo:language="it" fo:country="IT" style:language-asian="en" style:country-asian="US" style:language-complex="ar" style:country-complex="SA" style:text-scale="100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□" text:bullet-char="□">
        <style:list-level-properties text:list-level-position-and-space-mode="label-alignment">
          <style:list-level-label-alignment text:label-followed-by="listtab" fo:text-indent="-0.432cm" fo:margin-left="0.233cm"/>
        </style:list-level-properties>
      </text:list-level-style-bullet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432cm" fo:margin-left="1.976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432cm" fo:margin-left="3.704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432cm" fo:margin-left="5.433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432cm" fo:margin-left="7.161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432cm" fo:margin-left="8.89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432cm" fo:margin-left="10.619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432cm" fo:margin-left="12.347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432cm" fo:margin-left="14.076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494cm" fo:margin-left="1.764cm" fo:margin-right="1.693cm" style:writing-mode="lr-tb" style:layout-grid-color="#c0c0c0" style:layout-grid-lines="28359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  <style:master-page style:name="Converted2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Modulo accesso documentale</dc:title>
    <meta:initial-creator>f.calderone</meta:initial-creator>
    <meta:editing-cycles>5</meta:editing-cycles>
    <meta:creation-date>2024-05-22T15:01:00</meta:creation-date>
    <dc:date>2024-06-04T11:35:39.92</dc:date>
    <meta:editing-duration>PT50S</meta:editing-duration>
    <meta:generator>OpenOffice.org/3.4.1$Win32 OpenOffice.org_project/341m1$Build-9593</meta:generator>
    <meta:document-statistic meta:table-count="0" meta:image-count="1" meta:object-count="0" meta:page-count="2" meta:paragraph-count="40" meta:word-count="386" meta:character-count="283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