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Replacements/Obj100" manifest:media-type=""/>
  <manifest:file-entry manifest:full-path="ObjectReplacements/Obj101" manifest:media-type=""/>
  <manifest:file-entry manifest:full-path="ObjectReplacements/Obj102" manifest:media-type=""/>
  <manifest:file-entry manifest:full-path="Obj102" manifest:media-type="application/vnd.sun.star.oleobject"/>
  <manifest:file-entry manifest:full-path="Configurations2/" manifest:media-type="application/vnd.sun.xml.ui.configuration"/>
  <manifest:file-entry manifest:full-path="Obj100" manifest:media-type="application/vnd.sun.star.oleobject"/>
  <manifest:file-entry manifest:full-path="meta.xml" manifest:media-type="text/xml"/>
  <manifest:file-entry manifest:full-path="Obj101" manifest:media-type="application/vnd.sun.star.oleobject"/>
  <manifest:file-entry manifest:full-path="manifest.rdf" manifest:media-type="application/rdf+xml"/>
  <manifest:file-entry manifest:full-path="styles.xml" manifest:media-type="text/xml"/>
  <manifest:file-entry manifest:full-path="settings.xml" manifest:media-type="text/xml"/>
  <manifest:file-entry manifest:full-path="Pictures/100000000000018000000060FD6F79FBD4DC1F5B.jpg" manifest:media-type="image/jpeg"/>
  <manifest:file-entry manifest:full-path="Pictures/10000000000000D5000000614891506F55FE4522.jpg" manifest:media-type="image/jpeg"/>
  <manifest:file-entry manifest:full-path="Pictures/100000000000012B0000005B11AEFA6CA3B3558F.jpg" manifest:media-type="image/jpeg"/>
  <manifest:file-entry manifest:full-path="Pictures/10000000000000EB0000006CE6B4D292BABE0AD6.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Arial Unicode MS" svg:font-family="'Arial Unicode MS'" style:font-family-generic="swiss"/>
    <style:font-face style:name="Courier New" svg:font-family="'Courier New'" style:font-adornments="Normale" style:font-family-generic="modern" style:font-pitch="fixed"/>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ans1" svg:font-family="'Liberation Sans'" style:font-family-generic="roman" style:font-pitch="variable"/>
    <style:font-face style:name="Palace Script MT" svg:font-family="'Palace Script MT'"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PMingLiU" svg:font-family="PMingLiU" style:font-family-generic="system" style:font-pitch="variable"/>
    <style:font-face style:name="Palace Script MT1" svg:font-family="'Palace Script MT'"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TimesNewRomanPSMT1" svg:font-family="TimesNewRomanPSMT" style:font-family-generic="system" style:font-pitch="variable"/>
  </office:font-face-decls>
  <office:automatic-styles>
    <style:style style:name="Tabella1" style:family="table">
      <style:table-properties style:width="12.502cm" fo:margin-top="0cm" fo:margin-bottom="0cm" table:align="center" style:writing-mode="lr-tb"/>
    </style:style>
    <style:style style:name="Tabella1.A" style:family="table-column">
      <style:table-column-properties style:column-width="0.489cm"/>
    </style:style>
    <style:style style:name="Tabella1.B" style:family="table-column">
      <style:table-column-properties style:column-width="1.494cm"/>
    </style:style>
    <style:style style:name="Tabella1.C" style:family="table-column">
      <style:table-column-properties style:column-width="2.526cm"/>
    </style:style>
    <style:style style:name="Tabella1.D" style:family="table-column">
      <style:table-column-properties style:column-width="3.171cm"/>
    </style:style>
    <style:style style:name="Tabella1.E" style:family="table-column">
      <style:table-column-properties style:column-width="4.822cm"/>
    </style:style>
    <style:style style:name="Tabella1.1" style:family="table-row">
      <style:table-row-properties style:min-row-height="0.536cm" fo:keep-together="auto"/>
    </style:style>
    <style:style style:name="Tabella1.A1" style:family="table-cell">
      <style:table-cell-properties style:vertical-align="middle" fo:background-color="#4472c4" fo:padding-left="0.101cm" fo:padding-right="0.101cm" fo:padding-top="0cm" fo:padding-bottom="0cm" fo:border-left="none" fo:border-right="0.5pt solid #000000" fo:border-top="0.5pt solid #000000" fo:border-bottom="none">
        <style:background-image/>
      </style:table-cell-properties>
    </style:style>
    <style:style style:name="Tabella1.2" style:family="table-row">
      <style:table-row-properties style:min-row-height="0.078cm" fo:keep-together="auto"/>
    </style:style>
    <style:style style:name="Tabella1.A2" style:family="table-cell">
      <style:table-cell-properties style:vertical-align="middle" fo:background-color="#d9d9d9" fo:padding-left="0.101cm" fo:padding-right="0.101cm" fo:padding-top="0cm" fo:padding-bottom="0cm" fo:border-left="0.5pt solid #000000" fo:border-right="0.5pt solid #000000" fo:border-top="none" fo:border-bottom="0.5pt solid #000000">
        <style:background-image/>
      </style:table-cell-properties>
    </style:style>
    <style:style style:name="Tabella1.C2" style:family="table-cell">
      <style:table-cell-properties style:vertical-align="middle" fo:background-color="#d9d9d9" fo:padding-left="0.101cm" fo:padding-right="0.101cm" fo:padding-top="0cm" fo:padding-bottom="0cm" fo:border-left="none" fo:border-right="0.5pt solid #000000" fo:border-top="none" fo:border-bottom="0.5pt solid #000000">
        <style:background-image/>
      </style:table-cell-properties>
    </style:style>
    <style:style style:name="Tabella1.3" style:family="table-row">
      <style:table-row-properties style:min-row-height="0.4cm" fo:keep-together="auto"/>
    </style:style>
    <style:style style:name="Tabella1.A3" style:family="table-cell">
      <style:table-cell-properties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3" style:family="table-cell">
      <style:table-cell-properties style:vertical-align="middle"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C3" style:family="table-cell">
      <style:table-cell-properties style:vertical-align="middle" fo:background-color="#ffffff" fo:padding-left="0.101cm" fo:padding-right="0.101cm" fo:padding-top="0cm" fo:padding-bottom="0cm" fo:border-left="0.5pt dotted #000000" fo:border-right="0.5pt dotted #000000" fo:border-top="0.5pt solid #000000" fo:border-bottom="0.5pt dotted #000000">
        <style:background-image/>
      </style:table-cell-properties>
    </style:style>
    <style:style style:name="Tabella1.E3" style:family="table-cell">
      <style:table-cell-properties style:vertical-align="middle" fo:background-color="#ffffff" fo:padding-left="0.101cm" fo:padding-right="0.101cm" fo:padding-top="0cm" fo:padding-bottom="0cm" fo:border-left="0.5pt dotted #000000" fo:border-right="0.5pt solid #000000" fo:border-top="0.5pt solid #000000" fo:border-bottom="0.5pt dotted #000000">
        <style:background-image/>
      </style:table-cell-properties>
    </style:style>
    <style:style style:name="Tabella1.A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C4" style:family="table-cell">
      <style:table-cell-properties style:vertical-align="middle" fo:background-color="#ffffff" fo:padding-left="0.101cm" fo:padding-right="0.101cm" fo:padding-top="0cm" fo:padding-bottom="0cm" fo:border="0.5pt dotted #000000">
        <style:background-image/>
      </style:table-cell-properties>
    </style:style>
    <style:style style:name="Tabella1.E4" style:family="table-cell">
      <style:table-cell-properties style:vertical-align="middle" fo:background-color="#ffffff" fo:padding-left="0.101cm" fo:padding-right="0.101cm" fo:padding-top="0cm" fo:padding-bottom="0cm" fo:border-left="0.5pt dotted #000000" fo:border-right="0.5pt solid #000000" fo:border-top="0.5pt dotted #000000" fo:border-bottom="0.5pt dotted #000000">
        <style:background-image/>
      </style:table-cell-properties>
    </style:style>
    <style:style style:name="Tabella1.A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6"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6"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C6" style:family="table-cell">
      <style:table-cell-properties style:vertical-align="middle" fo:background-color="#ffffff" fo:padding-left="0.101cm" fo:padding-right="0.101cm" fo:padding-top="0cm" fo:padding-bottom="0cm" fo:border-left="0.5pt dotted #000000" fo:border-right="0.5pt dotted #000000" fo:border-top="0.5pt dotted #000000" fo:border-bottom="0.5pt solid #000000">
        <style:background-image/>
      </style:table-cell-properties>
    </style:style>
    <style:style style:name="Tabella1.E6" style:family="table-cell">
      <style:table-cell-properties style:vertical-align="middle" fo:background-color="#ffffff" fo:padding-left="0.101cm" fo:padding-right="0.101cm" fo:padding-top="0cm" fo:padding-bottom="0cm" fo:border-left="0.5pt dotted #000000" fo:border-right="0.5pt solid #000000" fo:border-top="0.5pt dotted #000000" fo:border-bottom="0.5pt solid #000000">
        <style:background-image/>
      </style:table-cell-properties>
    </style:style>
    <style:style style:name="Tabella1.A7"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7"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C7" style:family="table-cell">
      <style:table-cell-properties style:vertical-align="middle" fo:background-color="#f2f2f2" fo:padding-left="0.101cm" fo:padding-right="0.101cm" fo:padding-top="0cm" fo:padding-bottom="0cm" fo:border-left="0.5pt dotted #000000" fo:border-right="0.5pt dotted #000000" fo:border-top="0.5pt solid #000000" fo:border-bottom="0.5pt dotted #000000">
        <style:background-image/>
      </style:table-cell-properties>
    </style:style>
    <style:style style:name="Tabella1.E7" style:family="table-cell">
      <style:table-cell-properties style:vertical-align="middle" fo:background-color="#f2f2f2" fo:padding-left="0.101cm" fo:padding-right="0.101cm" fo:padding-top="0cm" fo:padding-bottom="0cm" fo:border-left="0.5pt dotted #000000" fo:border-right="0.5pt solid #000000" fo:border-top="0.5pt solid #000000" fo:border-bottom="0.5pt dotted #000000">
        <style:background-image/>
      </style:table-cell-properties>
    </style:style>
    <style:style style:name="Tabella1.A8"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8"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C8" style:family="table-cell">
      <style:table-cell-properties style:vertical-align="middle" fo:background-color="#f2f2f2" fo:padding-left="0.101cm" fo:padding-right="0.101cm" fo:padding-top="0cm" fo:padding-bottom="0cm" fo:border="0.5pt dotted #000000">
        <style:background-image/>
      </style:table-cell-properties>
    </style:style>
    <style:style style:name="Tabella1.E8" style:family="table-cell">
      <style:table-cell-properties style:vertical-align="middle" fo:background-color="#f2f2f2" fo:padding-left="0.101cm" fo:padding-right="0.101cm" fo:padding-top="0cm" fo:padding-bottom="0cm" fo:border-left="0.5pt dotted #000000" fo:border-right="0.5pt solid #000000" fo:border-top="0.5pt dotted #000000" fo:border-bottom="0.5pt dotted #000000">
        <style:background-image/>
      </style:table-cell-properties>
    </style:style>
    <style:style style:name="Tabella1.A9"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9"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0"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10"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C10" style:family="table-cell">
      <style:table-cell-properties style:vertical-align="middle" fo:background-color="#f2f2f2" fo:padding-left="0.101cm" fo:padding-right="0.101cm" fo:padding-top="0cm" fo:padding-bottom="0cm" fo:border-left="0.5pt dotted #000000" fo:border-right="0.5pt dotted #000000" fo:border-top="0.5pt dotted #000000" fo:border-bottom="0.5pt solid #000000">
        <style:background-image/>
      </style:table-cell-properties>
    </style:style>
    <style:style style:name="Tabella1.E10" style:family="table-cell">
      <style:table-cell-properties style:vertical-align="middle" fo:background-color="#f2f2f2" fo:padding-left="0.101cm" fo:padding-right="0.101cm" fo:padding-top="0cm" fo:padding-bottom="0cm" fo:border-left="0.5pt dotted #000000" fo:border-right="0.5pt solid #000000" fo:border-top="0.5pt dotted #000000" fo:border-bottom="0.5pt solid #000000">
        <style:background-image/>
      </style:table-cell-properties>
    </style:style>
    <style:style style:name="Tabella1.A11" style:family="table-cell">
      <style:table-cell-properties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11" style:family="table-cell">
      <style:table-cell-properties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12"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2"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3"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3"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6"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6"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7"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7"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8"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8"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19"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19"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0"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20"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A21"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21"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22"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22"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A23" style:family="table-cell">
      <style:table-cell-properties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23" style:family="table-cell">
      <style:table-cell-properties fo:background-color="#ffffff"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2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24"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25"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6"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26"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7"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27"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8"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28" style:family="table-cell">
      <style:table-cell-properties fo:background-color="#ffffff"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29"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29" style:family="table-cell">
      <style:table-cell-properties fo:background-color="#ffffff"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A30"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30"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31"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1"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2"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2"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3"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3"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4"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4"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5"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5"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6"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6"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7"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7"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8"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8"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39"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39"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40"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40"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41"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41"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A42" style:family="table-cell">
      <style:table-cell-properties fo:padding-left="0.101cm" fo:padding-right="0.101cm" fo:padding-top="0cm" fo:padding-bottom="0cm" fo:border-left="0.5pt solid #000000" fo:border-right="0.5pt dotted #000000" fo:border-top="0.5pt solid #000000" fo:border-bottom="0.5pt dotted #000000"/>
    </style:style>
    <style:style style:name="Tabella1.B42" style:family="table-cell">
      <style:table-cell-properties fo:background-color="transparent"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C42" style:family="table-cell">
      <style:table-cell-properties style:vertical-align="middle" fo:background-color="transparent" fo:padding-left="0.101cm" fo:padding-right="0.101cm" fo:padding-top="0cm" fo:padding-bottom="0cm" fo:border-left="0.5pt dotted #000000" fo:border-right="0.5pt dotted #000000" fo:border-top="0.5pt solid #000000" fo:border-bottom="0.5pt dotted #000000">
        <style:background-image/>
      </style:table-cell-properties>
    </style:style>
    <style:style style:name="Tabella1.E42" style:family="table-cell">
      <style:table-cell-properties style:vertical-align="middle" fo:background-color="transparent" fo:padding-left="0.101cm" fo:padding-right="0.101cm" fo:padding-top="0cm" fo:padding-bottom="0cm" fo:border-left="0.5pt dotted #000000" fo:border-right="0.5pt solid #000000" fo:border-top="0.5pt solid #000000" fo:border-bottom="0.5pt dotted #000000">
        <style:background-image/>
      </style:table-cell-properties>
    </style:style>
    <style:style style:name="Tabella1.A43" style:family="table-cell">
      <style:table-cell-properties fo:padding-left="0.101cm" fo:padding-right="0.101cm" fo:padding-top="0cm" fo:padding-bottom="0cm" fo:border-left="0.5pt solid #000000" fo:border-right="0.5pt dotted #000000" fo:border-top="0.5pt dotted #000000" fo:border-bottom="0.5pt dotted #000000"/>
    </style:style>
    <style:style style:name="Tabella1.B43" style:family="table-cell">
      <style:table-cell-properties fo:background-color="transparent"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C43" style:family="table-cell">
      <style:table-cell-properties style:vertical-align="middle" fo:background-color="transparent" fo:padding-left="0.101cm" fo:padding-right="0.101cm" fo:padding-top="0cm" fo:padding-bottom="0cm" fo:border="0.5pt dotted #000000">
        <style:background-image/>
      </style:table-cell-properties>
    </style:style>
    <style:style style:name="Tabella1.E43" style:family="table-cell">
      <style:table-cell-properties style:vertical-align="middle" fo:background-color="transparent" fo:padding-left="0.101cm" fo:padding-right="0.101cm" fo:padding-top="0cm" fo:padding-bottom="0cm" fo:border-left="0.5pt dotted #000000" fo:border-right="0.5pt solid #000000" fo:border-top="0.5pt dotted #000000" fo:border-bottom="0.5pt dotted #000000">
        <style:background-image/>
      </style:table-cell-properties>
    </style:style>
    <style:style style:name="Tabella1.A44" style:family="table-cell">
      <style:table-cell-properties fo:padding-left="0.101cm" fo:padding-right="0.101cm" fo:padding-top="0cm" fo:padding-bottom="0cm" fo:border-left="0.5pt solid #000000" fo:border-right="0.5pt dotted #000000" fo:border-top="0.5pt dotted #000000" fo:border-bottom="0.5pt solid #000000"/>
    </style:style>
    <style:style style:name="Tabella1.B44" style:family="table-cell">
      <style:table-cell-properties fo:background-color="transparent"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C44" style:family="table-cell">
      <style:table-cell-properties style:vertical-align="middle" fo:background-color="transparent" fo:padding-left="0.101cm" fo:padding-right="0.101cm" fo:padding-top="0cm" fo:padding-bottom="0cm" fo:border-left="0.5pt dotted #000000" fo:border-right="0.5pt dotted #000000" fo:border-top="0.5pt dotted #000000" fo:border-bottom="0.5pt solid #000000">
        <style:background-image/>
      </style:table-cell-properties>
    </style:style>
    <style:style style:name="Tabella1.E44" style:family="table-cell">
      <style:table-cell-properties style:vertical-align="middle" fo:background-color="transparent" fo:padding-left="0.101cm" fo:padding-right="0.101cm" fo:padding-top="0cm" fo:padding-bottom="0cm" fo:border-left="0.5pt dotted #000000" fo:border-right="0.5pt solid #000000" fo:border-top="0.5pt dotted #000000" fo:border-bottom="0.5pt solid #000000">
        <style:background-image/>
      </style:table-cell-properties>
    </style:style>
    <style:style style:name="Tabella1.A45"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B45" style:family="table-cell">
      <style:table-cell-properties fo:background-color="#f2f2f2"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46"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46"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47"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B47" style:family="table-cell">
      <style:table-cell-properties fo:background-color="#f2f2f2"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48"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B48" style:family="table-cell">
      <style:table-cell-properties fo:background-color="#f2f2f2"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A49" style:family="table-cell">
      <style:table-cell-properties fo:padding-left="0.101cm" fo:padding-right="0.101cm" fo:padding-top="0cm" fo:padding-bottom="0cm" fo:border-left="0.5pt solid #000000" fo:border-right="0.5pt dotted #000000" fo:border-top="0.5pt solid #000000" fo:border-bottom="0.5pt dotted #000000"/>
    </style:style>
    <style:style style:name="Tabella1.B49" style:family="table-cell">
      <style:table-cell-properties fo:background-color="transparent" fo:padding-left="0.101cm" fo:padding-right="0.101cm" fo:padding-top="0cm" fo:padding-bottom="0cm" fo:border-left="0.5pt solid #000000" fo:border-right="0.5pt dotted #000000" fo:border-top="0.5pt solid #000000" fo:border-bottom="0.5pt dotted #000000">
        <style:background-image/>
      </style:table-cell-properties>
    </style:style>
    <style:style style:name="Tabella1.A50" style:family="table-cell">
      <style:table-cell-properties fo:padding-left="0.101cm" fo:padding-right="0.101cm" fo:padding-top="0cm" fo:padding-bottom="0cm" fo:border-left="0.5pt solid #000000" fo:border-right="0.5pt dotted #000000" fo:border-top="0.5pt dotted #000000" fo:border-bottom="0.5pt dotted #000000"/>
    </style:style>
    <style:style style:name="Tabella1.B50" style:family="table-cell">
      <style:table-cell-properties fo:background-color="transparent"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51" style:family="table-cell">
      <style:table-cell-properties fo:padding-left="0.101cm" fo:padding-right="0.101cm" fo:padding-top="0cm" fo:padding-bottom="0cm" fo:border-left="0.5pt solid #000000" fo:border-right="0.5pt dotted #000000" fo:border-top="0.5pt dotted #000000" fo:border-bottom="0.5pt dotted #000000"/>
    </style:style>
    <style:style style:name="Tabella1.B51" style:family="table-cell">
      <style:table-cell-properties fo:background-color="transparent" fo:padding-left="0.101cm" fo:padding-right="0.101cm" fo:padding-top="0cm" fo:padding-bottom="0cm" fo:border-left="0.5pt solid #000000" fo:border-right="0.5pt dotted #000000" fo:border-top="0.5pt dotted #000000" fo:border-bottom="0.5pt dotted #000000">
        <style:background-image/>
      </style:table-cell-properties>
    </style:style>
    <style:style style:name="Tabella1.A52" style:family="table-cell">
      <style:table-cell-properties fo:padding-left="0.101cm" fo:padding-right="0.101cm" fo:padding-top="0cm" fo:padding-bottom="0cm" fo:border-left="0.5pt solid #000000" fo:border-right="0.5pt dotted #000000" fo:border-top="0.5pt dotted #000000" fo:border-bottom="0.5pt solid #000000"/>
    </style:style>
    <style:style style:name="Tabella1.B52" style:family="table-cell">
      <style:table-cell-properties fo:background-color="transparent" fo:padding-left="0.101cm" fo:padding-right="0.101cm" fo:padding-top="0cm" fo:padding-bottom="0cm" fo:border-left="0.5pt solid #000000" fo:border-right="0.5pt dotted #000000" fo:border-top="0.5pt dotted #000000" fo:border-bottom="0.5pt solid #000000">
        <style:background-image/>
      </style:table-cell-properties>
    </style:style>
    <style:style style:name="Tabella1.C52" style:family="table-cell">
      <style:table-cell-properties fo:background-color="transparent" fo:padding-left="0.101cm" fo:padding-right="0.101cm" fo:padding-top="0cm" fo:padding-bottom="0cm" fo:border-left="0.5pt dotted #000000" fo:border-right="0.5pt dotted #000000" fo:border-top="0.5pt dotted #000000" fo:border-bottom="0.5pt solid #000000">
        <style:background-image/>
      </style:table-cell-properties>
    </style:style>
    <style:style style:name="Tabella1.D52" style:family="table-cell">
      <style:table-cell-properties fo:background-color="transparent" fo:padding-left="0.101cm" fo:padding-right="0.101cm" fo:padding-top="0cm" fo:padding-bottom="0cm" fo:border-left="0.5pt dotted #000000" fo:border-right="0.5pt dotted #000000" fo:border-top="0.5pt dotted #000000" fo:border-bottom="0.5pt solid #000000">
        <style:background-image/>
      </style:table-cell-properties>
    </style:style>
    <style:style style:name="Tabella1.E52" style:family="table-cell">
      <style:table-cell-properties fo:background-color="transparent" fo:padding-left="0.101cm" fo:padding-right="0.101cm" fo:padding-top="0cm" fo:padding-bottom="0cm" fo:border-left="0.5pt dotted #000000" fo:border-right="0.5pt solid #000000" fo:border-top="0.5pt dotted #000000" fo:border-bottom="0.5pt solid #000000">
        <style:background-image/>
      </style:table-cell-properties>
    </style:style>
    <style:style style:name="Tabella2" style:family="table">
      <style:table-properties style:width="12.254cm" fo:margin-top="0cm" fo:margin-bottom="0cm" table:align="center" style:writing-mode="lr-tb"/>
    </style:style>
    <style:style style:name="Tabella2.A" style:family="table-column">
      <style:table-column-properties style:column-width="0.489cm"/>
    </style:style>
    <style:style style:name="Tabella2.B" style:family="table-column">
      <style:table-column-properties style:column-width="1.512cm"/>
    </style:style>
    <style:style style:name="Tabella2.C" style:family="table-column">
      <style:table-column-properties style:column-width="2.501cm"/>
    </style:style>
    <style:style style:name="Tabella2.D" style:family="table-column">
      <style:table-column-properties style:column-width="3.251cm"/>
    </style:style>
    <style:style style:name="Tabella2.E" style:family="table-column">
      <style:table-column-properties style:column-width="4.501cm"/>
    </style:style>
    <style:style style:name="Tabella2.1" style:family="table-row">
      <style:table-row-properties style:min-row-height="0.536cm" fo:keep-together="auto"/>
    </style:style>
    <style:style style:name="Tabella2.A1" style:family="table-cell">
      <style:table-cell-properties style:vertical-align="middle" fo:background-color="#4472c4" fo:padding-left="0.049cm" fo:padding-right="0.049cm" fo:padding-top="0cm" fo:padding-bottom="0cm" fo:border-left="none" fo:border-right="0.5pt solid #000000" fo:border-top="0.5pt solid #000000" fo:border-bottom="none">
        <style:background-image/>
      </style:table-cell-properties>
    </style:style>
    <style:style style:name="Tabella2.2" style:family="table-row">
      <style:table-row-properties style:min-row-height="0.078cm" fo:keep-together="auto"/>
    </style:style>
    <style:style style:name="Tabella2.A2"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Tabella2.C2" style:family="table-cell">
      <style:table-cell-properties style:vertical-align="middle" fo:background-color="#d9d9d9" fo:padding-left="0.049cm" fo:padding-right="0.049cm" fo:padding-top="0cm" fo:padding-bottom="0cm" fo:border-left="none" fo:border-right="0.5pt solid #000000" fo:border-top="none" fo:border-bottom="0.5pt solid #000000">
        <style:background-image/>
      </style:table-cell-properties>
    </style:style>
    <style:style style:name="Tabella2.3" style:family="table-row">
      <style:table-row-properties style:min-row-height="0.4cm" fo:keep-together="auto"/>
    </style:style>
    <style:style style:name="Tabella2.A3" style:family="table-cell">
      <style:table-cell-properties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3" style:family="table-cell">
      <style:table-cell-properties style:vertical-align="middle"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C3" style:family="table-cell">
      <style:table-cell-properties style:vertical-align="middle" fo:background-color="#ffffff" fo:padding-left="0.049cm" fo:padding-right="0.049cm" fo:padding-top="0cm" fo:padding-bottom="0cm" fo:border-left="0.5pt dotted #000000" fo:border-right="0.5pt dotted #000000" fo:border-top="0.5pt solid #000000" fo:border-bottom="0.5pt dotted #000000">
        <style:background-image/>
      </style:table-cell-properties>
    </style:style>
    <style:style style:name="Tabella2.E3" style:family="table-cell">
      <style:table-cell-properties style:vertical-align="middle" fo:background-color="#ffffff" fo:padding-left="0.049cm" fo:padding-right="0.049cm" fo:padding-top="0cm" fo:padding-bottom="0cm" fo:border-left="0.5pt dotted #000000" fo:border-right="0.5pt solid #000000" fo:border-top="0.5pt solid #000000" fo:border-bottom="0.5pt dotted #000000">
        <style:background-image/>
      </style:table-cell-properties>
    </style:style>
    <style:style style:name="Tabella2.A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C4" style:family="table-cell">
      <style:table-cell-properties style:vertical-align="middle" fo:background-color="#ffffff" fo:padding-left="0.049cm" fo:padding-right="0.049cm" fo:padding-top="0cm" fo:padding-bottom="0cm" fo:border="0.5pt dotted #000000">
        <style:background-image/>
      </style:table-cell-properties>
    </style:style>
    <style:style style:name="Tabella2.E4" style:family="table-cell">
      <style:table-cell-properties style:vertical-align="middle" fo:background-color="#ffffff" fo:padding-left="0.049cm" fo:padding-right="0.049cm" fo:padding-top="0cm" fo:padding-bottom="0cm" fo:border-left="0.5pt dotted #000000" fo:border-right="0.5pt solid #000000" fo:border-top="0.5pt dotted #000000" fo:border-bottom="0.5pt dotted #000000">
        <style:background-image/>
      </style:table-cell-properties>
    </style:style>
    <style:style style:name="Tabella2.A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6"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6"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C6" style:family="table-cell">
      <style:table-cell-properties style:vertical-align="middle" fo:background-color="#ffffff" fo:padding-left="0.049cm" fo:padding-right="0.049cm" fo:padding-top="0cm" fo:padding-bottom="0cm" fo:border-left="0.5pt dotted #000000" fo:border-right="0.5pt dotted #000000" fo:border-top="0.5pt dotted #000000" fo:border-bottom="0.5pt solid #000000">
        <style:background-image/>
      </style:table-cell-properties>
    </style:style>
    <style:style style:name="Tabella2.E6" style:family="table-cell">
      <style:table-cell-properties style:vertical-align="middle" fo:background-color="#ffffff" fo:padding-left="0.049cm" fo:padding-right="0.049cm" fo:padding-top="0cm" fo:padding-bottom="0cm" fo:border-left="0.5pt dotted #000000" fo:border-right="0.5pt solid #000000" fo:border-top="0.5pt dotted #000000" fo:border-bottom="0.5pt solid #000000">
        <style:background-image/>
      </style:table-cell-properties>
    </style:style>
    <style:style style:name="Tabella2.A7"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7"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C7" style:family="table-cell">
      <style:table-cell-properties style:vertical-align="middle" fo:background-color="#f2f2f2" fo:padding-left="0.049cm" fo:padding-right="0.049cm" fo:padding-top="0cm" fo:padding-bottom="0cm" fo:border-left="0.5pt dotted #000000" fo:border-right="0.5pt dotted #000000" fo:border-top="0.5pt solid #000000" fo:border-bottom="0.5pt dotted #000000">
        <style:background-image/>
      </style:table-cell-properties>
    </style:style>
    <style:style style:name="Tabella2.E7" style:family="table-cell">
      <style:table-cell-properties style:vertical-align="middle" fo:background-color="#f2f2f2" fo:padding-left="0.049cm" fo:padding-right="0.049cm" fo:padding-top="0cm" fo:padding-bottom="0cm" fo:border-left="0.5pt dotted #000000" fo:border-right="0.5pt solid #000000" fo:border-top="0.5pt solid #000000" fo:border-bottom="0.5pt dotted #000000">
        <style:background-image/>
      </style:table-cell-properties>
    </style:style>
    <style:style style:name="Tabella2.A8"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8"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C8" style:family="table-cell">
      <style:table-cell-properties style:vertical-align="middle" fo:background-color="#f2f2f2" fo:padding-left="0.049cm" fo:padding-right="0.049cm" fo:padding-top="0cm" fo:padding-bottom="0cm" fo:border="0.5pt dotted #000000">
        <style:background-image/>
      </style:table-cell-properties>
    </style:style>
    <style:style style:name="Tabella2.E8" style:family="table-cell">
      <style:table-cell-properties style:vertical-align="middle" fo:background-color="#f2f2f2" fo:padding-left="0.049cm" fo:padding-right="0.049cm" fo:padding-top="0cm" fo:padding-bottom="0cm" fo:border-left="0.5pt dotted #000000" fo:border-right="0.5pt solid #000000" fo:border-top="0.5pt dotted #000000" fo:border-bottom="0.5pt dotted #000000">
        <style:background-image/>
      </style:table-cell-properties>
    </style:style>
    <style:style style:name="Tabella2.A9"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9"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0"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10"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C10" style:family="table-cell">
      <style:table-cell-properties style:vertical-align="middle" fo:background-color="#f2f2f2" fo:padding-left="0.049cm" fo:padding-right="0.049cm" fo:padding-top="0cm" fo:padding-bottom="0cm" fo:border-left="0.5pt dotted #000000" fo:border-right="0.5pt dotted #000000" fo:border-top="0.5pt dotted #000000" fo:border-bottom="0.5pt solid #000000">
        <style:background-image/>
      </style:table-cell-properties>
    </style:style>
    <style:style style:name="Tabella2.E10" style:family="table-cell">
      <style:table-cell-properties style:vertical-align="middle" fo:background-color="#f2f2f2" fo:padding-left="0.049cm" fo:padding-right="0.049cm" fo:padding-top="0cm" fo:padding-bottom="0cm" fo:border-left="0.5pt dotted #000000" fo:border-right="0.5pt solid #000000" fo:border-top="0.5pt dotted #000000" fo:border-bottom="0.5pt solid #000000">
        <style:background-image/>
      </style:table-cell-properties>
    </style:style>
    <style:style style:name="Tabella2.A11" style:family="table-cell">
      <style:table-cell-properties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11" style:family="table-cell">
      <style:table-cell-properties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12"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2"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3"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3"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6"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6"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7"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7"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8"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8"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19"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19"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0"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20"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A21"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21"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22"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22"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A23" style:family="table-cell">
      <style:table-cell-properties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23" style:family="table-cell">
      <style:table-cell-properties fo:background-color="#ffffff"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2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24"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25"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6"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26"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7"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27"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8"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28" style:family="table-cell">
      <style:table-cell-properties fo:background-color="#ffffff"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29"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29" style:family="table-cell">
      <style:table-cell-properties fo:background-color="#ffffff"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A30"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30"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31"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1"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2"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2"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3"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3"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4"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4"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5"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5"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6"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6"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7"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7"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8"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8"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39"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39"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40"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40"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41"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41"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A42" style:family="table-cell">
      <style:table-cell-properties fo:padding-left="0.049cm" fo:padding-right="0.049cm" fo:padding-top="0cm" fo:padding-bottom="0cm" fo:border-left="0.5pt solid #000000" fo:border-right="0.5pt dotted #000000" fo:border-top="0.5pt solid #000000" fo:border-bottom="0.5pt dotted #000000"/>
    </style:style>
    <style:style style:name="Tabella2.B42" style:family="table-cell">
      <style:table-cell-properties fo:background-color="transparent"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C42" style:family="table-cell">
      <style:table-cell-properties style:vertical-align="middle" fo:background-color="transparent" fo:padding-left="0.049cm" fo:padding-right="0.049cm" fo:padding-top="0cm" fo:padding-bottom="0cm" fo:border-left="0.5pt dotted #000000" fo:border-right="0.5pt dotted #000000" fo:border-top="0.5pt solid #000000" fo:border-bottom="0.5pt dotted #000000">
        <style:background-image/>
      </style:table-cell-properties>
    </style:style>
    <style:style style:name="Tabella2.E42" style:family="table-cell">
      <style:table-cell-properties style:vertical-align="middle" fo:background-color="transparent" fo:padding-left="0.049cm" fo:padding-right="0.049cm" fo:padding-top="0cm" fo:padding-bottom="0cm" fo:border-left="0.5pt dotted #000000" fo:border-right="0.5pt solid #000000" fo:border-top="0.5pt solid #000000" fo:border-bottom="0.5pt dotted #000000">
        <style:background-image/>
      </style:table-cell-properties>
    </style:style>
    <style:style style:name="Tabella2.A43" style:family="table-cell">
      <style:table-cell-properties fo:padding-left="0.049cm" fo:padding-right="0.049cm" fo:padding-top="0cm" fo:padding-bottom="0cm" fo:border-left="0.5pt solid #000000" fo:border-right="0.5pt dotted #000000" fo:border-top="0.5pt dotted #000000" fo:border-bottom="0.5pt dotted #000000"/>
    </style:style>
    <style:style style:name="Tabella2.B43" style:family="table-cell">
      <style:table-cell-properties fo:background-color="transparent"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C43" style:family="table-cell">
      <style:table-cell-properties style:vertical-align="middle" fo:background-color="transparent" fo:padding-left="0.049cm" fo:padding-right="0.049cm" fo:padding-top="0cm" fo:padding-bottom="0cm" fo:border="0.5pt dotted #000000">
        <style:background-image/>
      </style:table-cell-properties>
    </style:style>
    <style:style style:name="Tabella2.E43" style:family="table-cell">
      <style:table-cell-properties style:vertical-align="middle" fo:background-color="transparent" fo:padding-left="0.049cm" fo:padding-right="0.049cm" fo:padding-top="0cm" fo:padding-bottom="0cm" fo:border-left="0.5pt dotted #000000" fo:border-right="0.5pt solid #000000" fo:border-top="0.5pt dotted #000000" fo:border-bottom="0.5pt dotted #000000">
        <style:background-image/>
      </style:table-cell-properties>
    </style:style>
    <style:style style:name="Tabella2.A44" style:family="table-cell">
      <style:table-cell-properties fo:padding-left="0.049cm" fo:padding-right="0.049cm" fo:padding-top="0cm" fo:padding-bottom="0cm" fo:border-left="0.5pt solid #000000" fo:border-right="0.5pt dotted #000000" fo:border-top="0.5pt dotted #000000" fo:border-bottom="0.5pt solid #000000"/>
    </style:style>
    <style:style style:name="Tabella2.B44" style:family="table-cell">
      <style:table-cell-properties fo:background-color="transparent"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C44" style:family="table-cell">
      <style:table-cell-properties style:vertical-align="middle" fo:background-color="transparent" fo:padding-left="0.049cm" fo:padding-right="0.049cm" fo:padding-top="0cm" fo:padding-bottom="0cm" fo:border-left="0.5pt dotted #000000" fo:border-right="0.5pt dotted #000000" fo:border-top="0.5pt dotted #000000" fo:border-bottom="0.5pt solid #000000">
        <style:background-image/>
      </style:table-cell-properties>
    </style:style>
    <style:style style:name="Tabella2.E44" style:family="table-cell">
      <style:table-cell-properties style:vertical-align="middle" fo:background-color="transparent" fo:padding-left="0.049cm" fo:padding-right="0.049cm" fo:padding-top="0cm" fo:padding-bottom="0cm" fo:border-left="0.5pt dotted #000000" fo:border-right="0.5pt solid #000000" fo:border-top="0.5pt dotted #000000" fo:border-bottom="0.5pt solid #000000">
        <style:background-image/>
      </style:table-cell-properties>
    </style:style>
    <style:style style:name="Tabella2.A45"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B45" style:family="table-cell">
      <style:table-cell-properties fo:background-color="#f2f2f2"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46"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46"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47"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B47" style:family="table-cell">
      <style:table-cell-properties fo:background-color="#f2f2f2"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48"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B48" style:family="table-cell">
      <style:table-cell-properties fo:background-color="#f2f2f2"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A49" style:family="table-cell">
      <style:table-cell-properties fo:padding-left="0.049cm" fo:padding-right="0.049cm" fo:padding-top="0cm" fo:padding-bottom="0cm" fo:border-left="0.5pt solid #000000" fo:border-right="0.5pt dotted #000000" fo:border-top="0.5pt solid #000000" fo:border-bottom="0.5pt dotted #000000"/>
    </style:style>
    <style:style style:name="Tabella2.B49" style:family="table-cell">
      <style:table-cell-properties fo:background-color="transparent" fo:padding-left="0.049cm" fo:padding-right="0.049cm" fo:padding-top="0cm" fo:padding-bottom="0cm" fo:border-left="0.5pt solid #000000" fo:border-right="0.5pt dotted #000000" fo:border-top="0.5pt solid #000000" fo:border-bottom="0.5pt dotted #000000">
        <style:background-image/>
      </style:table-cell-properties>
    </style:style>
    <style:style style:name="Tabella2.A50" style:family="table-cell">
      <style:table-cell-properties fo:padding-left="0.049cm" fo:padding-right="0.049cm" fo:padding-top="0cm" fo:padding-bottom="0cm" fo:border-left="0.5pt solid #000000" fo:border-right="0.5pt dotted #000000" fo:border-top="0.5pt dotted #000000" fo:border-bottom="0.5pt dotted #000000"/>
    </style:style>
    <style:style style:name="Tabella2.B50" style:family="table-cell">
      <style:table-cell-properties fo:background-color="transparent"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51" style:family="table-cell">
      <style:table-cell-properties fo:padding-left="0.049cm" fo:padding-right="0.049cm" fo:padding-top="0cm" fo:padding-bottom="0cm" fo:border-left="0.5pt solid #000000" fo:border-right="0.5pt dotted #000000" fo:border-top="0.5pt dotted #000000" fo:border-bottom="0.5pt dotted #000000"/>
    </style:style>
    <style:style style:name="Tabella2.B51" style:family="table-cell">
      <style:table-cell-properties fo:background-color="transparent" fo:padding-left="0.049cm" fo:padding-right="0.049cm" fo:padding-top="0cm" fo:padding-bottom="0cm" fo:border-left="0.5pt solid #000000" fo:border-right="0.5pt dotted #000000" fo:border-top="0.5pt dotted #000000" fo:border-bottom="0.5pt dotted #000000">
        <style:background-image/>
      </style:table-cell-properties>
    </style:style>
    <style:style style:name="Tabella2.A52" style:family="table-cell">
      <style:table-cell-properties fo:padding-left="0.049cm" fo:padding-right="0.049cm" fo:padding-top="0cm" fo:padding-bottom="0cm" fo:border-left="0.5pt solid #000000" fo:border-right="0.5pt dotted #000000" fo:border-top="0.5pt dotted #000000" fo:border-bottom="0.5pt solid #000000"/>
    </style:style>
    <style:style style:name="Tabella2.B52" style:family="table-cell">
      <style:table-cell-properties fo:background-color="transparent" fo:padding-left="0.049cm" fo:padding-right="0.049cm" fo:padding-top="0cm" fo:padding-bottom="0cm" fo:border-left="0.5pt solid #000000" fo:border-right="0.5pt dotted #000000" fo:border-top="0.5pt dotted #000000" fo:border-bottom="0.5pt solid #000000">
        <style:background-image/>
      </style:table-cell-properties>
    </style:style>
    <style:style style:name="Tabella2.C52" style:family="table-cell">
      <style:table-cell-properties fo:background-color="transparent" fo:padding-left="0.049cm" fo:padding-right="0.049cm" fo:padding-top="0cm" fo:padding-bottom="0cm" fo:border-left="0.5pt dotted #000000" fo:border-right="0.5pt dotted #000000" fo:border-top="0.5pt dotted #000000" fo:border-bottom="0.5pt solid #000000">
        <style:background-image/>
      </style:table-cell-properties>
    </style:style>
    <style:style style:name="Tabella2.D52" style:family="table-cell">
      <style:table-cell-properties fo:background-color="transparent" fo:padding-left="0.049cm" fo:padding-right="0.049cm" fo:padding-top="0cm" fo:padding-bottom="0cm" fo:border-left="0.5pt dotted #000000" fo:border-right="0.5pt dotted #000000" fo:border-top="0.5pt dotted #000000" fo:border-bottom="0.5pt solid #000000">
        <style:background-image/>
      </style:table-cell-properties>
    </style:style>
    <style:style style:name="Tabella2.E52" style:family="table-cell">
      <style:table-cell-properties fo:background-color="transparent" fo:padding-left="0.049cm" fo:padding-right="0.049cm" fo:padding-top="0cm" fo:padding-bottom="0cm" fo:border-left="0.5pt dotted #000000" fo:border-right="0.5pt solid #000000" fo:border-top="0.5pt dotted #000000" fo:border-bottom="0.5pt solid #000000">
        <style:background-image/>
      </style:table-cell-properties>
    </style:style>
    <style:style style:name="P1" style:family="paragraph" style:parent-style-name="Frame_20_contents">
      <style:paragraph-properties fo:margin-left="0.035cm" fo:margin-right="0cm" fo:line-height="0.432cm" fo:text-indent="0cm" style:auto-text-indent="false"/>
    </style:style>
    <style:style style:name="P2" style:family="paragraph" style:parent-style-name="List_20_Paragraph" style:list-style-name="WWNum12">
      <style:paragraph-properties fo:orphans="2" fo:widows="2" fo:hyphenation-ladder-count="no-limit"/>
      <style:text-properties fo:hyphenate="true" fo:hyphenation-remain-char-count="2" fo:hyphenation-push-char-count="2" loext:hyphenation-no-caps="false"/>
    </style:style>
    <style:style style:name="P3" style:family="paragraph" style:parent-style-name="List_20_Paragraph" style:list-style-name="WWNum6">
      <style:paragraph-properties fo:orphans="2" fo:widows="2" fo:hyphenation-ladder-count="no-limit"/>
      <style:text-properties fo:hyphenate="true" fo:hyphenation-remain-char-count="2" fo:hyphenation-push-char-count="2" loext:hyphenation-no-caps="false"/>
    </style:style>
    <style:style style:name="P4" style:family="paragraph" style:parent-style-name="List_20_Paragraph" style:list-style-name="WWNum11">
      <style:paragraph-properties fo:orphans="2" fo:widows="2" fo:hyphenation-ladder-count="no-limit"/>
      <style:text-properties fo:hyphenate="true" fo:hyphenation-remain-char-count="2" fo:hyphenation-push-char-count="2" loext:hyphenation-no-caps="false"/>
    </style:style>
    <style:style style:name="P5" style:family="paragraph" style:parent-style-name="List_20_Paragraph">
      <style:text-properties fo:font-size="12pt" style:font-name-asian="Calibri1" style:font-size-asian="12pt" style:font-size-complex="12pt"/>
    </style:style>
    <style:style style:name="P6" style:family="paragraph" style:parent-style-name="List_20_Paragraph">
      <style:text-properties fo:font-size="12pt" fo:font-weight="bold" style:font-size-asian="12pt" style:font-weight-asian="bold" style:font-size-complex="12pt" style:font-weight-complex="bold"/>
    </style:style>
    <style:style style:name="P7" style:family="paragraph" style:parent-style-name="List_20_Paragraph">
      <style:paragraph-properties fo:text-align="center" style:justify-single-word="false"/>
      <style:text-properties fo:font-size="12pt" fo:font-weight="bold" style:font-size-asian="12pt" style:font-weight-asian="bold" style:font-size-complex="12pt" style:font-weight-complex="bold"/>
    </style:style>
    <style:style style:name="P8" style:family="paragraph" style:parent-style-name="List_20_Paragraph" style:list-style-name="WWNum18"/>
    <style:style style:name="P9" style:family="paragraph" style:parent-style-name="List_20_Paragraph">
      <style:paragraph-properties fo:text-align="center" style:justify-single-word="false"/>
    </style:style>
    <style:style style:name="P10" style:family="paragraph" style:parent-style-name="List_20_Paragraph" style:list-style-name="WWNum24"/>
    <style:style style:name="P11" style:family="paragraph" style:parent-style-name="List_20_Paragraph">
      <style:paragraph-properties fo:margin-left="1.358cm" fo:margin-right="0cm" fo:orphans="2" fo:widows="2" fo:hyphenation-ladder-count="no-limit" fo:text-indent="0cm" style:auto-text-indent="false"/>
      <style:text-properties fo:hyphenate="true" fo:hyphenation-remain-char-count="2" fo:hyphenation-push-char-count="2" loext:hyphenation-no-caps="false"/>
    </style:style>
    <style:style style:name="P12" style:family="paragraph" style:parent-style-name="List_20_Paragraph" style:list-style-name="WWNum11">
      <style:paragraph-properties fo:margin-top="0cm" fo:margin-bottom="0.192cm" loext:contextual-spacing="false" fo:orphans="2" fo:widows="2" fo:hyphenation-ladder-count="no-limit"/>
      <style:text-properties fo:hyphenate="true" fo:hyphenation-remain-char-count="2" fo:hyphenation-push-char-count="2" loext:hyphenation-no-caps="false"/>
    </style:style>
    <style:style style:name="P13" style:family="paragraph" style:parent-style-name="List_20_Paragraph" style:list-style-name="WWNum13">
      <loext:graphic-properties draw:fill="solid" draw:fill-color="#ffffff"/>
      <style:paragraph-properties fo:margin-top="0cm" fo:margin-bottom="0.291cm" loext:contextual-spacing="false" fo:orphans="2" fo:widows="2" fo:hyphenation-ladder-count="no-limit" fo:background-color="#ffffff"/>
      <style:text-properties fo:hyphenate="true" fo:hyphenation-remain-char-count="2" fo:hyphenation-push-char-count="2" loext:hyphenation-no-caps="false"/>
    </style:style>
    <style:style style:name="P14" style:family="paragraph" style:parent-style-name="List_20_Paragraph" style:list-style-name="WWNum7">
      <loext:graphic-properties draw:fill="solid" draw:fill-color="#ffffff"/>
      <style:paragraph-properties fo:margin-top="0cm" fo:margin-bottom="0.291cm" loext:contextual-spacing="false" fo:orphans="2" fo:widows="2" fo:hyphenation-ladder-count="no-limit" fo:background-color="#ffffff"/>
      <style:text-properties fo:hyphenate="true" fo:hyphenation-remain-char-count="2" fo:hyphenation-push-char-count="2" loext:hyphenation-no-caps="false"/>
    </style:style>
    <style:style style:name="P15" style:family="paragraph" style:parent-style-name="List_20_Paragraph" style:list-style-name="WWNum10">
      <loext:graphic-properties draw:fill="solid" draw:fill-color="#ffffff"/>
      <style:paragraph-properties fo:margin-top="0cm" fo:margin-bottom="0.291cm" loext:contextual-spacing="false" fo:orphans="2" fo:widows="2" fo:hyphenation-ladder-count="no-limit" fo:background-color="#ffffff"/>
      <style:text-properties fo:hyphenate="true" fo:hyphenation-remain-char-count="2" fo:hyphenation-push-char-count="2" loext:hyphenation-no-caps="false"/>
    </style:style>
    <style:style style:name="P16" style:family="paragraph" style:parent-style-name="List_20_Paragraph">
      <style:paragraph-properties fo:margin-left="0.635cm" fo:margin-right="0cm" fo:margin-top="0cm" fo:margin-bottom="0.212cm" loext:contextual-spacing="false" fo:line-height="120%" fo:text-indent="-0.519cm" style:auto-text-indent="false"/>
      <style:text-properties fo:color="#000000" fo:font-size="12pt" style:font-size-asian="12pt" style:font-size-complex="12pt" style:font-weight-complex="bold"/>
    </style:style>
    <style:style style:name="P17" style:family="paragraph" style:parent-style-name="List_20_Paragraph">
      <style:paragraph-properties fo:margin-left="0.635cm" fo:margin-right="0cm" fo:text-indent="-0.519cm" style:auto-text-indent="false"/>
      <style:text-properties fo:color="#000000" fo:font-size="12pt" style:font-name-asian="Calibri1" style:font-size-asian="12pt" style:font-size-complex="12pt"/>
    </style:style>
    <style:style style:name="P18" style:family="paragraph" style:parent-style-name="List_20_Paragraph" style:list-style-name="WWNum14">
      <style:paragraph-properties fo:margin-left="0.63cm" fo:margin-right="0cm" fo:margin-top="0cm" fo:margin-bottom="0.212cm" loext:contextual-spacing="true" fo:line-height="120%" fo:orphans="2" fo:widows="2" fo:hyphenation-ladder-count="no-limit" fo:text-indent="-0.63cm" style:auto-text-indent="false"/>
      <style:text-properties fo:hyphenate="true" fo:hyphenation-remain-char-count="2" fo:hyphenation-push-char-count="2" loext:hyphenation-no-caps="false"/>
    </style:style>
    <style:style style:name="P19" style:family="paragraph" style:parent-style-name="List_20_Paragraph" style:list-style-name="WWNum14">
      <style:paragraph-properties fo:margin-top="0cm" fo:margin-bottom="0cm" loext:contextual-spacing="true" fo:orphans="2" fo:widows="2" fo:hyphenation-ladder-count="no-limit"/>
      <style:text-properties fo:hyphenate="true" fo:hyphenation-remain-char-count="2" fo:hyphenation-push-char-count="2" loext:hyphenation-no-caps="false"/>
    </style:style>
    <style:style style:name="P20" style:family="paragraph" style:parent-style-name="List_20_Paragraph" style:list-style-name="WWNum16">
      <style:paragraph-properties fo:margin-top="0cm" fo:margin-bottom="0cm" loext:contextual-spacing="true" fo:orphans="2" fo:widows="2" fo:hyphenation-ladder-count="no-limit"/>
      <style:text-properties fo:hyphenate="true" fo:hyphenation-remain-char-count="2" fo:hyphenation-push-char-count="2" loext:hyphenation-no-caps="false"/>
    </style:style>
    <style:style style:name="P21" style:family="paragraph" style:parent-style-name="List_20_Paragraph" style:list-style-name="WWNum14">
      <style:paragraph-properties fo:margin-top="0cm" fo:margin-bottom="0.192cm" loext:contextual-spacing="true" fo:orphans="2" fo:widows="2" fo:hyphenation-ladder-count="no-limit"/>
      <style:text-properties fo:hyphenate="true" fo:hyphenation-remain-char-count="2" fo:hyphenation-push-char-count="2" loext:hyphenation-no-caps="false"/>
    </style:style>
    <style:style style:name="P22" style:family="paragraph" style:parent-style-name="List_20_Paragraph">
      <style:paragraph-properties fo:margin-left="0.63cm" fo:margin-right="0cm" fo:margin-top="0cm" fo:margin-bottom="0.212cm" loext:contextual-spacing="false" fo:line-height="120%" fo:text-indent="-0.519cm" style:auto-text-indent="false"/>
      <style:text-properties fo:font-size="12pt" style:font-name-asian="PMingLiU" style:font-size-asian="12pt" style:font-size-complex="12pt"/>
    </style:style>
    <style:style style:name="P23" style:family="paragraph" style:parent-style-name="List_20_Paragraph">
      <style:paragraph-properties fo:margin-left="0.63cm" fo:margin-right="0cm" fo:margin-top="0cm" fo:margin-bottom="0.212cm" loext:contextual-spacing="false" fo:line-height="120%" fo:text-indent="-0.519cm" style:auto-text-indent="false"/>
    </style:style>
    <style:style style:name="P24" style:family="paragraph" style:parent-style-name="List_20_Paragraph" style:list-style-name="WWNum7">
      <loext:graphic-properties draw:fill="solid" draw:fill-color="#ffffff"/>
      <style:paragraph-properties fo:margin-top="0cm" fo:margin-bottom="0.291cm" loext:contextual-spacing="true" fo:orphans="2" fo:widows="2" fo:hyphenation-ladder-count="no-limit" fo:background-color="#ffffff"/>
      <style:text-properties fo:hyphenate="true" fo:hyphenation-remain-char-count="2" fo:hyphenation-push-char-count="2" loext:hyphenation-no-caps="false"/>
    </style:style>
    <style:style style:name="P25" style:family="paragraph" style:parent-style-name="List_20_Paragraph" style:list-style-name="WWNum15">
      <style:paragraph-properties fo:margin-top="0cm" fo:margin-bottom="0.212cm" loext:contextual-spacing="true" fo:line-height="120%" fo:orphans="2" fo:widows="2" fo:hyphenation-ladder-count="no-limit"/>
      <style:text-properties fo:hyphenate="true" fo:hyphenation-remain-char-count="2" fo:hyphenation-push-char-count="2" loext:hyphenation-no-caps="false"/>
    </style:style>
    <style:style style:name="P26" style:family="paragraph" style:parent-style-name="List_20_Paragraph" style:list-style-name="WWNum17">
      <style:paragraph-properties fo:margin-top="0cm" fo:margin-bottom="0.423cm" loext:contextual-spacing="false"/>
    </style:style>
    <style:style style:name="P27" style:family="paragraph" style:parent-style-name="List_20_Paragraph" style:list-style-name="WWNum18">
      <style:paragraph-properties fo:margin-top="0cm" fo:margin-bottom="0.423cm" loext:contextual-spacing="false"/>
    </style:style>
    <style:style style:name="P28" style:family="paragraph" style:parent-style-name="List_20_Paragraph" style:list-style-name="WWNum19">
      <style:paragraph-properties fo:margin-top="0cm" fo:margin-bottom="0.423cm" loext:contextual-spacing="false"/>
    </style:style>
    <style:style style:name="P29" style:family="paragraph" style:parent-style-name="List_20_Paragraph" style:list-style-name="WWNum25">
      <style:paragraph-properties fo:margin-top="0cm" fo:margin-bottom="0.423cm" loext:contextual-spacing="false"/>
    </style:style>
    <style:style style:name="P30" style:family="paragraph" style:parent-style-name="List_20_Paragraph" style:list-style-name="WWNum20">
      <style:paragraph-properties fo:margin-top="0cm" fo:margin-bottom="0.423cm" loext:contextual-spacing="false"/>
    </style:style>
    <style:style style:name="P31" style:family="paragraph" style:parent-style-name="List_20_Paragraph" style:list-style-name="WWNum21">
      <style:paragraph-properties fo:margin-top="0cm" fo:margin-bottom="0.423cm" loext:contextual-spacing="false"/>
    </style:style>
    <style:style style:name="P32" style:family="paragraph" style:parent-style-name="List_20_Paragraph" style:list-style-name="WWNum22">
      <style:paragraph-properties fo:margin-top="0cm" fo:margin-bottom="0.423cm" loext:contextual-spacing="false"/>
    </style:style>
    <style:style style:name="P33" style:family="paragraph" style:parent-style-name="List_20_Paragraph" style:list-style-name="WWNum23">
      <style:paragraph-properties fo:margin-top="0cm" fo:margin-bottom="0.423cm" loext:contextual-spacing="false"/>
    </style:style>
    <style:style style:name="P34" style:family="paragraph" style:parent-style-name="List_20_Paragraph">
      <style:paragraph-properties fo:margin-left="1.376cm" fo:margin-right="0cm" fo:text-indent="-0.519cm" style:auto-text-indent="false"/>
      <style:text-properties fo:font-size="12pt" style:font-size-asian="12pt" style:font-size-complex="12pt"/>
    </style:style>
    <style:style style:name="P35" style:family="paragraph" style:parent-style-name="Standard">
      <style:paragraph-properties fo:text-align="center" style:justify-single-word="false"/>
    </style:style>
    <style:style style:name="P36" style:family="paragraph" style:parent-style-name="Standard">
      <style:paragraph-properties fo:text-align="center" style:justify-single-word="false" fo:orphans="2" fo:widows="2" fo:hyphenation-ladder-count="no-limit"/>
      <style:text-properties fo:hyphenate="true" fo:hyphenation-remain-char-count="2" fo:hyphenation-push-char-count="2" loext:hyphenation-no-caps="false"/>
    </style:style>
    <style:style style:name="P37" style:family="paragraph" style:parent-style-name="Standard">
      <style:text-properties fo:font-size="12pt" fo:font-weight="bold" style:font-size-asian="12pt" style:font-weight-asian="bold" style:font-size-complex="12pt"/>
    </style:style>
    <style:style style:name="P38" style:family="paragraph" style:parent-style-name="Standard">
      <style:text-properties fo:font-size="12pt" fo:font-weight="bold" style:font-size-asian="12pt" style:font-weight-asian="bold" style:font-size-complex="12pt" style:font-weight-complex="bold"/>
    </style:style>
    <style:style style:name="P39"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40" style:family="paragraph" style:parent-style-name="Standard">
      <style:paragraph-properties fo:text-align="justify" style:justify-single-word="false"/>
      <style:text-properties fo:font-size="12pt" fo:font-weight="bold" style:font-size-asian="12pt" style:font-weight-asian="bold" style:font-size-complex="12pt" style:font-weight-complex="bold"/>
    </style:style>
    <style:style style:name="P41" style:family="paragraph" style:parent-style-name="Standard">
      <style:paragraph-properties fo:text-align="center" style:justify-single-word="false"/>
      <style:text-properties fo:font-size="12pt" fo:font-weight="bold" style:font-size-asian="12pt" style:font-weight-asian="bold" style:font-style-complex="italic"/>
    </style:style>
    <style:style style:name="P42" style:family="paragraph" style:parent-style-name="Standard">
      <style:paragraph-properties fo:text-align="justify" style:justify-single-word="false" fo:orphans="2" fo:widows="2" fo:hyphenation-ladder-count="no-limit"/>
      <style:text-properties fo:font-size="12pt" fo:font-weight="bold" style:font-name-asian="Calibri1" style:font-size-asian="12pt" style:language-asian="en" style:country-asian="US" style:font-weight-asian="bold" style:font-size-complex="12pt" style:language-complex="ar" style:country-complex="SA" style:font-weight-complex="bold" fo:hyphenate="true" fo:hyphenation-remain-char-count="2" fo:hyphenation-push-char-count="2" loext:hyphenation-no-caps="false"/>
    </style:style>
    <style:style style:name="P43" style:family="paragraph" style:parent-style-name="Standard">
      <style:paragraph-properties fo:text-align="justify" style:justify-single-word="false" fo:orphans="2" fo:widows="2" fo:hyphenation-ladder-count="no-limit"/>
      <style:text-properties fo:font-size="12pt" fo:font-weight="bold" style:font-name-asian="Calibri1" style:font-size-asian="12pt" style:language-asian="en" style:country-asian="US" style:font-weight-asian="bold" style:font-size-complex="12pt" style:language-complex="ar" style:country-complex="SA" style:font-weight-complex="bold" fo:background-color="#ffff00" fo:hyphenate="true" fo:hyphenation-remain-char-count="2" fo:hyphenation-push-char-count="2" loext:hyphenation-no-caps="false"/>
    </style:style>
    <style:style style:name="P44" style:family="paragraph" style:parent-style-name="Standard">
      <style:paragraph-properties fo:text-align="justify" style:justify-single-word="false" fo:orphans="2" fo:widows="2" fo:hyphenation-ladder-count="no-limit"/>
      <style:text-properties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45" style:family="paragraph" style:parent-style-name="Standard">
      <style:paragraph-properties fo:orphans="2" fo:widows="2" fo:hyphenation-ladder-count="no-limit"/>
      <style:text-properties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46" style:family="paragraph" style:parent-style-name="Standard">
      <style:text-properties fo:font-size="12pt" style:font-size-asian="12pt" style:font-size-complex="12pt"/>
    </style:style>
    <style:style style:name="P47" style:family="paragraph" style:parent-style-name="Standard">
      <style:paragraph-properties fo:text-align="justify" style:justify-single-word="false"/>
      <style:text-properties fo:font-size="12pt" style:font-size-asian="12pt" style:font-size-complex="12pt"/>
    </style:style>
    <style:style style:name="P48" style:family="paragraph" style:parent-style-name="Standard">
      <style:paragraph-properties fo:text-align="justify" style:justify-single-word="false" fo:orphans="2" fo:widows="2" fo:hyphenation-ladder-count="no-limit"/>
      <style:text-properties fo:font-size="12pt" style:font-size-asian="12pt" style:font-size-complex="12pt" fo:hyphenate="true" fo:hyphenation-remain-char-count="2" fo:hyphenation-push-char-count="2" loext:hyphenation-no-caps="false"/>
    </style:style>
    <style:style style:name="P49" style:family="paragraph" style:parent-style-name="Standard">
      <style:paragraph-properties fo:text-align="end" style:justify-single-word="false"/>
      <style:text-properties fo:font-size="12pt" style:font-size-asian="12pt" style:font-size-complex="12pt"/>
    </style:style>
    <style:style style:name="P50" style:family="paragraph" style:parent-style-name="Standard">
      <style:paragraph-properties fo:text-align="justify" style:justify-single-word="false"/>
    </style:style>
    <style:style style:name="P51" style:family="paragraph" style:parent-style-name="Standard">
      <style:paragraph-properties fo:text-align="justify" style:justify-single-word="false" fo:orphans="2" fo:widows="2" fo:hyphenation-ladder-count="no-limit"/>
      <style:text-properties fo:hyphenate="true" fo:hyphenation-remain-char-count="2" fo:hyphenation-push-char-count="2" loext:hyphenation-no-caps="false"/>
    </style:style>
    <style:style style:name="P52" style:family="paragraph" style:parent-style-name="Standard">
      <style:paragraph-properties fo:text-align="justify" style:justify-single-word="false" fo:orphans="2" fo:widows="2" fo:hyphenation-ladder-count="no-limit"/>
      <style:text-properties fo:color="#000000" fo:font-size="12pt" style:font-size-asian="12pt" style:language-asian="en" style:country-asian="US" style:font-size-complex="12pt" style:language-complex="ar" style:country-complex="SA" fo:hyphenate="true" fo:hyphenation-remain-char-count="2" fo:hyphenation-push-char-count="2" loext:hyphenation-no-caps="false"/>
    </style:style>
    <style:style style:name="P53" style:family="paragraph" style:parent-style-name="Standard">
      <style:paragraph-properties fo:orphans="2" fo:widows="2" fo:hyphenation-ladder-count="no-limit"/>
      <style:text-properties fo:color="#000000"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54" style:family="paragraph" style:parent-style-name="Standard">
      <style:paragraph-properties fo:text-align="justify" style:justify-single-word="false" fo:orphans="2" fo:widows="2" fo:hyphenation-ladder-count="no-limit"/>
      <style:text-properties fo:color="#000000"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55" style:family="paragraph" style:parent-style-name="Standard">
      <style:paragraph-properties fo:text-align="justify" style:justify-single-word="false" fo:orphans="2" fo:widows="2" fo:hyphenation-ladder-count="no-limit"/>
      <style:text-properties fo:color="#000000" fo:font-size="12pt" fo:font-weight="bold" style:font-name-asian="Calibri1" style:font-size-asian="12pt" style:language-asian="en" style:country-asian="US" style:font-weight-asian="bold" style:font-size-complex="12pt" style:language-complex="ar" style:country-complex="SA" style:font-weight-complex="bold" fo:hyphenate="true" fo:hyphenation-remain-char-count="2" fo:hyphenation-push-char-count="2" loext:hyphenation-no-caps="false"/>
    </style:style>
    <style:style style:name="P56" style:family="paragraph" style:parent-style-name="Standard">
      <style:paragraph-properties fo:orphans="2" fo:widows="2" fo:hyphenation-ladder-count="no-limit"/>
      <style:text-properties fo:color="#000000" style:font-name="Calibri" fo:font-weight="bold" style:font-name-asian="Calibri1" style:language-asian="en" style:country-asian="US" style:font-weight-asian="bold" style:font-name-complex="Calibri1" style:language-complex="ar" style:country-complex="SA" style:font-weight-complex="bold" fo:hyphenate="true" fo:hyphenation-remain-char-count="2" fo:hyphenation-push-char-count="2" loext:hyphenation-no-caps="false"/>
    </style:style>
    <style:style style:name="P57" style:family="paragraph" style:parent-style-name="Standard">
      <style:paragraph-properties fo:orphans="2" fo:widows="2" fo:hyphenation-ladder-count="no-limit"/>
      <style:text-properties fo:hyphenate="true" fo:hyphenation-remain-char-count="2" fo:hyphenation-push-char-count="2" loext:hyphenation-no-caps="false"/>
    </style:style>
    <style:style style:name="P58" style:family="paragraph" style:parent-style-name="Standard">
      <style:paragraph-properties fo:orphans="2" fo:widows="2" fo:hyphenation-ladder-count="no-limit"/>
      <style:text-properties fo:color="#1f487c"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59" style:family="paragraph" style:parent-style-name="Standard">
      <style:paragraph-properties fo:text-align="center" style:justify-single-word="false"/>
      <style:text-properties fo:font-size="9pt" fo:font-weight="bold" style:font-size-asian="9pt" style:font-weight-asian="bold" style:font-size-complex="9pt" style:font-weight-complex="bold"/>
    </style:style>
    <style:style style:name="P60" style:family="paragraph" style:parent-style-name="Standard">
      <style:paragraph-properties fo:text-align="end" style:justify-single-word="false"/>
    </style:style>
    <style:style style:name="P61" style:family="paragraph" style:parent-style-name="Standard">
      <style:paragraph-properties fo:margin-left="5.2cm" fo:margin-right="6.939cm" fo:text-align="center" style:justify-single-word="false" fo:text-indent="0cm" style:auto-text-indent="false"/>
    </style:style>
    <style:style style:name="P62" style:family="paragraph" style:parent-style-name="Standard" style:list-style-name="">
      <loext:graphic-properties draw:fill="solid" draw:fill-color="#ffffff"/>
      <style:paragraph-properties fo:margin-top="0cm" fo:margin-bottom="0.494cm" loext:contextual-spacing="false" fo:text-align="justify" style:justify-single-word="false" fo:orphans="2" fo:widows="2" fo:hyphenation-ladder-count="no-limit" fo:background-color="#ffffff"/>
      <style:text-properties fo:hyphenate="true" fo:hyphenation-remain-char-count="2" fo:hyphenation-push-char-count="2" loext:hyphenation-no-caps="false"/>
    </style:style>
    <style:style style:name="P63" style:family="paragraph" style:parent-style-name="Standard" style:list-style-name="">
      <loext:graphic-properties draw:fill="solid" draw:fill-color="#ffffff"/>
      <style:paragraph-properties fo:margin-top="0cm" fo:margin-bottom="0.494cm" loext:contextual-spacing="false" fo:text-align="justify" style:justify-single-word="false" fo:background-color="#ffffff"/>
    </style:style>
    <style:style style:name="P64" style:family="paragraph" style:parent-style-name="Standard" style:list-style-name="">
      <loext:graphic-properties draw:fill="solid" draw:fill-color="#ffffff"/>
      <style:paragraph-properties fo:margin-top="0cm" fo:margin-bottom="0.494cm" loext:contextual-spacing="false" fo:text-align="justify" style:justify-single-word="false" fo:orphans="2" fo:widows="2" fo:hyphenation-ladder-count="no-limit" fo:background-color="#ffffff"/>
      <style:text-properties fo:color="#212529" fo:font-size="12pt" fo:font-weight="bold" style:font-size-asian="12pt" style:language-asian="en" style:country-asian="US" style:font-weight-asian="bold" style:font-size-complex="12pt" style:language-complex="ar" style:country-complex="SA" style:font-weight-complex="bold" fo:hyphenate="true" fo:hyphenation-remain-char-count="2" fo:hyphenation-push-char-count="2" loext:hyphenation-no-caps="false"/>
    </style:style>
    <style:style style:name="P65" style:family="paragraph" style:parent-style-name="Standard" style:list-style-name="">
      <loext:graphic-properties draw:fill="solid" draw:fill-color="#ffffff"/>
      <style:paragraph-properties fo:margin-top="0cm" fo:margin-bottom="0.494cm" loext:contextual-spacing="false" fo:orphans="2" fo:widows="2" fo:hyphenation-ladder-count="no-limit" fo:background-color="#ffffff"/>
      <style:text-properties fo:hyphenate="true" fo:hyphenation-remain-char-count="2" fo:hyphenation-push-char-count="2" loext:hyphenation-no-caps="false"/>
    </style:style>
    <style:style style:name="P66" style:family="paragraph" style:parent-style-name="Standard" style:list-style-name="">
      <loext:graphic-properties draw:fill="solid" draw:fill-color="#ffffff"/>
      <style:paragraph-properties fo:margin-top="0cm" fo:margin-bottom="0.494cm" loext:contextual-spacing="false" fo:text-align="justify" style:justify-single-word="false" fo:background-color="#ffffff"/>
      <style:text-properties fo:color="#000000" fo:font-size="12pt" fo:letter-spacing="0.028cm" fo:font-weight="bold" style:font-size-asian="12pt" style:font-weight-asian="bold" style:font-size-complex="12pt" style:font-weight-complex="bold"/>
    </style:style>
    <style:style style:name="P67"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color="#000000" fo:font-size="12pt" style:font-size-asian="12pt" style:language-asian="en" style:country-asian="US" style:font-size-complex="12pt" style:language-complex="ar" style:country-complex="SA" fo:hyphenate="true" fo:hyphenation-remain-char-count="2" fo:hyphenation-push-char-count="2" loext:hyphenation-no-caps="false"/>
    </style:style>
    <style:style style:name="P68"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color="#000000" fo:font-size="12pt" fo:language="en" fo:country="US" fo:font-weight="bold" style:font-size-asian="12pt" style:language-asian="en" style:country-asian="US" style:font-weight-asian="bold" style:font-size-complex="12pt" style:language-complex="ar" style:country-complex="SA" style:font-weight-complex="bold" fo:hyphenate="true" fo:hyphenation-remain-char-count="2" fo:hyphenation-push-char-count="2" loext:hyphenation-no-caps="false"/>
    </style:style>
    <style:style style:name="P69"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color="#000000" fo:font-size="12pt" fo:font-weight="bold" style:font-size-asian="12pt" style:language-asian="en" style:country-asian="US" style:font-weight-asian="bold" style:font-size-complex="12pt" style:language-complex="ar" style:country-complex="SA" style:font-weight-complex="bold" fo:hyphenate="true" fo:hyphenation-remain-char-count="2" fo:hyphenation-push-char-count="2" loext:hyphenation-no-caps="false"/>
    </style:style>
    <style:style style:name="P70"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hyphenate="true" fo:hyphenation-remain-char-count="2" fo:hyphenation-push-char-count="2" loext:hyphenation-no-caps="false"/>
    </style:style>
    <style:style style:name="P71"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hyphenate="true" fo:hyphenation-remain-char-count="2" fo:hyphenation-push-char-count="2" loext:hyphenation-no-caps="false"/>
    </style:style>
    <style:style style:name="P72" style:family="paragraph" style:parent-style-name="Standard">
      <loext:graphic-properties draw:fill="solid" draw:fill-color="#ffffff"/>
      <style:paragraph-properties fo:margin-top="0cm" fo:margin-bottom="0.291cm" loext:contextual-spacing="false" fo:orphans="2" fo:widows="2" fo:hyphenation-ladder-count="no-limit" fo:background-color="#ffffff"/>
      <style:text-properties fo:hyphenate="true" fo:hyphenation-remain-char-count="2" fo:hyphenation-push-char-count="2" loext:hyphenation-no-caps="false"/>
    </style:style>
    <style:style style:name="P73"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font-size="12pt" style:font-name-asian="Calibri1" style:font-size-asian="12pt" style:language-asian="en" style:country-asian="US" style:font-size-complex="12pt" style:language-complex="ar" style:country-complex="SA" fo:hyphenate="true" fo:hyphenation-remain-char-count="2" fo:hyphenation-push-char-count="2" loext:hyphenation-no-caps="false"/>
    </style:style>
    <style:style style:name="P74" style:family="paragraph" style:parent-style-name="Standard">
      <loext:graphic-properties draw:fill="solid" draw:fill-color="#ffffff"/>
      <style:paragraph-properties fo:margin-top="0cm" fo:margin-bottom="0.291cm" loext:contextual-spacing="false" fo:text-align="justify" style:justify-single-word="false" fo:orphans="2" fo:widows="2" fo:hyphenation-ladder-count="no-limit" fo:background-color="#ffffff"/>
      <style:text-properties fo:font-size="12pt" fo:font-weight="bold" style:font-size-asian="12pt" style:font-weight-asian="bold" style:font-size-complex="12pt" style:font-weight-complex="bold" fo:hyphenate="true" fo:hyphenation-remain-char-count="2" fo:hyphenation-push-char-count="2" loext:hyphenation-no-caps="false"/>
    </style:style>
    <style:style style:name="P75" style:family="paragraph" style:parent-style-name="Standard">
      <loext:graphic-properties draw:fill="solid" draw:fill-color="#ffffff"/>
      <style:paragraph-properties fo:margin-top="0cm" fo:margin-bottom="0.291cm" loext:contextual-spacing="false" fo:orphans="2" fo:widows="2" fo:hyphenation-ladder-count="no-limit" fo:background-color="#ffffff"/>
      <style:text-properties fo:font-size="12pt" style:font-size-asian="12pt" style:font-size-complex="12pt" fo:hyphenate="true" fo:hyphenation-remain-char-count="2" fo:hyphenation-push-char-count="2" loext:hyphenation-no-caps="false"/>
    </style:style>
    <style:style style:name="P76" style:family="paragraph" style:parent-style-name="Standard">
      <loext:graphic-properties draw:fill="solid" draw:fill-color="#ffffff"/>
      <style:paragraph-properties fo:margin-left="0.635cm" fo:margin-right="0cm" fo:margin-top="0cm" fo:margin-bottom="0.291cm" loext:contextual-spacing="false" fo:text-align="justify" style:justify-single-word="false" fo:orphans="2" fo:widows="2" fo:hyphenation-ladder-count="no-limit" fo:text-indent="0cm" style:auto-text-indent="false" fo:background-color="#ffffff"/>
      <style:text-properties fo:color="#000000" fo:font-size="12pt" style:font-size-asian="12pt" style:language-asian="en" style:country-asian="US" style:font-size-complex="12pt" style:language-complex="ar" style:country-complex="SA" fo:hyphenate="true" fo:hyphenation-remain-char-count="2" fo:hyphenation-push-char-count="2" loext:hyphenation-no-caps="false"/>
    </style:style>
    <style:style style:name="P77" style:family="paragraph" style:parent-style-name="Standard">
      <loext:graphic-properties draw:fill="solid" draw:fill-color="#ffffff"/>
      <style:paragraph-properties fo:margin-left="0.635cm" fo:margin-right="0cm" fo:margin-top="0cm" fo:margin-bottom="0.291cm" loext:contextual-spacing="false" fo:text-align="justify" style:justify-single-word="false" fo:orphans="2" fo:widows="2" fo:hyphenation-ladder-count="no-limit" fo:text-indent="0cm" style:auto-text-indent="false" fo:background-color="#ffffff"/>
      <style:text-properties fo:hyphenate="true" fo:hyphenation-remain-char-count="2" fo:hyphenation-push-char-count="2" loext:hyphenation-no-caps="false"/>
    </style:style>
    <style:style style:name="P78" style:family="paragraph" style:parent-style-name="Standard">
      <style:paragraph-properties fo:margin-top="0cm" fo:margin-bottom="0.212cm" loext:contextual-spacing="false" fo:line-height="120%" fo:text-align="justify" style:justify-single-word="false"/>
    </style:style>
    <style:style style:name="P79" style:family="paragraph" style:parent-style-name="Standard">
      <style:paragraph-properties fo:margin-top="0cm" fo:margin-bottom="0.212cm" loext:contextual-spacing="false" fo:line-height="120%" fo:text-align="center" style:justify-single-word="false"/>
    </style:style>
    <style:style style:name="P80" style:family="paragraph" style:parent-style-name="Standard">
      <style:paragraph-properties fo:margin-top="0cm" fo:margin-bottom="0.212cm" loext:contextual-spacing="false" fo:line-height="120%"/>
      <style:text-properties fo:color="#000000" fo:font-size="12pt" fo:font-weight="bold" style:font-size-asian="12pt" style:font-weight-asian="bold" style:font-size-complex="12pt" style:font-weight-complex="bold"/>
    </style:style>
    <style:style style:name="P81" style:family="paragraph" style:parent-style-name="Standard">
      <style:paragraph-properties fo:margin-top="0cm" fo:margin-bottom="0.212cm" loext:contextual-spacing="false" fo:line-height="120%" fo:text-align="center" style:justify-single-word="false"/>
      <style:text-properties fo:color="#000000" fo:font-size="12pt" fo:font-weight="bold" style:font-size-asian="12pt" style:font-weight-asian="bold" style:font-size-complex="12pt" style:font-weight-complex="bold"/>
    </style:style>
    <style:style style:name="P82" style:family="paragraph" style:parent-style-name="Standard">
      <style:paragraph-properties fo:margin-top="0cm" fo:margin-bottom="0.212cm" loext:contextual-spacing="false" fo:line-height="120%" fo:text-align="justify" style:justify-single-word="false"/>
      <style:text-properties fo:color="#000000" fo:font-size="12pt" style:font-size-asian="12pt" style:font-size-complex="12pt"/>
    </style:style>
    <style:style style:name="P83" style:family="paragraph" style:parent-style-name="Standard">
      <style:paragraph-properties fo:margin-top="0cm" fo:margin-bottom="0.212cm" loext:contextual-spacing="false" fo:line-height="120%" fo:text-align="justify" style:justify-single-word="false"/>
      <style:text-properties fo:font-size="12pt" style:font-size-asian="12pt" style:font-size-complex="12pt"/>
    </style:style>
    <style:style style:name="P84" style:family="paragraph" style:parent-style-name="Standard">
      <style:paragraph-properties fo:margin-top="0cm" fo:margin-bottom="0.212cm" loext:contextual-spacing="false" fo:line-height="120%" fo:text-align="justify" style:justify-single-word="false"/>
      <style:text-properties fo:font-size="10pt" style:font-size-asian="10pt" style:font-size-complex="10pt"/>
    </style:style>
    <style:style style:name="P85" style:family="paragraph" style:parent-style-name="Standard" style:list-style-name="WWNum14">
      <style:paragraph-properties fo:margin-top="0cm" fo:margin-bottom="0.353cm" loext:contextual-spacing="false" fo:line-height="150%" fo:text-align="justify" style:justify-single-word="false" fo:orphans="2" fo:widows="2" fo:hyphenation-ladder-count="no-limit"/>
      <style:text-properties fo:hyphenate="true" fo:hyphenation-remain-char-count="2" fo:hyphenation-push-char-count="2" loext:hyphenation-no-caps="false"/>
    </style:style>
    <style:style style:name="P86" style:family="paragraph" style:parent-style-name="Standard">
      <style:paragraph-properties fo:margin-left="6.35cm" fo:margin-right="0cm" fo:margin-top="0cm" fo:margin-bottom="0.212cm" loext:contextual-spacing="false" fo:line-height="120%" fo:text-indent="1.27cm" style:auto-text-indent="false"/>
    </style:style>
    <style:style style:name="P87" style:family="paragraph" style:parent-style-name="Standard">
      <style:paragraph-properties fo:margin-left="10.753cm" fo:margin-right="0cm" fo:margin-top="0cm" fo:margin-bottom="0.212cm" loext:contextual-spacing="false" fo:line-height="120%" fo:text-align="justify" style:justify-single-word="false" fo:text-indent="-10.753cm" style:auto-text-indent="false"/>
    </style:style>
    <style:style style:name="P88" style:family="paragraph" style:parent-style-name="Standard">
      <style:paragraph-properties fo:margin-left="10.753cm" fo:margin-right="0cm" fo:margin-top="0cm" fo:margin-bottom="0.212cm" loext:contextual-spacing="false" fo:line-height="120%" fo:text-align="justify" style:justify-single-word="false" fo:text-indent="1.249cm" style:auto-text-indent="false"/>
    </style:style>
    <style:style style:name="P89" style:family="paragraph" style:parent-style-name="Standard">
      <style:paragraph-properties fo:margin-top="0cm" fo:margin-bottom="0.423cm" loext:contextual-spacing="false" fo:text-align="center" style:justify-single-word="false"/>
    </style:style>
    <style:style style:name="P90" style:family="paragraph" style:parent-style-name="Standard">
      <style:paragraph-properties fo:margin-top="0cm" fo:margin-bottom="0.423cm" loext:contextual-spacing="false" fo:text-align="justify" style:justify-single-word="false"/>
    </style:style>
    <style:style style:name="P91" style:family="paragraph" style:parent-style-name="Text_20_body">
      <style:paragraph-properties fo:text-align="center" style:justify-single-word="false"/>
    </style:style>
    <style:style style:name="P92" style:family="paragraph" style:parent-style-name="Text_20_body">
      <style:paragraph-properties fo:line-height="2%"/>
    </style:style>
    <style:style style:name="P93" style:family="paragraph" style:parent-style-name="Text_20_body">
      <style:paragraph-properties fo:line-height="2%"/>
      <style:text-properties fo:font-size="10pt" style:font-size-asian="10pt"/>
    </style:style>
    <style:style style:name="P94" style:family="paragraph" style:parent-style-name="Text_20_body">
      <style:paragraph-properties fo:margin-top="0cm" fo:margin-bottom="0.141cm" loext:contextual-spacing="false"/>
    </style:style>
    <style:style style:name="P95" style:family="paragraph" style:parent-style-name="Text_20_body" style:master-page-name="Standard">
      <style:paragraph-properties style:page-number="auto"/>
    </style:style>
    <style:style style:name="P96" style:family="paragraph">
      <loext:graphic-properties draw:fill="none"/>
      <style:paragraph-properties fo:text-align="center"/>
      <style:text-properties fo:font-size="18pt"/>
    </style:style>
    <style:style style:name="P97" style:family="paragraph">
      <loext:graphic-properties draw:fill="none"/>
      <style:paragraph-properties fo:text-align="center"/>
      <style:text-properties fo:color="#000000" fo:font-size="18pt"/>
    </style:style>
    <style:style style:name="T1" style:family="text">
      <style:text-properties style:font-style-complex="italic"/>
    </style:style>
    <style:style style:name="T2" style:family="text">
      <style:text-properties style:font-name="Palace Script MT" fo:font-size="72pt" fo:letter-spacing="0.071cm" fo:font-style="italic" style:font-size-asian="72pt" style:font-style-asian="italic" style:font-name-complex="Palace Script MT1" style:font-size-complex="72pt" style:font-style-complex="italic"/>
    </style:style>
    <style:style style:name="T3" style:family="text">
      <style:text-properties fo:font-style="italic" style:font-style-asian="italic" style:font-style-complex="italic"/>
    </style:style>
    <style:style style:name="T4" style:family="text">
      <style:text-properties fo:font-size="12pt" fo:font-weight="bold" style:font-size-asian="12pt" style:font-weight-asian="bold" style:font-style-complex="italic"/>
    </style:style>
    <style:style style:name="T5" style:family="text">
      <style:text-properties fo:font-size="12pt" fo:font-weight="bold" style:font-size-asian="12pt" style:font-weight-asian="bold" style:font-size-complex="12pt" style:font-weight-complex="bold"/>
    </style:style>
    <style:style style:name="T6" style:family="text">
      <style:text-properties fo:font-size="12pt" fo:font-weight="bold" style:font-size-asian="12pt" style:font-weight-asian="bold" style:font-size-complex="12pt" style:font-weight-complex="bold" fo:background-color="#ffff00"/>
    </style:style>
    <style:style style:name="T7" style:family="text">
      <style:text-properties fo:font-size="12pt" fo:font-weight="bold" style:font-name-asian="Calibri1" style:font-size-asian="12pt" style:language-asian="en" style:country-asian="US" style:font-weight-asian="bold" style:font-size-complex="12pt" style:language-complex="ar" style:country-complex="SA" style:font-weight-complex="bold"/>
    </style:style>
    <style:style style:name="T8" style:family="text">
      <style:text-properties fo:font-size="12pt" style:font-size-asian="12pt" style:language-asian="en" style:country-asian="US" style:font-size-complex="12pt" style:language-complex="ar" style:country-complex="SA"/>
    </style:style>
    <style:style style:name="T9" style:family="text">
      <style:text-properties fo:font-size="12pt" style:font-size-asian="12pt" style:font-size-complex="12pt"/>
    </style:style>
    <style:style style:name="T10" style:family="text">
      <style:text-properties fo:font-size="12pt" style:font-size-asian="12pt" style:font-size-complex="12pt" style:font-style-complex="italic"/>
    </style:style>
    <style:style style:name="T11" style:family="text">
      <style:text-properties fo:font-size="12pt" style:font-name-asian="Calibri1" style:font-size-asian="12pt" style:language-asian="en" style:country-asian="US" style:font-size-complex="12pt" style:language-complex="ar" style:country-complex="SA"/>
    </style:style>
    <style:style style:name="T12" style:family="text">
      <style:text-properties fo:font-size="12pt" style:font-name-asian="Calibri1" style:font-size-asian="12pt" style:font-size-complex="12pt"/>
    </style:style>
    <style:style style:name="T13" style:family="text">
      <style:text-properties fo:font-size="12pt" fo:font-style="italic" style:font-name-asian="Calibri1" style:font-size-asian="12pt" style:language-asian="en" style:country-asian="US" style:font-style-asian="italic" style:font-size-complex="12pt" style:language-complex="ar" style:country-complex="SA" style:font-style-complex="italic"/>
    </style:style>
    <style:style style:name="T14" style:family="text">
      <style:text-properties fo:font-size="12pt" fo:font-style="italic" fo:font-weight="bold" style:font-name-asian="Calibri1" style:font-size-asian="12pt" style:language-asian="en" style:country-asian="US" style:font-style-asian="italic" style:font-weight-asian="bold" style:font-size-complex="12pt" style:language-complex="ar" style:country-complex="SA" style:font-style-complex="italic" style:font-weight-complex="bold"/>
    </style:style>
    <style:style style:name="T15" style:family="text">
      <style:text-properties fo:font-size="12pt" fo:font-style="italic" style:font-size-asian="12pt" style:font-style-asian="italic" style:font-size-complex="12pt" style:font-style-complex="italic"/>
    </style:style>
    <style:style style:name="T16" style:family="text">
      <style:text-properties fo:font-size="12pt" style:text-underline-style="solid" style:text-underline-width="auto" style:text-underline-color="font-color" style:font-name-asian="Calibri1" style:font-size-asian="12pt" style:language-asian="en" style:country-asian="US" style:font-size-complex="12pt" style:language-complex="ar" style:country-complex="SA"/>
    </style:style>
    <style:style style:name="T17"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18" style:family="text">
      <style:text-properties fo:font-size="12pt" style:font-name-asian="F" style:font-size-asian="12pt" style:language-asian="en" style:country-asian="US" style:font-size-complex="12pt" style:language-complex="ar" style:country-complex="SA"/>
    </style:style>
    <style:style style:name="T19" style:family="text">
      <style:text-properties fo:color="#212529" fo:font-size="12pt" fo:font-weight="bold" style:font-size-asian="12pt" style:language-asian="en" style:country-asian="US" style:font-weight-asian="bold" style:font-size-complex="12pt" style:language-complex="ar" style:country-complex="SA" style:font-weight-complex="bold"/>
    </style:style>
    <style:style style:name="T20" style:family="text">
      <style:text-properties fo:color="#212529" fo:font-size="12pt" fo:font-weight="bold" style:font-size-asian="12pt" style:font-weight-asian="bold" style:font-size-complex="12pt" style:font-weight-complex="bold"/>
    </style:style>
    <style:style style:name="T21" style:family="text">
      <style:text-properties fo:color="#212529" fo:font-size="12pt" style:font-size-asian="12pt" style:language-asian="en" style:country-asian="US" style:font-size-complex="12pt" style:language-complex="ar" style:country-complex="SA"/>
    </style:style>
    <style:style style:name="T22" style:family="text">
      <style:text-properties fo:color="#212529" fo:font-size="12pt" style:font-size-asian="12pt" style:font-size-complex="12pt"/>
    </style:style>
    <style:style style:name="T23" style:family="text">
      <style:text-properties fo:color="#212529" fo:font-size="12pt" fo:font-style="italic" style:font-size-asian="12pt" style:language-asian="en" style:country-asian="US" style:font-style-asian="italic" style:font-size-complex="12pt" style:language-complex="ar" style:country-complex="SA" style:font-style-complex="italic"/>
    </style:style>
    <style:style style:name="T24" style:family="text">
      <style:text-properties fo:color="#000000" fo:font-size="12pt" style:font-size-asian="12pt" style:language-asian="en" style:country-asian="US" style:font-size-complex="12pt" style:language-complex="ar" style:country-complex="SA"/>
    </style:style>
    <style:style style:name="T25" style:family="text">
      <style:text-properties fo:color="#000000" fo:font-size="12pt" style:font-size-asian="12pt" style:language-asian="en" style:country-asian="US" style:font-size-complex="12pt" style:language-complex="ar" style:country-complex="SA"/>
    </style:style>
    <style:style style:name="T26" style:family="text">
      <style:text-properties fo:color="#000000" fo:font-size="12pt" style:font-size-asian="12pt" style:font-size-complex="12pt"/>
    </style:style>
    <style:style style:name="T27" style:family="text">
      <style:text-properties fo:color="#000000" fo:font-size="12pt" style:font-size-asian="12pt" style:font-size-complex="12pt" style:font-weight-complex="bold"/>
    </style:style>
    <style:style style:name="T28" style:family="text">
      <style:text-properties fo:color="#000000" fo:font-size="12pt" fo:background-color="#ffffff" loext:char-shading-value="0" style:font-size-asian="12pt" style:font-size-complex="12pt"/>
    </style:style>
    <style:style style:name="T29" style:family="text">
      <style:text-properties fo:color="#000000" fo:font-size="12pt" style:font-name-asian="Calibri1" style:font-size-asian="12pt" style:language-asian="en" style:country-asian="US" style:font-size-complex="12pt" style:language-complex="ar" style:country-complex="SA"/>
    </style:style>
    <style:style style:name="T30" style:family="text">
      <style:text-properties fo:color="#000000" fo:font-size="12pt" style:font-name-asian="Calibri1" style:font-size-asian="12pt" style:font-size-complex="12pt"/>
    </style:style>
    <style:style style:name="T31" style:family="text">
      <style:text-properties fo:color="#000000" fo:font-size="12pt" fo:font-style="italic" style:font-size-asian="12pt" style:language-asian="en" style:country-asian="US" style:font-style-asian="italic" style:font-size-complex="12pt" style:language-complex="ar" style:country-complex="SA" style:font-style-complex="italic"/>
    </style:style>
    <style:style style:name="T32" style:family="text">
      <style:text-properties fo:color="#000000" fo:font-size="12pt" fo:font-style="italic" style:font-size-asian="12pt" style:language-asian="en" style:country-asian="US" style:font-style-asian="italic" style:font-size-complex="12pt" style:language-complex="ar" style:country-complex="SA" style:font-style-complex="italic"/>
    </style:style>
    <style:style style:name="T33" style:family="text">
      <style:text-properties fo:color="#000000" fo:font-size="12pt" fo:font-style="italic" style:font-name-asian="Calibri1" style:font-size-asian="12pt" style:language-asian="en" style:country-asian="US" style:font-style-asian="italic" style:font-size-complex="12pt" style:language-complex="ar" style:country-complex="SA" style:font-style-complex="italic"/>
    </style:style>
    <style:style style:name="T34" style:family="text">
      <style:text-properties fo:color="#000000" fo:font-size="12pt" fo:font-style="italic" style:font-name-asian="Calibri1" style:font-size-asian="12pt" style:font-style-asian="italic" style:font-size-complex="12pt" style:font-style-complex="italic"/>
    </style:style>
    <style:style style:name="T35" style:family="text">
      <style:text-properties fo:color="#000000" fo:font-size="12pt" fo:language="en" fo:country="US" fo:font-style="italic" style:font-size-asian="12pt" style:language-asian="en" style:country-asian="US" style:font-style-asian="italic" style:font-size-complex="12pt" style:language-complex="ar" style:country-complex="SA" style:font-style-complex="italic"/>
    </style:style>
    <style:style style:name="T36" style:family="text">
      <style:text-properties fo:color="#000000" fo:font-size="12pt" fo:language="en" fo:country="US" style:font-size-asian="12pt" style:language-asian="en" style:country-asian="US" style:font-size-complex="12pt" style:language-complex="ar" style:country-complex="SA"/>
    </style:style>
    <style:style style:name="T37" style:family="text">
      <style:text-properties fo:color="#000000" fo:font-size="12pt" fo:font-weight="bold" style:font-size-asian="12pt" style:language-asian="en" style:country-asian="US" style:font-weight-asian="bold" style:font-size-complex="12pt" style:language-complex="ar" style:country-complex="SA" style:font-weight-complex="bold"/>
    </style:style>
    <style:style style:name="T38" style:family="text">
      <style:text-properties fo:color="#000000" fo:font-size="12pt" fo:font-weight="bold" style:font-size-asian="12pt" style:font-weight-asian="bold" style:font-size-complex="12pt" style:font-weight-complex="bold"/>
    </style:style>
    <style:style style:name="T39" style:family="text">
      <style:text-properties fo:color="#000000" fo:font-size="12pt" fo:font-weight="bold" style:font-name-asian="Calibri1" style:font-size-asian="12pt" style:language-asian="en" style:country-asian="US" style:font-weight-asian="bold" style:font-size-complex="12pt" style:language-complex="ar" style:country-complex="SA" style:font-weight-complex="bold"/>
    </style:style>
    <style:style style:name="T40" style:family="text">
      <style:text-properties fo:color="#000000" fo:font-size="12pt" style:text-underline-style="solid" style:text-underline-width="auto" style:text-underline-color="font-color" fo:font-weight="bold" style:font-size-asian="12pt" style:language-asian="en" style:country-asian="US" style:font-weight-asian="bold" style:font-size-complex="12pt" style:language-complex="ar" style:country-complex="SA" style:font-weight-complex="bold"/>
    </style:style>
    <style:style style:name="T41" style:family="text">
      <style:text-properties fo:color="#000000" fo:font-size="12pt" style:font-name-asian="F" style:font-size-asian="12pt" style:language-asian="en" style:country-asian="US" style:font-size-complex="12pt" style:language-complex="ar" style:country-complex="SA"/>
    </style:style>
    <style:style style:name="T42" style:family="text">
      <style:text-properties fo:color="#000000" fo:font-size="12pt" fo:letter-spacing="0.028cm" fo:font-weight="bold" style:font-size-asian="12pt" style:font-weight-asian="bold" style:font-size-complex="12pt" style:font-weight-complex="bold"/>
    </style:style>
    <style:style style:name="T43" style:family="text">
      <style:text-properties fo:color="#000000" fo:font-size="12pt" fo:letter-spacing="0.028cm" style:font-size-asian="12pt" style:font-size-complex="12pt"/>
    </style:style>
    <style:style style:name="T44" style:family="text">
      <style:text-properties fo:color="#000000" style:font-name="Calibri" fo:font-size="8pt" fo:language="en" fo:country="US" fo:font-weight="bold" style:font-size-asian="8pt" style:language-asian="en" style:country-asian="US" style:font-weight-asian="bold" style:font-name-complex="Calibri1" style:font-size-complex="8pt" style:language-complex="ar" style:country-complex="SA" style:font-weight-complex="bold"/>
    </style:style>
    <style:style style:name="T45" style:family="text">
      <style:text-properties fo:color="#000000" style:font-name="Calibri" fo:font-size="8pt" fo:language="en" fo:country="US" style:font-size-asian="8pt" style:language-asian="en" style:country-asian="US" style:font-name-complex="Calibri1" style:font-size-complex="8pt" style:language-complex="ar" style:country-complex="SA"/>
    </style:style>
    <style:style style:name="T46" style:family="text">
      <style:text-properties fo:color="#000000" style:font-name="Calibri" fo:font-size="8pt" style:font-size-asian="8pt" style:language-asian="en" style:country-asian="US" style:font-name-complex="Calibri1" style:font-size-complex="8pt" style:language-complex="ar" style:country-complex="SA"/>
    </style:style>
    <style:style style:name="T47" style:family="text">
      <style:text-properties fo:color="#000000" style:font-name="Calibri" fo:font-size="8pt" fo:font-weight="bold" style:font-size-asian="8pt" style:language-asian="en" style:country-asian="US" style:font-weight-asian="bold" style:font-name-complex="Calibri1" style:font-size-complex="8pt" style:language-complex="ar" style:country-complex="SA" style:font-weight-complex="bold"/>
    </style:style>
    <style:style style:name="T48" style:family="text">
      <style:text-properties fo:color="#000000" style:font-name="Calibri" fo:font-weight="bold" style:font-name-asian="Calibri1" style:language-asian="en" style:country-asian="US" style:font-weight-asian="bold" style:font-name-complex="Calibri1" style:language-complex="ar" style:country-complex="SA" style:font-weight-complex="bold"/>
    </style:style>
    <style:style style:name="T49" style:family="text">
      <style:text-properties style:font-name="TimesNewRomanPSMT" fo:font-size="12pt" style:font-name-asian="Calibri1" style:font-size-asian="12pt" style:language-asian="en" style:country-asian="US" style:font-name-complex="TimesNewRomanPSMT1" style:font-size-complex="12pt" style:language-complex="ar" style:country-complex="SA"/>
    </style:style>
    <style:style style:name="T50" style:family="text">
      <style:text-properties fo:color="#ffffff" style:font-name="Calibri" fo:font-size="8pt" fo:language="en" fo:country="US" fo:font-weight="bold" style:font-size-asian="8pt" style:language-asian="en" style:country-asian="US" style:font-weight-asian="bold" style:font-name-complex="Calibri1" style:font-size-complex="8pt" style:language-complex="ar" style:country-complex="SA" style:font-weight-complex="bold"/>
    </style:style>
    <style:style style:name="T51" style:family="text">
      <style:text-properties style:font-name="Calibri" fo:font-size="8pt" fo:language="en" fo:country="US" fo:font-weight="bold" style:font-size-asian="8pt" style:language-asian="en" style:country-asian="US" style:font-weight-asian="bold" style:font-name-complex="Calibri1" style:font-size-complex="8pt" style:language-complex="ar" style:country-complex="SA" style:font-weight-complex="bold"/>
    </style:style>
    <style:style style:name="T52" style:family="text">
      <style:text-properties style:font-name="Calibri" fo:font-weight="bold" style:font-weight-asian="bold"/>
    </style:style>
    <style:style style:name="T53" style:family="text">
      <style:text-properties fo:font-size="10pt" fo:font-weight="bold" style:font-size-asian="10pt" style:font-weight-asian="bold" style:font-size-complex="10pt" style:font-weight-complex="bold"/>
    </style:style>
    <style:style style:name="T54" style:family="text">
      <style:text-properties fo:font-size="10pt" style:font-size-asian="10pt"/>
    </style:style>
    <style:style style:name="T55" style:family="text">
      <style:text-properties fo:font-weight="bold" style:font-weight-asian="bold" style:font-weight-complex="bold"/>
    </style:style>
    <style:style style:name="T56" style:family="text">
      <style:text-properties fo:color="#2c73b5" style:font-name="Calibri" fo:font-weight="bold" style:font-weight-asian="bold"/>
    </style:style>
    <style:style style:name="fr1" style:family="graphic" style:parent-style-name="Frame">
      <style:graphic-properties fo:margin-left="0.318cm" fo:margin-right="0.318cm" fo:margin-top="0cm" fo:margin-bottom="0cm" style:vertical-pos="from-top" style:vertical-rel="paragraph" style:horizontal-pos="center" style:horizontal-rel="paragraph" draw:opacity="0%" fo:padding="0cm" fo:border="none"/>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OLE">
      <style:graphic-properties style:wrap="run-through" style:number-wrapped-paragraphs="no-limit" style:vertical-pos="top" style:vertical-rel="baseline" style:horizontal-pos="from-left" style:horizontal-rel="paragraph-content" draw:ole-draw-aspect="1" draw:visible-area-top="0cm" draw:visible-area-width="5cm" draw:visible-area-height="5cm"/>
    </style:style>
    <style:style style:name="gr1" style:family="graphic">
      <style:graphic-properties draw:stroke="none" svg:stroke-width="0cm" draw:fill="none" draw:textarea-vertical-align="top" draw:auto-grow-height="false" fo:min-height="1.515cm" fo:min-width="1.265cm" fo:padding-top="0.125cm" fo:padding-bottom="0.125cm" fo:padding-left="0.25cm" fo:padding-right="0.25cm" fo:wrap-option="wrap" fo:margin-left="0cm" fo:margin-right="0.009cm" fo:margin-top="0cm" fo:margin-bottom="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cm" draw:fill="none" draw:textarea-vertical-align="top" draw:auto-grow-height="false" fo:min-height="0.462cm" fo:min-width="0.953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5"><text:span text:style-name="T1"><text:s text:c="60"/>REPUBBLICA ITALIANA</text:span></text:p>
      <text:p text:style-name="P94"><text:span text:style-name="T1"><text:s text:c="64"/>REGIONE SICILIANA</text:span></text:p>
      <text:p text:style-name="P61"><draw:custom-shape text:anchor-type="paragraph" draw:z-index="51" draw:name="_x0000_tole_rId2" draw:style-name="gr1" draw:text-style-name="P96" drawooo:display="none" svg:width="1.765cm" svg:height="1.765cm" svg:x="0cm" svg:y="0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 text:c="20"/><draw:frame draw:style-name="fr3" text:anchor-type="as-char" svg:width="0.979cm" svg:height="1.138cm" draw:z-index="106"><draw:object-ole xlink:href="./Obj100" xlink:type="simple" xlink:show="embed" xlink:actuate="onLoad"/><draw:image xlink:href="./ObjectReplacements/Obj100" xlink:type="simple" xlink:show="embed" xlink:actuate="onLoad"/></draw:frame></text:p>
      <text:p text:style-name="P91"><text:span text:style-name="T1">ASSESSORATO DELLA SALUTE</text:span></text:p>
      <text:p text:style-name="P91"><text:span text:style-name="T1">Dipartimento per la Pianificazione Strategica</text:span></text:p>
      <text:p text:style-name="P35"><text:span text:style-name="T4">Struttura per l’attuazione del PNRR e PNC - Missione 6</text:span></text:p>
      <text:p text:style-name="P37"/>
      <text:p text:style-name="P37"/>
      <text:p text:style-name="P37"/>
      <text:p text:style-name="P37"/>
      <text:h text:style-name="P62" text:outline-level="4"><text:span text:style-name="T19">Avviso pubblico per la formazione di un elenco di Ingegneri per l’affidamento della stesura della relazione di cui al meccanismo di verifica CE per il target PNRR M6C1-7 “Centrali operative pienamente funzionati”, riferibile al sub-investimento 1.2.2 – Centrali Operative Territoriali”.</text:span></text:h>
      <text:h text:style-name="P64" text:outline-level="4"/>
      <text:h text:style-name="P65" text:outline-level="4"><text:span text:style-name="T19">PREMESSA</text:span></text:h>
      <text:p text:style-name="P51"><text:span text:style-name="T24">È indetto un avviso pubblico per la formazione di un elenco di professionisti Ingegneri,</text:span><text:span text:style-name="T8"> a cui le Aziende Sanitarie Provinciali (ASP), in qualità di Soggetti Attuatori Delegati, possano attingere per affidare</text:span><text:span text:style-name="T28"> la stesura della relazione </text:span><text:span text:style-name="T24">relativa al meccanismo di verifica </text:span><text:span text:style-name="T21">CE, nell’ambito degli adempimenti previsti per il raggiungimento del </text:span><text:span text:style-name="T23">target,</text:span><text:span text:style-name="T21"> PNRR M6C1-7</text:span><text:span text:style-name="T19">, “</text:span><text:span text:style-name="T21">Centrali operative pienamente funzionati”, riferibile al sub-investimento 1.2.2 – Centrali Operative Territoriali”.</text:span></text:p>
      <text:p text:style-name="P52"/>
      <text:p text:style-name="P51"><text:span text:style-name="T11">In conformità a quanto previsto dalle “Linee guida per comprovare il raggiungimento del </text:span><text:span text:style-name="T13">target</text:span><text:span text:style-name="T11"> PNRR M6C1-7 “Centrali operative pienamente funzionanti”, subinvestimento 1.2.2 – Centrali Operative Territoriali” </text:span><text:span text:style-name="T29">questa Amministrazione, in qualità di Soggetto Attuatore degli interventi ricompresi nel vigente Piano Operativo Regionale (POR), allegato al Contratto Istituzionale di Sviluppo (CIS) del 30 maggio 2022 della Regione Siciliana, è responsabile sia dell’approvazione della relazione in oggetto, sia del rispetto del requisito di indipendenza dell’Ingegnere incaricato.</text:span></text:p>
      <text:p text:style-name="P53"/>
      <text:p text:style-name="P51"><text:span text:style-name="T29">Invero, secondo le sopra annoverate linee guida Ministeriali, </text:span><text:span text:style-name="T11">le Regioni/P.P.A.A. possono valutare positivamente </text:span><text:span text:style-name="T49">la possibilità di conferire l’incarico per l’espletamento della relazione ad</text:span><text:span text:style-name="T11"> un Ingegnere già presente nella pianta organica di un altro Soggetto attuatore delegato, purché sia </text:span><text:span text:style-name="T49">diverso dal soggetto deputato all’attuazione dello specifico</text:span><text:span text:style-name="T11"> intervento oggetto di verifica e validazione, nel rispetto dei limiti e delle condizioni pervisti dalla Circolare MEF-RGS n. 4 del 18/01/2022, in tema di rendicontazione delle spese sostenute dalle Amministrazioni titolari degli interventi per il reclutamento delle risorse </text:span><text:span text:style-name="T49">umane, necessarie all’attuazione dei singoli progetti.</text:span></text:p>
      <text:p text:style-name="P44"/>
      <text:p text:style-name="P51"><text:span text:style-name="T28">Pertanto, al fine di garantire il requisito dell’indipendenza, il presente avviso è rivolto agli Ingegneri ricompresi nell’organico delle Aziende Ospedaliere del Sistema Sanitario Regionale (SSR), non coinvolti nell’attuazione del sub-investimento M6C1 1.2.2, che dunque non presentino alcun tipo di vincolo né con i Soggetti Attuatori Delegati (ai sensi dell’articolo 5.2 del CIS), diretti responsabili dell’esecuzione del sub-investimento in oggetto, né con questo Soggetto Attuatore, tenuto ad avallare la relazione redatta dal suddetto Ingegnere. </text:span></text:p>
      <text:p text:style-name="P67"><text:soft-page-break/></text:p>
      <text:p text:style-name="P67"/>
      <text:p text:style-name="P70"><text:span text:style-name="T24">L’attribuzione dei fondi relativi al Piano Nazionale di Ripresa e Resilienza (PNRR) - </text:span><text:span text:style-name="T31">Recovery and Resilience facility</text:span><text:span text:style-name="T24"> (RRF) è subordinata al conseguimento apprezzabile da parte degli Stati membri, delle </text:span><text:span text:style-name="T31">milestone</text:span><text:span text:style-name="T24"> e dei </text:span><text:span text:style-name="T31">target</text:span><text:span text:style-name="T24"> stabiliti nelle Decisioni di esecuzione del Consiglio che approvano i progetti PNRR.</text:span></text:p>
      <text:p text:style-name="P70"><text:span text:style-name="T24">Benvero, la valutazione del raggiungimento delle </text:span><text:span text:style-name="T31">milestone</text:span><text:span text:style-name="T24"> e dei t</text:span><text:span text:style-name="T31">arget</text:span><text:span text:style-name="T24"> definiti, è effettuata in ottemperanza a quanto previsto dall’art. 24, par. 3 del Regolamento UE 241/2021, del Parlamento Europeo e del Consiglio del 12 febbraio 2021 che istituisce il dispositivo per la ripresa e la resilienza, nonché agli ulteriori criteri stabiliti dall’Allegato 1 alla Comunicazione della Commissione al Parlamento Europeo e al Consiglio “</text:span><text:span text:style-name="T31">Recovery and Resilience Facility: Two years on. </text:span><text:span text:style-name="T35">A unique instrument at the heart of the EU’s green and digital transformation” - </text:span><text:span text:style-name="T36">COM (2023) 99 final, Brussels 21 February.</text:span></text:p>
      <text:p text:style-name="P68"/>
      <text:p text:style-name="P72"><text:span text:style-name="T37">FINALITÀ E OGGETTO DELL’INCARICO</text:span></text:p>
      <text:p text:style-name="P70"><text:span text:style-name="T24">Ai fini delle verifiche circa lo stato di avanzamento e l’effettivo conseguimento di </text:span><text:span text:style-name="T31">milestone</text:span><text:span text:style-name="T24"> e </text:span><text:span text:style-name="T31">target,</text:span><text:span text:style-name="T24"> le Amministrazioni centrali titolari di misure PNRR, devono svolgere sugli stessi il controllo al 100%, in ottemperanza a quanto previsto dalla Circolare RGS dell'11 agosto 2022, n. 30 “Linee Guida per lo svolgimento delle attività di controllo e rendicontazione degli interventi PNRR di competenza delle Amministrazioni centrali e dei Soggetti attuatori” - Vers. 1.0 (agosto 2022).</text:span></text:p>
      <text:p text:style-name="P70"><text:span text:style-name="T24">La finalità delle suddette verifiche, è volta all’accertamento del pieno e corretto avanzamento di </text:span><text:span text:style-name="T31">target</text:span><text:span text:style-name="T24"> e </text:span><text:span text:style-name="T31">milestone</text:span><text:span text:style-name="T24"> attraverso il controllo di tutta la documentazione attestante e afferente l’effettivo raggiungimento dei valori dichiarati, nonché la loro riferibilità, congruità e coerenza rispetto ai cronoprogrammi attuativi degli interventi, in aderenza a quanto stabilito nell’Allegato alla Decisione di Esecuzione del Consiglio 10160/21 del 7 luglio 2021 e negli Accordi Operativi (</text:span><text:span text:style-name="T31">Operational Arrangements</text:span><text:span text:style-name="T24">) concordati con la Commissione Europea.</text:span></text:p>
      <text:p text:style-name="P51"><text:span text:style-name="T11">Nella fattispecie, la documentazione volta a comprovare il raggiungimento del </text:span><text:span text:style-name="T13">target</text:span><text:span text:style-name="T11"> Europeo </text:span><text:span text:style-name="T7">M6C1-7, </text:span><text:span text:style-name="T11">relativo all'entrata in funzione delle </text:span><text:span text:style-name="T7">COT</text:span><text:span text:style-name="T11"> - </text:span><text:span text:style-name="T7">Centrali Operative Territoriali, </text:span><text:span text:style-name="T11">prevede la definizione da parte del Ministero della</text:span><text:span text:style-name="T7"> </text:span><text:span text:style-name="T11">Salute di un </text:span><text:span text:style-name="T7">documento esplicativo </text:span><text:span text:style-name="T11">a dimostrazione del raggiungimento degli obiettivi, al quale devono essere aggiunti due ulteriori documenti, nello specifico: </text:span></text:p>
      <text:p text:style-name="P42"/>
      <text:list xml:id="list718598553" text:style-name="WWNum12">
        <text:list-item>
          <text:p text:style-name="P2"><text:span text:style-name="T11">Il certificato di completamento e di entrata in funzione rilasciato in conformità alla legislazione nazionale</text:span><text:span text:style-name="T7">; </text:span></text:p>
        </text:list-item>
        <text:list-item>
          <text:p text:style-name="P2"><text:span text:style-name="T7">La relazione di un ingegnere indipendente approvata dalla regione o provincia autonoma responsabile dell’attuazione, che includa la giustificazione che le specifiche tecniche del progetto (o dei progetti) siano in linea con la descrizione dell'investimento e del </text:span><text:span text:style-name="T14">target</text:span><text:span text:style-name="T7"> presente nelle </text:span><text:span text:style-name="T14">council implementing decision</text:span><text:span text:style-name="T7"> (cid).</text:span></text:p>
        </text:list-item>
      </text:list>
      <text:p text:style-name="P42"/>
      <text:p text:style-name="P51"><text:span text:style-name="T11">L’</text:span><text:span text:style-name="T7">oggetto del servizio </text:span><text:span text:style-name="T11">di cui necessitano le Aziende Sanitarie Provinciali (ASP) della Regione Siciliana consiste, dunque, nella predisposizione di una specifica Relazione, redatta da un professionista qualificato </text:span><text:span text:style-name="T7">indipendente dai Soggetti Attuatori e Soggetti Attuatori Delegati</text:span><text:span text:style-name="T11">.<text:line-break/></text:span></text:p>
      <text:p text:style-name="P48"><text:soft-page-break/></text:p>
      <text:p text:style-name="P51"><text:span text:style-name="T9">In tal senso, l’Ingegnere indipendente, nell’espletamento del compito in oggetto, dovrà tener conto di quanto descritto nell’Allegato alla </text:span><text:span text:style-name="T15">Council Implementing Decision</text:span><text:span text:style-name="T9"> (CID) e negli </text:span><text:span text:style-name="T15">Operational Arrangements</text:span><text:span text:style-name="T9"> e di quant’altro previsto dagli ulteriori riferimenti di carattere normativo/amministrativo, utili alla verifica delle caratteristiche e degli standard delle COT, quali:</text:span></text:p>
      <text:p text:style-name="P51"><text:span text:style-name="T9"><text:s/></text:span></text:p>
      <text:list xml:id="list3279808772" text:style-name="WWNum6">
        <text:list-item>
          <text:p text:style-name="P3"><text:span text:style-name="T9">Decreto Ministero della Salute 23 maggio 2022, n. 77 “Regolamento recante la definizione di modelli e standard per lo sviluppo dell’assistenza territoriale nel Servizio sanitario nazionale” (GU Serie Generale n.144 del 22 giugno 2022). L’art. 1 del DM 77/2022 precisa che “Il modello per lo sviluppo dell'assistenza territoriale nel Servizio Sanitario nazionale e gli standard qualitativi, strutturali, tecnologici e quantitativi delle </text:span></text:p>
        </text:list-item>
      </text:list>
      <text:p text:style-name="P11"><text:span text:style-name="T9">strutture dedicate all'assistenza territoriale e al sistema di prevenzione in ambito sanitario, ambientale e climatico sono individuati, rispettivamente, negli Allegati 1, avente valore descrittivo, e 2 avente valore prescrittivo, che costituiscono parte integrante del presente decreto”. </text:span></text:p>
      <text:list xml:id="list91903077819864" text:continue-numbering="true" text:style-name="WWNum6">
        <text:list-item>
          <text:p text:style-name="P3"><text:span text:style-name="T9">Decreto del Presidente della Repubblica 14 gennaio 1997 “Approvazione dell'atto di indirizzo e coordinamento alle Regioni e alle Province autonome di Trento e di Bolzano, in materia di requisiti strutturali, tecnologici ed organizzativi minimi per l'esercizio delle attività sanitarie da parte delle strutture pubbliche e private”. − Eventuali normative regionali/provinciali attuative del DM 77/2022 e/o contenenti requisiti di autorizzazione e accreditamento per le COT. </text:span></text:p>
        </text:list-item>
        <text:list-item>
          <text:p text:style-name="P3"><text:span text:style-name="T9">Il Contratto Istituzionale di Sviluppo (CIS) per l’esecuzione e la realizzazione degli investimenti a regia finanziati nell’ambito del PNRR Missione 6 – Componente 1 e 2 sottoscritto nella Regione/PPAA di riferimento e i relativi Allegati al CIS (documenti tecnici vincolanti per i soggetti attuatori), ovvero il Piano Operativo Regionale (POR) e gli Action plan.</text:span></text:p>
        </text:list-item>
      </text:list>
      <text:p text:style-name="P42"/>
      <text:p text:style-name="P48"/>
      <text:p text:style-name="P51"><text:span text:style-name="T9">Si riporta di seguito l’elenco degli interventi relativi al </text:span><text:span text:style-name="T11">subinvestimento 1.2.2 – Centrali Operative Territoriali” </text:span><text:span text:style-name="T9">(COT), ricompresi nel </text:span><text:span text:style-name="T29">vigente Piano Operativo Regionale (POR), allegato al Contratto Istituzionale di Sviluppo (CIS) del 30 maggio 2022 </text:span><text:span text:style-name="T9">per le quali è richiesto il servizio: </text:span></text:p>
      <text:p text:style-name="P48"/>
      <table:table table:name="Tabella1" table:style-name="Tabella1">
        <table:table-column table:style-name="Tabella1.A"/>
        <table:table-column table:style-name="Tabella1.B"/>
        <table:table-column table:style-name="Tabella1.C"/>
        <table:table-column table:style-name="Tabella1.D"/>
        <table:table-column table:style-name="Tabella1.E"/>
        <table:table-header-rows>
          <table:table-row table:style-name="Tabella1.1">
            <table:table-cell table:style-name="Tabella1.A1" table:number-columns-spanned="5" office:value-type="string">
              <text:p text:style-name="P36"><text:span text:style-name="T50">DATI ANAGRAFICI</text:span></text:p>
            </table:table-cell>
            <table:covered-table-cell/>
            <table:covered-table-cell/>
            <table:covered-table-cell/>
            <table:covered-table-cell/>
          </table:table-row>
        </table:table-header-rows>
        <table:table-row table:style-name="Tabella1.2">
          <table:table-cell table:style-name="Tabella1.A2" office:value-type="string">
            <text:p text:style-name="P36"><text:span text:style-name="T51">N.</text:span></text:p>
          </table:table-cell>
          <table:table-cell table:style-name="Tabella1.A2" office:value-type="string">
            <text:p text:style-name="P36"><text:span text:style-name="T51">TIPOLOGIA</text:span></text:p>
          </table:table-cell>
          <table:table-cell table:style-name="Tabella1.C2" office:value-type="string">
            <text:p text:style-name="P36"><text:span text:style-name="T51">AZIENDA</text:span></text:p>
          </table:table-cell>
          <table:table-cell table:style-name="Tabella1.C2" office:value-type="string">
            <text:p text:style-name="P36"><text:span text:style-name="T51">COMUNE</text:span></text:p>
          </table:table-cell>
          <table:table-cell table:style-name="Tabella1.C2" office:value-type="string">
            <text:p text:style-name="P36"><text:span text:style-name="T51">INDIRIZZO</text:span></text:p>
          </table:table-cell>
        </table:table-row>
        <table:table-row table:style-name="Tabella1.3">
          <table:table-cell table:style-name="Tabella1.A3" office:value-type="string">
            <text:p text:style-name="P36"><text:span text:style-name="T44">1</text:span></text:p>
          </table:table-cell>
          <table:table-cell table:style-name="Tabella1.B3" office:value-type="string">
            <text:p text:style-name="P36"><text:span text:style-name="T45">COT</text:span></text:p>
          </table:table-cell>
          <table:table-cell table:style-name="Tabella1.C3" office:value-type="string">
            <text:p text:style-name="P57"><text:span text:style-name="T45">ASP AGRIGENTO </text:span></text:p>
          </table:table-cell>
          <table:table-cell table:style-name="Tabella1.C3" office:value-type="string">
            <text:p text:style-name="P57"><text:span text:style-name="T45">Agrigento</text:span></text:p>
          </table:table-cell>
          <table:table-cell table:style-name="Tabella1.E3" office:value-type="string">
            <text:p text:style-name="P57"><text:span text:style-name="T45">Via Esseneto, 10</text:span></text:p>
          </table:table-cell>
        </table:table-row>
        <table:table-row table:style-name="Tabella1.3">
          <table:table-cell table:style-name="Tabella1.A4" office:value-type="string">
            <text:p text:style-name="P36"><text:span text:style-name="T44">2</text:span></text:p>
          </table:table-cell>
          <table:table-cell table:style-name="Tabella1.B4" office:value-type="string">
            <text:p text:style-name="P36"><text:span text:style-name="T45">COT</text:span></text:p>
          </table:table-cell>
          <table:table-cell table:style-name="Tabella1.C4" office:value-type="string">
            <text:p text:style-name="P57"><text:span text:style-name="T45">ASP AGRIGENTO </text:span></text:p>
          </table:table-cell>
          <table:table-cell table:style-name="Tabella1.C4" office:value-type="string">
            <text:p text:style-name="P57"><text:span text:style-name="T45">Canicattì</text:span></text:p>
          </table:table-cell>
          <table:table-cell table:style-name="Tabella1.E4" office:value-type="string">
            <text:p text:style-name="P57"><text:span text:style-name="T45">Via Pietro Micca</text:span></text:p>
          </table:table-cell>
        </table:table-row>
        <table:table-row table:style-name="Tabella1.3">
          <table:table-cell table:style-name="Tabella1.A5" office:value-type="string">
            <text:p text:style-name="P36"><text:span text:style-name="T44">3</text:span></text:p>
          </table:table-cell>
          <table:table-cell table:style-name="Tabella1.B5" office:value-type="string">
            <text:p text:style-name="P36"><text:span text:style-name="T45">COT</text:span></text:p>
          </table:table-cell>
          <table:table-cell table:style-name="Tabella1.C4" office:value-type="string">
            <text:p text:style-name="P57"><text:span text:style-name="T45">ASP AGRIGENTO </text:span></text:p>
          </table:table-cell>
          <table:table-cell table:style-name="Tabella1.C4" office:value-type="string">
            <text:p text:style-name="P57"><text:span text:style-name="T45">Licata</text:span></text:p>
          </table:table-cell>
          <table:table-cell table:style-name="Tabella1.E4" office:value-type="string">
            <text:p text:style-name="P57"><text:span text:style-name="T45">Via Santa Maria, snc</text:span></text:p>
          </table:table-cell>
        </table:table-row>
        <table:table-row table:style-name="Tabella1.3">
          <table:table-cell table:style-name="Tabella1.A6" office:value-type="string">
            <text:p text:style-name="P36"><text:span text:style-name="T44">4</text:span></text:p>
          </table:table-cell>
          <table:table-cell table:style-name="Tabella1.B6" office:value-type="string">
            <text:p text:style-name="P36"><text:span text:style-name="T45">COT</text:span></text:p>
          </table:table-cell>
          <table:table-cell table:style-name="Tabella1.C6" office:value-type="string">
            <text:p text:style-name="P57"><text:span text:style-name="T45">ASP AGRIGENTO </text:span></text:p>
          </table:table-cell>
          <table:table-cell table:style-name="Tabella1.C6" office:value-type="string">
            <text:p text:style-name="P57"><text:span text:style-name="T45">Ribera</text:span></text:p>
          </table:table-cell>
          <table:table-cell table:style-name="Tabella1.E6" office:value-type="string">
            <text:p text:style-name="P57"><text:span text:style-name="T45">Via Circonvallazione</text:span></text:p>
          </table:table-cell>
        </table:table-row>
        <table:table-row table:style-name="Tabella1.3">
          <table:table-cell table:style-name="Tabella1.A7" office:value-type="string">
            <text:p text:style-name="P36"><text:span text:style-name="T44">5</text:span></text:p>
          </table:table-cell>
          <table:table-cell table:style-name="Tabella1.B7" office:value-type="string">
            <text:p text:style-name="P36"><text:span text:style-name="T45">COT</text:span></text:p>
          </table:table-cell>
          <table:table-cell table:style-name="Tabella1.C7" office:value-type="string">
            <text:p text:style-name="P57"><text:span text:style-name="T45">ASP CALTANISSETTA </text:span></text:p>
          </table:table-cell>
          <table:table-cell table:style-name="Tabella1.C7" office:value-type="string">
            <text:p text:style-name="P57"><text:span text:style-name="T45">Caltanissetta</text:span></text:p>
          </table:table-cell>
          <table:table-cell table:style-name="Tabella1.E7" office:value-type="string">
            <text:p text:style-name="P57"><text:span text:style-name="T45">Via Malta 71</text:span></text:p>
          </table:table-cell>
        </table:table-row>
        <table:table-row table:style-name="Tabella1.3">
          <table:table-cell table:style-name="Tabella1.A8" office:value-type="string">
            <text:p text:style-name="P36"><text:span text:style-name="T44">6</text:span></text:p>
          </table:table-cell>
          <table:table-cell table:style-name="Tabella1.B8" office:value-type="string">
            <text:p text:style-name="P36"><text:span text:style-name="T45">COT</text:span></text:p>
          </table:table-cell>
          <table:table-cell table:style-name="Tabella1.C8" office:value-type="string">
            <text:p text:style-name="P57"><text:span text:style-name="T45">ASP CALTANISSETTA </text:span></text:p>
          </table:table-cell>
          <table:table-cell table:style-name="Tabella1.C8" office:value-type="string">
            <text:p text:style-name="P57"><text:span text:style-name="T45">Gela</text:span></text:p>
          </table:table-cell>
          <table:table-cell table:style-name="Tabella1.E8" office:value-type="string">
            <text:p text:style-name="P57"><text:span text:style-name="T45">Via Europa 48</text:span></text:p>
          </table:table-cell>
        </table:table-row>
        <table:table-row table:style-name="Tabella1.3">
          <table:table-cell table:style-name="Tabella1.A9" office:value-type="string">
            <text:p text:style-name="P36"><text:span text:style-name="T44">7</text:span></text:p>
          </table:table-cell>
          <table:table-cell table:style-name="Tabella1.B9" office:value-type="string">
            <text:p text:style-name="P36"><text:span text:style-name="T45">COT</text:span></text:p>
          </table:table-cell>
          <table:table-cell table:style-name="Tabella1.C8" office:value-type="string">
            <text:p text:style-name="P57"><text:span text:style-name="T45">ASP CALTANISSETTA </text:span></text:p>
          </table:table-cell>
          <table:table-cell table:style-name="Tabella1.C8" office:value-type="string">
            <text:p text:style-name="P57"><text:span text:style-name="T45">Mussomeli</text:span></text:p>
          </table:table-cell>
          <table:table-cell table:style-name="Tabella1.E8" office:value-type="string">
            <text:p text:style-name="P57"><text:span text:style-name="T45">Via A.Manzoni 31</text:span></text:p>
          </table:table-cell>
        </table:table-row>
        <table:table-row table:style-name="Tabella1.3">
          <table:table-cell table:style-name="Tabella1.A10" office:value-type="string">
            <text:p text:style-name="P36"><text:span text:style-name="T44">8</text:span></text:p>
          </table:table-cell>
          <table:table-cell table:style-name="Tabella1.B10" office:value-type="string">
            <text:p text:style-name="P36"><text:span text:style-name="T45">COT</text:span></text:p>
          </table:table-cell>
          <table:table-cell table:style-name="Tabella1.C10" office:value-type="string">
            <text:p text:style-name="P57"><text:span text:style-name="T45">ASP CALTANISSETTA </text:span></text:p>
          </table:table-cell>
          <table:table-cell table:style-name="Tabella1.C10" office:value-type="string">
            <text:p text:style-name="P57"><text:span text:style-name="T45">San Cataldo</text:span></text:p>
          </table:table-cell>
          <table:table-cell table:style-name="Tabella1.E10" office:value-type="string">
            <text:p text:style-name="P57"><text:span text:style-name="T45">Via Belvedere 1</text:span></text:p>
          </table:table-cell>
        </table:table-row>
        <table:table-row table:style-name="Tabella1.3">
          <table:table-cell table:style-name="Tabella1.A11" office:value-type="string">
            <text:p text:style-name="P36"><text:span text:style-name="T44">9</text:span></text:p>
          </table:table-cell>
          <table:table-cell table:style-name="Tabella1.B11" office:value-type="string">
            <text:p text:style-name="P36"><text:span text:style-name="T45">COT</text:span></text:p>
          </table:table-cell>
          <table:table-cell table:style-name="Tabella1.C3" office:value-type="string">
            <text:p text:style-name="P57"><text:span text:style-name="T45">ASP CATANIA </text:span></text:p>
          </table:table-cell>
          <table:table-cell table:style-name="Tabella1.C3" office:value-type="string">
            <text:p text:style-name="P57"><text:span text:style-name="T45">Acireale</text:span></text:p>
          </table:table-cell>
          <table:table-cell table:style-name="Tabella1.E3" office:value-type="string">
            <text:p text:style-name="P57"><text:span text:style-name="T45">Via Martinez N.19</text:span></text:p>
          </table:table-cell>
        </table:table-row>
        <table:table-row table:style-name="Tabella1.3">
          <table:table-cell table:style-name="Tabella1.A12" office:value-type="string">
            <text:p text:style-name="P36"><text:span text:style-name="T44">10</text:span></text:p>
          </table:table-cell>
          <table:table-cell table:style-name="Tabella1.B12"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Bronte</text:span></text:p>
          </table:table-cell>
          <table:table-cell table:style-name="Tabella1.E4" office:value-type="string">
            <text:p text:style-name="P57"><text:span text:style-name="T45">Viale Catania N.3</text:span></text:p>
          </table:table-cell>
        </table:table-row>
        <table:table-row table:style-name="Tabella1.3">
          <table:table-cell table:style-name="Tabella1.A13" office:value-type="string">
            <text:p text:style-name="P36"><text:span text:style-name="T44">11</text:span></text:p>
          </table:table-cell>
          <table:table-cell table:style-name="Tabella1.B13"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Caltagirone</text:span></text:p>
          </table:table-cell>
          <table:table-cell table:style-name="Tabella1.E4" office:value-type="string">
            <text:p text:style-name="P57"><text:span text:style-name="T45">P.zza Marconi</text:span></text:p>
          </table:table-cell>
        </table:table-row>
        <table:table-row table:style-name="Tabella1.3">
          <table:table-cell table:style-name="Tabella1.A14" office:value-type="string">
            <text:p text:style-name="P36"><text:span text:style-name="T44">12</text:span></text:p>
          </table:table-cell>
          <table:table-cell table:style-name="Tabella1.B14"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Catania</text:span></text:p>
          </table:table-cell>
          <table:table-cell table:style-name="Tabella1.E4" office:value-type="string">
            <text:p text:style-name="P57"><text:span text:style-name="T45">Stradale San Giorgio</text:span></text:p>
          </table:table-cell>
        </table:table-row>
        <table:table-row table:style-name="Tabella1.3">
          <table:table-cell table:style-name="Tabella1.A15" office:value-type="string">
            <text:p text:style-name="P36"><text:span text:style-name="T44">13</text:span></text:p>
          </table:table-cell>
          <table:table-cell table:style-name="Tabella1.B15"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Catania</text:span></text:p>
          </table:table-cell>
          <table:table-cell table:style-name="Tabella1.E4" office:value-type="string">
            <text:p text:style-name="P57"><text:span text:style-name="T45">Viale Fleming 24</text:span></text:p>
          </table:table-cell>
        </table:table-row>
        <table:table-row table:style-name="Tabella1.3">
          <table:table-cell table:style-name="Tabella1.A16" office:value-type="string">
            <text:p text:style-name="P36"><text:span text:style-name="T44">14</text:span></text:p>
          </table:table-cell>
          <table:table-cell table:style-name="Tabella1.B16"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Catania</text:span></text:p>
          </table:table-cell>
          <table:table-cell table:style-name="Tabella1.E4" office:value-type="string">
            <text:p text:style-name="P57"><text:span text:style-name="T45">Viale Fleming 24</text:span></text:p>
          </table:table-cell>
        </table:table-row>
        <table:table-row table:style-name="Tabella1.3">
          <table:table-cell table:style-name="Tabella1.A17" office:value-type="string">
            <text:p text:style-name="P36"><text:span text:style-name="T44">15</text:span></text:p>
          </table:table-cell>
          <table:table-cell table:style-name="Tabella1.B17"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Giarre</text:span></text:p>
          </table:table-cell>
          <table:table-cell table:style-name="Tabella1.E4" office:value-type="string">
            <text:p text:style-name="P57"><text:span text:style-name="T45">Viale Don Minzoni 1</text:span></text:p>
          </table:table-cell>
        </table:table-row>
        <table:table-row table:style-name="Tabella1.3">
          <table:table-cell table:style-name="Tabella1.A18" office:value-type="string">
            <text:p text:style-name="P36"><text:span text:style-name="T44">16</text:span></text:p>
          </table:table-cell>
          <table:table-cell table:style-name="Tabella1.B18"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Gravina Di Catania</text:span></text:p>
          </table:table-cell>
          <table:table-cell table:style-name="Tabella1.E4" office:value-type="string">
            <text:p text:style-name="P57"><text:span text:style-name="T45">Via Monti Arsi, N.4</text:span></text:p>
          </table:table-cell>
        </table:table-row>
        <text:soft-page-break/>
        <table:table-row table:style-name="Tabella1.3">
          <table:table-cell table:style-name="Tabella1.A19" office:value-type="string">
            <text:p text:style-name="P36"><text:span text:style-name="T44">17</text:span></text:p>
          </table:table-cell>
          <table:table-cell table:style-name="Tabella1.B19" office:value-type="string">
            <text:p text:style-name="P36"><text:span text:style-name="T45">COT</text:span></text:p>
          </table:table-cell>
          <table:table-cell table:style-name="Tabella1.C4" office:value-type="string">
            <text:p text:style-name="P57"><text:span text:style-name="T45">ASP CATANIA </text:span></text:p>
          </table:table-cell>
          <table:table-cell table:style-name="Tabella1.C4" office:value-type="string">
            <text:p text:style-name="P57"><text:span text:style-name="T45">Palagonia</text:span></text:p>
          </table:table-cell>
          <table:table-cell table:style-name="Tabella1.E4" office:value-type="string">
            <text:p text:style-name="P57"><text:span text:style-name="T45">Via Sondrio </text:span></text:p>
          </table:table-cell>
        </table:table-row>
        <table:table-row table:style-name="Tabella1.3">
          <table:table-cell table:style-name="Tabella1.A20" office:value-type="string">
            <text:p text:style-name="P36"><text:span text:style-name="T44">18</text:span></text:p>
          </table:table-cell>
          <table:table-cell table:style-name="Tabella1.B20" office:value-type="string">
            <text:p text:style-name="P36"><text:span text:style-name="T45">COT</text:span></text:p>
          </table:table-cell>
          <table:table-cell table:style-name="Tabella1.C6" office:value-type="string">
            <text:p text:style-name="P57"><text:span text:style-name="T45">ASP CATANIA </text:span></text:p>
          </table:table-cell>
          <table:table-cell table:style-name="Tabella1.C6" office:value-type="string">
            <text:p text:style-name="P57"><text:span text:style-name="T45">Paternò</text:span></text:p>
          </table:table-cell>
          <table:table-cell table:style-name="Tabella1.E6" office:value-type="string">
            <text:p text:style-name="P57"><text:span text:style-name="T45">Via Verga 85</text:span></text:p>
          </table:table-cell>
        </table:table-row>
        <table:table-row table:style-name="Tabella1.3">
          <table:table-cell table:style-name="Tabella1.A21" office:value-type="string">
            <text:p text:style-name="P36"><text:span text:style-name="T44">19</text:span></text:p>
          </table:table-cell>
          <table:table-cell table:style-name="Tabella1.B21" office:value-type="string">
            <text:p text:style-name="P36"><text:span text:style-name="T45">COT</text:span></text:p>
          </table:table-cell>
          <table:table-cell table:style-name="Tabella1.C7" office:value-type="string">
            <text:p text:style-name="P57"><text:span text:style-name="T45">ASP ENNA </text:span></text:p>
          </table:table-cell>
          <table:table-cell table:style-name="Tabella1.C7" office:value-type="string">
            <text:p text:style-name="P57"><text:span text:style-name="T45">Enna</text:span></text:p>
          </table:table-cell>
          <table:table-cell table:style-name="Tabella1.E7" office:value-type="string">
            <text:p text:style-name="P57"><text:span text:style-name="T45">Via Calascibetta</text:span></text:p>
          </table:table-cell>
        </table:table-row>
        <table:table-row table:style-name="Tabella1.3">
          <table:table-cell table:style-name="Tabella1.A22" office:value-type="string">
            <text:p text:style-name="P36"><text:span text:style-name="T44">20</text:span></text:p>
          </table:table-cell>
          <table:table-cell table:style-name="Tabella1.B22" office:value-type="string">
            <text:p text:style-name="P36"><text:span text:style-name="T45">COT</text:span></text:p>
          </table:table-cell>
          <table:table-cell table:style-name="Tabella1.C10" office:value-type="string">
            <text:p text:style-name="P57"><text:span text:style-name="T45">ASP ENNA </text:span></text:p>
          </table:table-cell>
          <table:table-cell table:style-name="Tabella1.C10" office:value-type="string">
            <text:p text:style-name="P57"><text:span text:style-name="T45">Nicosia</text:span></text:p>
          </table:table-cell>
          <table:table-cell table:style-name="Tabella1.E10" office:value-type="string">
            <text:p text:style-name="P57"><text:span text:style-name="T46">Piazza S. Francesco Di Paola N. 26</text:span></text:p>
          </table:table-cell>
        </table:table-row>
        <table:table-row table:style-name="Tabella1.3">
          <table:table-cell table:style-name="Tabella1.A23" office:value-type="string">
            <text:p text:style-name="P36"><text:span text:style-name="T47">21</text:span></text:p>
          </table:table-cell>
          <table:table-cell table:style-name="Tabella1.B23" office:value-type="string">
            <text:p text:style-name="P36"><text:span text:style-name="T45">COT</text:span></text:p>
          </table:table-cell>
          <table:table-cell table:style-name="Tabella1.C3" office:value-type="string">
            <text:p text:style-name="P57"><text:span text:style-name="T45">ASP MESSINA </text:span></text:p>
          </table:table-cell>
          <table:table-cell table:style-name="Tabella1.C3" office:value-type="string">
            <text:p text:style-name="P57"><text:span text:style-name="T45">Barcellona Pozzo Di Gotto</text:span></text:p>
          </table:table-cell>
          <table:table-cell table:style-name="Tabella1.E3" office:value-type="string">
            <text:p text:style-name="P57"><text:span text:style-name="T45">Via Cattafi</text:span></text:p>
          </table:table-cell>
        </table:table-row>
        <table:table-row table:style-name="Tabella1.3">
          <table:table-cell table:style-name="Tabella1.A24" office:value-type="string">
            <text:p text:style-name="P36"><text:span text:style-name="T44">22</text:span></text:p>
          </table:table-cell>
          <table:table-cell table:style-name="Tabella1.B24" office:value-type="string">
            <text:p text:style-name="P36"><text:span text:style-name="T45">COT</text:span></text:p>
          </table:table-cell>
          <table:table-cell table:style-name="Tabella1.C4" office:value-type="string">
            <text:p text:style-name="P57"><text:span text:style-name="T45">ASP MESSINA </text:span></text:p>
          </table:table-cell>
          <table:table-cell table:style-name="Tabella1.C4" office:value-type="string">
            <text:p text:style-name="P57"><text:span text:style-name="T45">Lipari</text:span></text:p>
          </table:table-cell>
          <table:table-cell table:style-name="Tabella1.E4" office:value-type="string">
            <text:p text:style-name="P57"><text:span text:style-name="T45">Via San Giorgio snc</text:span></text:p>
          </table:table-cell>
        </table:table-row>
        <table:table-row table:style-name="Tabella1.3">
          <table:table-cell table:style-name="Tabella1.A25" office:value-type="string">
            <text:p text:style-name="P36"><text:span text:style-name="T44">23</text:span></text:p>
          </table:table-cell>
          <table:table-cell table:style-name="Tabella1.B25" office:value-type="string">
            <text:p text:style-name="P36"><text:span text:style-name="T45">COT</text:span></text:p>
          </table:table-cell>
          <table:table-cell table:style-name="Tabella1.C4" office:value-type="string">
            <text:p text:style-name="P57"><text:span text:style-name="T45">ASP MESSINA </text:span></text:p>
          </table:table-cell>
          <table:table-cell table:style-name="Tabella1.C4" office:value-type="string">
            <text:p text:style-name="P57"><text:span text:style-name="T45">Messina</text:span></text:p>
          </table:table-cell>
          <table:table-cell table:style-name="Tabella1.E4" office:value-type="string">
            <text:p text:style-name="P57"><text:span text:style-name="T45">V.Le Giostra</text:span></text:p>
          </table:table-cell>
        </table:table-row>
        <table:table-row table:style-name="Tabella1.3">
          <table:table-cell table:style-name="Tabella1.A26" office:value-type="string">
            <text:p text:style-name="P36"><text:span text:style-name="T44">24</text:span></text:p>
          </table:table-cell>
          <table:table-cell table:style-name="Tabella1.B26" office:value-type="string">
            <text:p text:style-name="P36"><text:span text:style-name="T45">COT</text:span></text:p>
          </table:table-cell>
          <table:table-cell table:style-name="Tabella1.C4" office:value-type="string">
            <text:p text:style-name="P57"><text:span text:style-name="T45">ASP MESSINA </text:span></text:p>
          </table:table-cell>
          <table:table-cell table:style-name="Tabella1.C4" office:value-type="string">
            <text:p text:style-name="P57"><text:span text:style-name="T45">Milazzo</text:span></text:p>
          </table:table-cell>
          <table:table-cell table:style-name="Tabella1.E4" office:value-type="string">
            <text:p text:style-name="P57"><text:span text:style-name="T45">Via Impallomeni</text:span></text:p>
          </table:table-cell>
        </table:table-row>
        <table:table-row table:style-name="Tabella1.3">
          <table:table-cell table:style-name="Tabella1.A27" office:value-type="string">
            <text:p text:style-name="P36"><text:span text:style-name="T44">25</text:span></text:p>
          </table:table-cell>
          <table:table-cell table:style-name="Tabella1.B27" office:value-type="string">
            <text:p text:style-name="P36"><text:span text:style-name="T45">COT</text:span></text:p>
          </table:table-cell>
          <table:table-cell table:style-name="Tabella1.C4" office:value-type="string">
            <text:p text:style-name="P57"><text:span text:style-name="T45">ASP MESSINA </text:span></text:p>
          </table:table-cell>
          <table:table-cell table:style-name="Tabella1.C4" office:value-type="string">
            <text:p text:style-name="P57"><text:span text:style-name="T45">Patti</text:span></text:p>
          </table:table-cell>
          <table:table-cell table:style-name="Tabella1.E4" office:value-type="string">
            <text:p text:style-name="P57"><text:span text:style-name="T45">Via Cattaneo</text:span></text:p>
          </table:table-cell>
        </table:table-row>
        <table:table-row table:style-name="Tabella1.3">
          <table:table-cell table:style-name="Tabella1.A28" office:value-type="string">
            <text:p text:style-name="P36"><text:span text:style-name="T44">26</text:span></text:p>
          </table:table-cell>
          <table:table-cell table:style-name="Tabella1.B28" office:value-type="string">
            <text:p text:style-name="P36"><text:span text:style-name="T45">COT</text:span></text:p>
          </table:table-cell>
          <table:table-cell table:style-name="Tabella1.C4" office:value-type="string">
            <text:p text:style-name="P57"><text:span text:style-name="T45">ASP MESSINA </text:span></text:p>
          </table:table-cell>
          <table:table-cell table:style-name="Tabella1.C4" office:value-type="string">
            <text:p text:style-name="P57"><text:span text:style-name="T45">Sant'Agata Di Militello</text:span></text:p>
          </table:table-cell>
          <table:table-cell table:style-name="Tabella1.E4" office:value-type="string">
            <text:p text:style-name="P57"><text:span text:style-name="T45">Via Catania</text:span></text:p>
          </table:table-cell>
        </table:table-row>
        <table:table-row table:style-name="Tabella1.3">
          <table:table-cell table:style-name="Tabella1.A29" office:value-type="string">
            <text:p text:style-name="P36"><text:span text:style-name="T44">27</text:span></text:p>
          </table:table-cell>
          <table:table-cell table:style-name="Tabella1.B29" office:value-type="string">
            <text:p text:style-name="P36"><text:span text:style-name="T45">COT</text:span></text:p>
          </table:table-cell>
          <table:table-cell table:style-name="Tabella1.C6" office:value-type="string">
            <text:p text:style-name="P57"><text:span text:style-name="T45">ASP MESSINA </text:span></text:p>
          </table:table-cell>
          <table:table-cell table:style-name="Tabella1.C6" office:value-type="string">
            <text:p text:style-name="P57"><text:span text:style-name="T45">Sant'Alessio Siculo</text:span></text:p>
          </table:table-cell>
          <table:table-cell table:style-name="Tabella1.E6" office:value-type="string">
            <text:p text:style-name="P57"><text:span text:style-name="T45">Via Siena</text:span></text:p>
          </table:table-cell>
        </table:table-row>
        <table:table-row table:style-name="Tabella1.3">
          <table:table-cell table:style-name="Tabella1.A30" office:value-type="string">
            <text:p text:style-name="P36"><text:span text:style-name="T44">28</text:span></text:p>
          </table:table-cell>
          <table:table-cell table:style-name="Tabella1.B30" office:value-type="string">
            <text:p text:style-name="P36"><text:span text:style-name="T45">COT</text:span></text:p>
          </table:table-cell>
          <table:table-cell table:style-name="Tabella1.C7" office:value-type="string">
            <text:p text:style-name="P57"><text:span text:style-name="T45">ASP PALERMO </text:span></text:p>
          </table:table-cell>
          <table:table-cell table:style-name="Tabella1.C7" office:value-type="string">
            <text:p text:style-name="P57"><text:span text:style-name="T45">Palermo</text:span></text:p>
          </table:table-cell>
          <table:table-cell table:style-name="Tabella1.E7" office:value-type="string">
            <text:p text:style-name="P57"><text:span text:style-name="T45">Via G. La Loggia, 5</text:span></text:p>
          </table:table-cell>
        </table:table-row>
        <table:table-row table:style-name="Tabella1.3">
          <table:table-cell table:style-name="Tabella1.A31" office:value-type="string">
            <text:p text:style-name="P36"><text:span text:style-name="T44">29</text:span></text:p>
          </table:table-cell>
          <table:table-cell table:style-name="Tabella1.B31"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G. La Loggia, 5</text:span></text:p>
          </table:table-cell>
        </table:table-row>
        <table:table-row table:style-name="Tabella1.3">
          <table:table-cell table:style-name="Tabella1.A32" office:value-type="string">
            <text:p text:style-name="P36"><text:span text:style-name="T44">30</text:span></text:p>
          </table:table-cell>
          <table:table-cell table:style-name="Tabella1.B32"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G. La Loggia, 5</text:span></text:p>
          </table:table-cell>
        </table:table-row>
        <table:table-row table:style-name="Tabella1.3">
          <table:table-cell table:style-name="Tabella1.A33" office:value-type="string">
            <text:p text:style-name="P36"><text:span text:style-name="T44">31</text:span></text:p>
          </table:table-cell>
          <table:table-cell table:style-name="Tabella1.B33"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G. La Loggia, 5</text:span></text:p>
          </table:table-cell>
        </table:table-row>
        <table:table-row table:style-name="Tabella1.3">
          <table:table-cell table:style-name="Tabella1.A34" office:value-type="string">
            <text:p text:style-name="P36"><text:span text:style-name="T44">32</text:span></text:p>
          </table:table-cell>
          <table:table-cell table:style-name="Tabella1.B34"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G. La Loggia, 5</text:span></text:p>
          </table:table-cell>
        </table:table-row>
        <table:table-row table:style-name="Tabella1.3">
          <table:table-cell table:style-name="Tabella1.A35" office:value-type="string">
            <text:p text:style-name="P36"><text:span text:style-name="T44">33</text:span></text:p>
          </table:table-cell>
          <table:table-cell table:style-name="Tabella1.B35"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G. La Loggia, 5</text:span></text:p>
          </table:table-cell>
        </table:table-row>
        <table:table-row table:style-name="Tabella1.3">
          <table:table-cell table:style-name="Tabella1.A36" office:value-type="string">
            <text:p text:style-name="P36"><text:span text:style-name="T44">34</text:span></text:p>
          </table:table-cell>
          <table:table-cell table:style-name="Tabella1.B36"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Luigi Sarullo, 19</text:span></text:p>
          </table:table-cell>
        </table:table-row>
        <table:table-row table:style-name="Tabella1.3">
          <table:table-cell table:style-name="Tabella1.A37" office:value-type="string">
            <text:p text:style-name="P36"><text:span text:style-name="T44">35</text:span></text:p>
          </table:table-cell>
          <table:table-cell table:style-name="Tabella1.B37"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Luigi Sarullo, 19</text:span></text:p>
          </table:table-cell>
        </table:table-row>
        <table:table-row table:style-name="Tabella1.3">
          <table:table-cell table:style-name="Tabella1.A38" office:value-type="string">
            <text:p text:style-name="P36"><text:span text:style-name="T44">36</text:span></text:p>
          </table:table-cell>
          <table:table-cell table:style-name="Tabella1.B38"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Luigi Sarullo, 19</text:span></text:p>
          </table:table-cell>
        </table:table-row>
        <table:table-row table:style-name="Tabella1.3">
          <table:table-cell table:style-name="Tabella1.A39" office:value-type="string">
            <text:p text:style-name="P36"><text:span text:style-name="T44">37</text:span></text:p>
          </table:table-cell>
          <table:table-cell table:style-name="Tabella1.B39"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Luigi Sarullo, 19</text:span></text:p>
          </table:table-cell>
        </table:table-row>
        <table:table-row table:style-name="Tabella1.3">
          <table:table-cell table:style-name="Tabella1.A40" office:value-type="string">
            <text:p text:style-name="P36"><text:span text:style-name="T44">38</text:span></text:p>
          </table:table-cell>
          <table:table-cell table:style-name="Tabella1.B40" office:value-type="string">
            <text:p text:style-name="P36"><text:span text:style-name="T45">COT</text:span></text:p>
          </table:table-cell>
          <table:table-cell table:style-name="Tabella1.C8" office:value-type="string">
            <text:p text:style-name="P57"><text:span text:style-name="T45">ASP PALERMO </text:span></text:p>
          </table:table-cell>
          <table:table-cell table:style-name="Tabella1.C8" office:value-type="string">
            <text:p text:style-name="P57"><text:span text:style-name="T45">Palermo</text:span></text:p>
          </table:table-cell>
          <table:table-cell table:style-name="Tabella1.E8" office:value-type="string">
            <text:p text:style-name="P57"><text:span text:style-name="T45">Via V. Villareale, 23</text:span></text:p>
          </table:table-cell>
        </table:table-row>
        <table:table-row table:style-name="Tabella1.3">
          <table:table-cell table:style-name="Tabella1.A41" office:value-type="string">
            <text:p text:style-name="P36"><text:span text:style-name="T44">39</text:span></text:p>
          </table:table-cell>
          <table:table-cell table:style-name="Tabella1.B41" office:value-type="string">
            <text:p text:style-name="P36"><text:span text:style-name="T45">COT</text:span></text:p>
          </table:table-cell>
          <table:table-cell table:style-name="Tabella1.C10" office:value-type="string">
            <text:p text:style-name="P57"><text:span text:style-name="T45">ASP PALERMO </text:span></text:p>
          </table:table-cell>
          <table:table-cell table:style-name="Tabella1.C10" office:value-type="string">
            <text:p text:style-name="P57"><text:span text:style-name="T45">Palermo</text:span></text:p>
          </table:table-cell>
          <table:table-cell table:style-name="Tabella1.E10" office:value-type="string">
            <text:p text:style-name="P57"><text:span text:style-name="T45">Via V. Villareale, 23</text:span></text:p>
          </table:table-cell>
        </table:table-row>
        <table:table-row table:style-name="Tabella1.3">
          <table:table-cell table:style-name="Tabella1.A42" office:value-type="string">
            <text:p text:style-name="P36"><text:span text:style-name="T44">40</text:span></text:p>
          </table:table-cell>
          <table:table-cell table:style-name="Tabella1.B42" office:value-type="string">
            <text:p text:style-name="P36"><text:span text:style-name="T45">COT</text:span></text:p>
          </table:table-cell>
          <table:table-cell table:style-name="Tabella1.C42" office:value-type="string">
            <text:p text:style-name="P57"><text:span text:style-name="T45">ASP RAGUSA </text:span></text:p>
          </table:table-cell>
          <table:table-cell table:style-name="Tabella1.C42" office:value-type="string">
            <text:p text:style-name="P57"><text:span text:style-name="T45">Ragusa</text:span></text:p>
          </table:table-cell>
          <table:table-cell table:style-name="Tabella1.E42" office:value-type="string">
            <text:p text:style-name="P57"><text:span text:style-name="T46">Ex P.O. Civile - P.zza Caduti Di Nassirya</text:span></text:p>
          </table:table-cell>
        </table:table-row>
        <table:table-row table:style-name="Tabella1.3">
          <table:table-cell table:style-name="Tabella1.A43" office:value-type="string">
            <text:p text:style-name="P36"><text:span text:style-name="T47">41</text:span></text:p>
          </table:table-cell>
          <table:table-cell table:style-name="Tabella1.B43" office:value-type="string">
            <text:p text:style-name="P36"><text:span text:style-name="T45">COT</text:span></text:p>
          </table:table-cell>
          <table:table-cell table:style-name="Tabella1.C43" office:value-type="string">
            <text:p text:style-name="P57"><text:span text:style-name="T45">ASP RAGUSA </text:span></text:p>
          </table:table-cell>
          <table:table-cell table:style-name="Tabella1.C43" office:value-type="string">
            <text:p text:style-name="P57"><text:span text:style-name="T45">Ragusa</text:span></text:p>
          </table:table-cell>
          <table:table-cell table:style-name="Tabella1.E43" office:value-type="string">
            <text:p text:style-name="P57"><text:span text:style-name="T46">Ex P.O. Civile - P.zza Caduti Di Nassirya</text:span></text:p>
          </table:table-cell>
        </table:table-row>
        <table:table-row table:style-name="Tabella1.3">
          <table:table-cell table:style-name="Tabella1.A44" office:value-type="string">
            <text:p text:style-name="P36"><text:span text:style-name="T47">42</text:span></text:p>
          </table:table-cell>
          <table:table-cell table:style-name="Tabella1.B44" office:value-type="string">
            <text:p text:style-name="P36"><text:span text:style-name="T45">COT</text:span></text:p>
          </table:table-cell>
          <table:table-cell table:style-name="Tabella1.C44" office:value-type="string">
            <text:p text:style-name="P57"><text:span text:style-name="T45">ASP RAGUSA </text:span></text:p>
          </table:table-cell>
          <table:table-cell table:style-name="Tabella1.C44" office:value-type="string">
            <text:p text:style-name="P57"><text:span text:style-name="T45">Ragusa</text:span></text:p>
          </table:table-cell>
          <table:table-cell table:style-name="Tabella1.E44" office:value-type="string">
            <text:p text:style-name="P57"><text:span text:style-name="T46">Ex P.O. Civile - P.zza Caduti Di Nassirya</text:span></text:p>
          </table:table-cell>
        </table:table-row>
        <table:table-row table:style-name="Tabella1.3">
          <table:table-cell table:style-name="Tabella1.A45" office:value-type="string">
            <text:p text:style-name="P36"><text:span text:style-name="T47">43</text:span></text:p>
          </table:table-cell>
          <table:table-cell table:style-name="Tabella1.B45" office:value-type="string">
            <text:p text:style-name="P36"><text:span text:style-name="T45">COT</text:span></text:p>
          </table:table-cell>
          <table:table-cell table:style-name="Tabella1.C7" office:value-type="string">
            <text:p text:style-name="P57"><text:span text:style-name="T45">ASP SIRACUSA </text:span></text:p>
          </table:table-cell>
          <table:table-cell table:style-name="Tabella1.C7" office:value-type="string">
            <text:p text:style-name="P57"><text:span text:style-name="T45">Augusta</text:span></text:p>
          </table:table-cell>
          <table:table-cell table:style-name="Tabella1.E7" office:value-type="string">
            <text:p text:style-name="P57"><text:span text:style-name="T46">C.Da Granatello C/O Po Muscatello</text:span></text:p>
          </table:table-cell>
        </table:table-row>
        <table:table-row table:style-name="Tabella1.3">
          <table:table-cell table:style-name="Tabella1.A46" office:value-type="string">
            <text:p text:style-name="P36"><text:span text:style-name="T47">44</text:span></text:p>
          </table:table-cell>
          <table:table-cell table:style-name="Tabella1.B46" office:value-type="string">
            <text:p text:style-name="P36"><text:span text:style-name="T45">COT</text:span></text:p>
          </table:table-cell>
          <table:table-cell table:style-name="Tabella1.C8" office:value-type="string">
            <text:p text:style-name="P57"><text:span text:style-name="T45">ASP SIRACUSA </text:span></text:p>
          </table:table-cell>
          <table:table-cell table:style-name="Tabella1.C8" office:value-type="string">
            <text:p text:style-name="P57"><text:span text:style-name="T45">Lentini</text:span></text:p>
          </table:table-cell>
          <table:table-cell table:style-name="Tabella1.E8" office:value-type="string">
            <text:p text:style-name="P57"><text:span text:style-name="T45">Piazza Moro, 80</text:span></text:p>
          </table:table-cell>
        </table:table-row>
        <table:table-row table:style-name="Tabella1.3">
          <table:table-cell table:style-name="Tabella1.A47" office:value-type="string">
            <text:p text:style-name="P36"><text:span text:style-name="T44">45</text:span></text:p>
          </table:table-cell>
          <table:table-cell table:style-name="Tabella1.B47" office:value-type="string">
            <text:p text:style-name="P36"><text:span text:style-name="T45">COT</text:span></text:p>
          </table:table-cell>
          <table:table-cell table:style-name="Tabella1.C8" office:value-type="string">
            <text:p text:style-name="P57"><text:span text:style-name="T45">ASP SIRACUSA </text:span></text:p>
          </table:table-cell>
          <table:table-cell table:style-name="Tabella1.C8" office:value-type="string">
            <text:p text:style-name="P57"><text:span text:style-name="T45">Noto</text:span></text:p>
          </table:table-cell>
          <table:table-cell table:style-name="Tabella1.E8" office:value-type="string">
            <text:p text:style-name="P57"><text:span text:style-name="T45">Via Dei Mille N. 98</text:span></text:p>
          </table:table-cell>
        </table:table-row>
        <table:table-row table:style-name="Tabella1.3">
          <table:table-cell table:style-name="Tabella1.A48" office:value-type="string">
            <text:p text:style-name="P36"><text:span text:style-name="T44">46</text:span></text:p>
          </table:table-cell>
          <table:table-cell table:style-name="Tabella1.B48" office:value-type="string">
            <text:p text:style-name="P36"><text:span text:style-name="T45">COT</text:span></text:p>
          </table:table-cell>
          <table:table-cell table:style-name="Tabella1.C10" office:value-type="string">
            <text:p text:style-name="P57"><text:span text:style-name="T45">ASP SIRACUSA </text:span></text:p>
          </table:table-cell>
          <table:table-cell table:style-name="Tabella1.C10" office:value-type="string">
            <text:p text:style-name="P57"><text:span text:style-name="T45">Siracusa</text:span></text:p>
          </table:table-cell>
          <table:table-cell table:style-name="Tabella1.E10" office:value-type="string">
            <text:p text:style-name="P57"><text:span text:style-name="T46">Traversa La Pizzuta C/O Ex Onp</text:span></text:p>
          </table:table-cell>
        </table:table-row>
        <table:table-row table:style-name="Tabella1.3">
          <table:table-cell table:style-name="Tabella1.A49" office:value-type="string">
            <text:p text:style-name="P36"><text:span text:style-name="T44">47</text:span></text:p>
          </table:table-cell>
          <table:table-cell table:style-name="Tabella1.B49" office:value-type="string">
            <text:p text:style-name="P36"><text:span text:style-name="T45">COT</text:span></text:p>
          </table:table-cell>
          <table:table-cell table:style-name="Tabella1.C42" office:value-type="string">
            <text:p text:style-name="P57"><text:span text:style-name="T45">ASP TRAPANI </text:span></text:p>
          </table:table-cell>
          <table:table-cell table:style-name="Tabella1.C42" office:value-type="string">
            <text:p text:style-name="P57"><text:span text:style-name="T45">Alcamo</text:span></text:p>
          </table:table-cell>
          <table:table-cell table:style-name="Tabella1.E42" office:value-type="string">
            <text:p text:style-name="P57"><text:span text:style-name="T45">Contrada San Gaetano</text:span></text:p>
          </table:table-cell>
        </table:table-row>
        <table:table-row table:style-name="Tabella1.3">
          <table:table-cell table:style-name="Tabella1.A50" office:value-type="string">
            <text:p text:style-name="P36"><text:span text:style-name="T44">48</text:span></text:p>
          </table:table-cell>
          <table:table-cell table:style-name="Tabella1.B50" office:value-type="string">
            <text:p text:style-name="P36"><text:span text:style-name="T45">COT</text:span></text:p>
          </table:table-cell>
          <table:table-cell table:style-name="Tabella1.C43" office:value-type="string">
            <text:p text:style-name="P57"><text:span text:style-name="T45">ASP TRAPANI </text:span></text:p>
          </table:table-cell>
          <table:table-cell table:style-name="Tabella1.C43" office:value-type="string">
            <text:p text:style-name="P57"><text:span text:style-name="T45">Marsala</text:span></text:p>
          </table:table-cell>
          <table:table-cell table:style-name="Tabella1.E43" office:value-type="string">
            <text:p text:style-name="P57"><text:span text:style-name="T45">Via Trapani</text:span></text:p>
          </table:table-cell>
        </table:table-row>
        <table:table-row table:style-name="Tabella1.3">
          <table:table-cell table:style-name="Tabella1.A51" office:value-type="string">
            <text:p text:style-name="P36"><text:span text:style-name="T44">49</text:span></text:p>
          </table:table-cell>
          <table:table-cell table:style-name="Tabella1.B51" office:value-type="string">
            <text:p text:style-name="P36"><text:span text:style-name="T45">COT</text:span></text:p>
          </table:table-cell>
          <table:table-cell table:style-name="Tabella1.C43" office:value-type="string">
            <text:p text:style-name="P57"><text:span text:style-name="T45">ASP TRAPANI </text:span></text:p>
          </table:table-cell>
          <table:table-cell table:style-name="Tabella1.C43" office:value-type="string">
            <text:p text:style-name="P57"><text:span text:style-name="T45">Mazara Del Vallo</text:span></text:p>
          </table:table-cell>
          <table:table-cell table:style-name="Tabella1.E43" office:value-type="string">
            <text:p text:style-name="P57"><text:span text:style-name="T45">Via Castelvetrano</text:span></text:p>
          </table:table-cell>
        </table:table-row>
        <table:table-row table:style-name="Tabella1.3">
          <table:table-cell table:style-name="Tabella1.A52" office:value-type="string">
            <text:p text:style-name="P36"><text:span text:style-name="T44">50</text:span></text:p>
          </table:table-cell>
          <table:table-cell table:style-name="Tabella1.B52" office:value-type="string">
            <text:p text:style-name="P36"><text:span text:style-name="T45">COT</text:span></text:p>
          </table:table-cell>
          <table:table-cell table:style-name="Tabella1.C52" office:value-type="string">
            <text:p text:style-name="P57"><text:span text:style-name="T45">ASP TRAPANI </text:span></text:p>
          </table:table-cell>
          <table:table-cell table:style-name="Tabella1.D52" office:value-type="string">
            <text:p text:style-name="P57"><text:span text:style-name="T45">Trapani</text:span></text:p>
          </table:table-cell>
          <table:table-cell table:style-name="Tabella1.E52" office:value-type="string">
            <text:p text:style-name="P57"><text:span text:style-name="T45">Contrada Belvedere (Paneperso)</text:span></text:p>
          </table:table-cell>
        </table:table-row>
      </table:table>
      <text:p text:style-name="P45"/>
      <text:p text:style-name="P43"/>
      <text:p text:style-name="P43"/>
      <text:p text:style-name="P51"><text:span text:style-name="T7">DURATA </text:span></text:p>
      <text:p text:style-name="P42"/>
      <text:p text:style-name="P51"><text:span text:style-name="T11">Il servizio di cui trattasi dovrà essere espletato entro </text:span><text:span text:style-name="T16">30 giorni dall’assegnazione dell’incarico</text:span><text:span text:style-name="T11"> da parte delle Aziende del S.S.R., salvo diversi accordi con le stesse.</text:span></text:p>
      <text:p text:style-name="P44"/>
      <text:p text:style-name="P44"/>
      <text:p text:style-name="P51"><text:span text:style-name="T7">CORRISPETTIVI</text:span></text:p>
      <text:p text:style-name="P42"/>
      <text:p text:style-name="P51"><text:span text:style-name="T11">L’espletamento dell’attività oggetto dell’incarico è assimilabile a quella del collaudo tecnico – amministrativo e, di conseguenza, può essere inclusa come parte del costo dell’investimento PNRR, poiché essenziale alla realizzazione dello stesso.</text:span></text:p>
      <text:p text:style-name="P51"><text:span text:style-name="T11">Il corrispettivo previsto è pari a </text:span><text:span text:style-name="T7">euro 500,00 </text:span><text:span text:style-name="T11">per ciascuna Centrale Operativa Territoriale, al netto dei corrispettivi relativi a rimborso, da considerarsi a carico delle Aziende Ospedaliere di appartenenza. </text:span></text:p>
      <text:p text:style-name="P44"/>
      <text:p text:style-name="P44"/>
      <text:p text:style-name="P51"><text:span text:style-name="T11">Considerato che il professionista è dipendente presso un altro ente di Pubblica Amministrazione, lo stesso dovrà provvedere alla </text:span><text:span text:style-name="T7">redazione di una dichiarazione in forma di dichiara</text:span><text:soft-page-break/><text:span text:style-name="T7">zione sostitutiva di atto di notorietà, in ottemperanza alle disposizioni di cui all’art. 47 del D.P.R. 445/2000 che al fine dell’espletamento dell’incarico, dovrà essere acquisita e caricata su ReGiS. </text:span></text:p>
      <text:p text:style-name="P70"><text:span text:style-name="T24">Per maggiori dettagli in relazione ai contenuti e alle modalità di espletamento della relazione si rimanda alle </text:span><text:span text:style-name="T31">Linee guida per comprovare il raggiungimento del target PNRR M6C1-7 “Centrali operative pienamente funzionanti”, subinvestimento 1.2.2 – Centrali Operative Territoriali” </text:span><text:span text:style-name="T24">allegate al presente avviso e nelle ulteriori eventuali specificazioni che perverranno dall’Amministrazione titolare.</text:span></text:p>
      <text:p text:style-name="P56"/>
      <text:p text:style-name="P51"><text:span text:style-name="T48"><text:s/></text:span><text:span text:style-name="T39">REQUISTI GENERALI PER L’AMMISSIONE</text:span></text:p>
      <text:p text:style-name="P54"/>
      <text:list xml:id="list3285666749" text:style-name="WWNum11">
        <text:list-item>
          <text:p text:style-name="P12"><text:span text:style-name="T29">Insussistenza delle condizioni di esclusione di cui all’art. 94 del D.lgs. N. 36/2023; </text:span></text:p>
        </text:list-item>
        <text:list-item>
          <text:p text:style-name="P4"><text:span text:style-name="T29">Insussistenza della causa interdittiva prevista dall’art. 53, comma 16 ter del D.lgs. N. 165/2001 (</text:span><text:span text:style-name="T33">pantouflage</text:span><text:span text:style-name="T29">); </text:span></text:p>
        </text:list-item>
        <text:list-item>
          <text:p text:style-name="P12"><text:span text:style-name="T11">Insussistenza di rapporti di parentela, entro il quarto grado, o di altri vincoli anche di lavoro o professionali, in corso o riferibili ai due anni precedenti, con amministratori e dirigenti dell’amministrazione ASL (Soggetto Attuatore delegato) che affida l’incarico in ragione del loro ufficio, al procedimento in oggetto (ai sensi dell’art.1, comma 9, della L. 190/2012 – Piano prevenzione corruzione), della Regione Siciliana (Soggetto Attuatore);</text:span></text:p>
        </text:list-item>
        <text:list-item>
          <text:p text:style-name="P4"><text:span text:style-name="T11">Accettazione del “Patto di Integrità" dell’azienda Sanitaria Provinciale (ASP), ai sensi dell’art. 1, comma 17, della Legge 6 novembre 2012, n. 190. </text:span></text:p>
        </text:list-item>
      </text:list>
      <text:p text:style-name="P69"/>
      <text:p text:style-name="P70"><text:span text:style-name="T37">REQUISITI SPECIFICI PER L’AMMISSIONE</text:span></text:p>
      <text:p text:style-name="P70"><text:span text:style-name="T24">Al fine di partecipare all’avviso in oggetto, i professionisti dovranno essere in possesso dei seguenti requisiti:</text:span></text:p>
      <text:list xml:id="list4202548808" text:style-name="WWNum13">
        <text:list-item>
          <text:p text:style-name="P13"><text:span text:style-name="T21">Iscrizione nell’albo degli Ingegneri, secondo la vigente normativa;</text:span></text:p>
        </text:list-item>
        <text:list-item>
          <text:p text:style-name="P13"><text:span text:style-name="T24">Assenza di ogni forma di vincolo gerarchico, funzionale e finanziario con la Regione Siciliana e le Aziende Sanitarie Provinciali (ASP) per cui ci si candida;</text:span></text:p>
        </text:list-item>
        <text:list-item>
          <text:p text:style-name="P13"><text:span text:style-name="T24">Non aver avuto alcun ruolo nella realizzazione degli interventi per cui ci si candida a redigere la relazione;</text:span></text:p>
        </text:list-item>
        <text:list-item>
          <text:p text:style-name="P13"><text:span text:style-name="T24">Assenza delle cause di esclusione previste agli art. 94 e 95 del dlgs 36/2023.</text:span></text:p>
        </text:list-item>
      </text:list>
      <text:p text:style-name="P51"><text:span text:style-name="T11">Si precisa che il professionista di che trattasi, non deve avere alcun tipo di vincolo in rifermento ai Soggetti Attuatori Delegati (ai sensi dell’articolo 5.2 del CIS), i quali sono diretti responsabili dell’esecuzione del sub-investimento in oggetto, né con i Soggetti Attuatori, i quali sono tenuti ad avallare la relazione redatta dal suddetto Ingegnere e dai quali dipendono i Soggetti Attuatori Delegati (cfr nota dell’Unità di Missione PNRR del Ministero della Salute prot. n. 616369904 del 27/10/2023).</text:span></text:p>
      <text:p text:style-name="P73"/>
      <text:p text:style-name="P55"/>
      <text:p text:style-name="P51"><text:span text:style-name="T39">FORMAZIONE DELL’ELENCO DEGLI OPERATORI </text:span></text:p>
      <text:p text:style-name="P54"/>
      <text:p text:style-name="P51"><text:span text:style-name="T29">Le istanze pervenute saranno verificate ai fini dell’accertamento della sussistenza dei requisiti richiesti per la partecipazione al presente Avviso. </text:span></text:p>
      <text:p text:style-name="P51"><text:soft-page-break/><text:span text:style-name="T29">Non è prevista alcuna graduatoria di merito e i candidati in possesso dei requisiti richiesti saranno inseriti, in ordine alfabetico, all’interno dell’Elenco. </text:span></text:p>
      <text:p text:style-name="P51"><text:span text:style-name="T29">Nel merito, ai fini dell’espletamento dell’incarico, verrà adoperato il criterio di rotazione, nel rispetto dei principi di non discriminazione, parità di trattamento, proporzionalità e trasparenza. <text:s/></text:span></text:p>
      <text:p text:style-name="P51"><text:span text:style-name="T29">Il suddetto elenco avrà validità sino alla conclusione di tutte le attività legate agli interventi oggetto della presente procedura. </text:span></text:p>
      <text:p text:style-name="P70"><text:span text:style-name="T29">L’iscrizione allo stesso, pertanto, non comporta alcun vincolo di natura contrattuale, non implica diritti o aspettative di sorta a favore dell’operatore economico, né costituisce titolo per pretendere l’affidamento di incarichi professionali, non essendo le Aziende Sanitarie Provinciali (ASP), in alcun modo vincolate nei confronti degli operatori economici iscritti.</text:span></text:p>
      <text:p text:style-name="P70"><text:span text:style-name="T39">Il termine per la presentazione delle domande scadrà il 20° giorno successivo alla data di pubblicazione del presente avviso.</text:span></text:p>
      <text:p text:style-name="P54"/>
      <text:p text:style-name="P51"><text:span text:style-name="T39">CONFERIMENTO DEGLI INCARICHI </text:span></text:p>
      <text:p text:style-name="P52"/>
      <text:p text:style-name="P51"><text:span text:style-name="T29">L’affidamento dei necessari incarichi, oggetto del presente Avviso, verterà in capo alle Aziende Sanitarie Provinciali (ASP) e potrà riguardare una o più Centrali Operative Territotiali (COT).</text:span></text:p>
      <text:p text:style-name="P70"><text:span text:style-name="T37">Gli incarichi verranno affidati dalle Aziende Sanitarie Provinciali (ASP) entro il</text:span><text:span text:style-name="T24"> </text:span><text:span text:style-name="T40">10° giorno</text:span><text:span text:style-name="T37"> dalla pubblicazione dell’elenco</text:span><text:span text:style-name="T24"> </text:span><text:span text:style-name="T37">e le relazioni dovranno essere consegnare entro</text:span><text:span text:style-name="T24"> il </text:span><text:span text:style-name="T40">30° giorno</text:span><text:span text:style-name="T37"> dall’affidamento dell’incarico.</text:span></text:p>
      <text:p text:style-name="P55"/>
      <text:p text:style-name="P51"><text:span text:style-name="T39">DATI PERSONALI E TUTELA DELLA PRIVACY </text:span></text:p>
      <text:p text:style-name="P55"/>
      <text:p text:style-name="P51"><text:span text:style-name="T29">Al fine di dar esecuzione alla procedura in oggetto, sono richiesti ai candidati dati personali e quelli relativi al </text:span><text:span text:style-name="T33">curriculum </text:span><text:span text:style-name="T29">formativo e professionale, finalizzati allo svolgimento della procedura e alla stesura dell’Elenco, il cui trattamento sarà effettuato anche a mezzo di mezzi elettronici ed automatizzati e, comunque, mediante strumenti idonei a garantirne sicurezza e riservatezza. </text:span></text:p>
      <text:p text:style-name="P51"><text:span text:style-name="T29">Ai sensi del D.Lgs. n. 196/03 e della normativa vigente in materia, i dati personali forniti dai candidati saranno raccolti esclusivamente per le finalità di gestione della procedura di reclutamento e saranno trattati attraverso una banca dati automatizzata. Si precisa che la fornitura dei dati personali rappresenta elemento indispensabile ai fini dell’accoglimento della domanda. </text:span></text:p>
      <text:p text:style-name="P54"/>
      <text:p text:style-name="P51"><text:span text:style-name="T41">Il Regolamento Aziendale per la protezione dei dati personali è consultabile dal candidato al seguente link: </text:span><text:a xlink:type="simple" xlink:href="https://www.regione.sicilia.it/la-regione/istituzioni/strutture-regionali/assessorato-regionale-salute/dipartimento-pianificazione-strategica/aree-tematiche/altri-contenuti/privacy" text:style-name="Internet_20_link" text:visited-style-name="Visited_20_Internet_20_Link"><text:span text:style-name="Internet_20_link"><text:span text:style-name="T18">https://www.regione.sicilia.it/la-regione/istituzioni/strutture-regionali/assessorato-regionale-salute/dipartimento-pianificazione-strategica/aree-tematiche/altri-contenuti/privacy</text:span></text:span></text:a><text:span text:style-name="T41">. </text:span></text:p>
      <text:p text:style-name="P58"/>
      <text:p text:style-name="P51"><text:span text:style-name="T29">La presentazione della domanda di partecipazione da parte del candidato autorizza la presente Amministrazione al trattamento dei dati ai fini della gestione della procedura. </text:span></text:p>
      <text:p text:style-name="P74"/>
      <text:p text:style-name="P74"/>
      <text:p text:style-name="P70"><text:span text:style-name="T5">MODALITA’ E TERMINI DI PRESENTAZIONE DELLA DOMANDA </text:span></text:p>
      <text:p text:style-name="P51"><text:soft-page-break/><text:span text:style-name="T29">Con la sottoscrizione della domanda di partecipazione alla procedura in oggetto il professionista accetta integralmente, senza riserve o eccezioni, quanto previsto all’interno delle apposite sezioni del presente Avviso, accettando tutte le precisazioni e prescrizioni e impegnandosi a fornire quanto richiesto, al buon fine della procedura. </text:span></text:p>
      <text:p text:style-name="P54"/>
      <text:p text:style-name="P51"><text:span text:style-name="T29">La presente Amministrazione, si riserva la facoltà di modificare, integrare, prorogare, sospendere, revocare il presente avviso e/o di riaprire e/o assegnare nuovi termini in qualunque momento in presenza di motivi legittimi o per ragioni di pubblico interesse o qualora sopravvengano disposizioni di legge, ferme restando le condizioni e i requisiti previsti dal presente avviso che il professionista accetta esplicitamente all’atto della presentazione dell’istanza di partecipazione. </text:span></text:p>
      <text:p text:style-name="P54"/>
      <text:p text:style-name="P70"><text:span text:style-name="T5">La domanda di partecipazione</text:span><text:span text:style-name="T9"> all'Avviso, indirizzata a </text:span><text:a xlink:type="simple" xlink:href="mailto:dipartimento.pianificazione.strategica@certmail.regione.sicilia.it" text:style-name="Internet_20_link" text:visited-style-name="Visited_20_Internet_20_Link"><text:span text:style-name="Internet_20_link"><text:span text:style-name="T9">dipartimento.pianificazione.strategica@certmail.regione.sicilia.it</text:span></text:span></text:a><text:span text:style-name="Internet_20_link"><text:span text:style-name="T9"> </text:span></text:span><text:span text:style-name="T9">e redatta in carta semplice secondo lo schema di domanda ivi allegato, curando di non omettere le informazioni indicate nel fac-simile, </text:span><text:span text:style-name="T5">dovrà pervenire</text:span><text:span text:style-name="T9"> </text:span><text:span text:style-name="T5">entro </text:span><text:span text:style-name="T39">il</text:span><text:span text:style-name="T29"> </text:span><text:span text:style-name="T39">20° giorno successivo alla data di pubblicazione del presente avviso</text:span><text:span text:style-name="T9">.</text:span></text:p>
      <text:h text:style-name="P62" text:outline-level="4"><text:span text:style-name="T9">La presentazione della domanda comporta l'accettazione senza riserva di tutte le prescrizioni e precisazioni del presente avviso e di tutte le norme in esso richiamate. La domanda di partecipazione potrà essere inviata unicamente con la seguente modalità: Posta Elettronica Certificata (P.E.C.) all'indirizzo:</text:span><text:span text:style-name="ui-provider"> </text:span><text:a xlink:type="simple" xlink:href="mailto:dipartimento.pianificazione.strategica@certmail.regione.sicilia.it" text:style-name="Internet_20_link" text:visited-style-name="Visited_20_Internet_20_Link"><text:span text:style-name="Internet_20_link"><text:span text:style-name="T9">dipartimento.pianificazione.strategica@certmail.regione.sicilia.it</text:span></text:span></text:a><text:span text:style-name="T9"> specificando nell'oggetto la dicitura: “</text:span><text:span text:style-name="T5">Domanda di partecipazione all’</text:span><text:span text:style-name="T19">avviso pubblico per la formazione di un elenco di ingegneri per l’affidamento della stesura della relazione di cui al meccanismo di verifica CE per il target PNRR M6C1-7 - Centrali operative pienamente funzionati, riferibile al sub-investimento 1.2.2 – Centrali Operative Territoriali</text:span><text:span text:style-name="T21">”. </text:span></text:h>
      <text:p text:style-name="P70"><text:span text:style-name="T9">La domanda, con i relativi allegati deve essere trasmessa in un </text:span><text:span text:style-name="T17">unico file in formato PDF</text:span><text:span text:style-name="T9">, che dovrà contenere a pena di nullità: </text:span></text:p>
      <text:list xml:id="list696703015" text:style-name="WWNum7">
        <text:list-item>
          <text:p text:style-name="P14"><text:span text:style-name="T9">Istanza di partecipazione; </text:span></text:p>
        </text:list-item>
        <text:list-item>
          <text:p text:style-name="P14"><text:span text:style-name="T9">Copia del documento d'identità in corso di validità; </text:span></text:p>
        </text:list-item>
        <text:list-item>
          <text:p text:style-name="P14"><text:span text:style-name="T15">Curriculum vitae</text:span><text:span text:style-name="T9"> datato e sottoscritto; </text:span></text:p>
        </text:list-item>
        <text:list-item>
          <text:p text:style-name="P14"><text:span text:style-name="T9">Elenco dei titoli dichiarati e/o allegati;</text:span></text:p>
        </text:list-item>
      </text:list>
      <text:p text:style-name="P76"/>
      <text:p text:style-name="P77"><text:span text:style-name="T24">Si allegano al presente avviso:</text:span></text:p>
      <text:list xml:id="list1517451313" text:style-name="WWNum10">
        <text:list-item>
          <text:p text:style-name="P15"><text:span text:style-name="T9">Linee guida Ministeriali;</text:span></text:p>
        </text:list-item>
        <text:list-item>
          <text:p text:style-name="P15"><text:span text:style-name="T9">Prospetto di dettaglio interventi;</text:span></text:p>
        </text:list-item>
        <text:list-item>
          <text:p text:style-name="P15"><text:span text:style-name="T9">Istanza di partecipazione;</text:span></text:p>
        </text:list-item>
        <text:list-item>
          <text:p text:style-name="P15"><text:span text:style-name="T9">Fac – simile del patto di integrità, da compilare a seguito del conferimento dell’incarico. </text:span></text:p>
        </text:list-item>
      </text:list>
      <text:p text:style-name="P75"/>
      <text:p text:style-name="P75"/>
      <text:p text:style-name="P75"/>
      <text:p text:style-name="P75"><text:soft-page-break/></text:p>
      <text:h text:style-name="P66" text:outline-level="4"/>
      <text:p text:style-name="Text_20_body"><text:span text:style-name="T1"><text:s text:c="60"/>REPUBBLICA ITALIANA</text:span></text:p>
      <text:p text:style-name="P94"><text:span text:style-name="T1"><text:s text:c="64"/>REGIONE SICILIANA</text:span></text:p>
      <text:p text:style-name="P61"><draw:custom-shape text:anchor-type="paragraph" draw:z-index="86" draw:name="_x0000_tole_rId2" draw:style-name="gr1" draw:text-style-name="P96" drawooo:display="none" svg:width="1.765cm" svg:height="1.765cm" svg:x="0cm" svg:y="0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 text:c="20"/><draw:frame draw:style-name="fr3" text:anchor-type="as-char" svg:width="0.979cm" svg:height="1.138cm" draw:z-index="107"><draw:object-ole xlink:href="./Obj101" xlink:type="simple" xlink:show="embed" xlink:actuate="onLoad"/><draw:image xlink:href="./ObjectReplacements/Obj101" xlink:type="simple" xlink:show="embed" xlink:actuate="onLoad"/></draw:frame></text:p>
      <text:p text:style-name="P91"><text:span text:style-name="T1">ASSESSORATO DELLA SALUTE</text:span></text:p>
      <text:p text:style-name="P91"><text:span text:style-name="T1">Dipartimento per la Pianificazione Strategica</text:span></text:p>
      <text:p text:style-name="P35"><text:span text:style-name="T4">Struttura per l’attuazione del PNRR e PNC - Missione 6</text:span></text:p>
      <text:p text:style-name="P41"/>
      <text:p text:style-name="P41"/>
      <text:h text:style-name="P63" text:outline-level="4"><text:span text:style-name="T42">Istanza di partecipazione all’</text:span><text:span text:style-name="T20">avviso pubblico per la formazione di un elenco di Ingegneri per l’affidamento della stesura della relazione di cui al meccanismo di verifica CE per il target PNRR M6C1-7 “Centrali operative pienamente funzionati”, riferibile al sub-investimento 1.2.2 – Centrali Operative Territoriali”.</text:span></text:h>
      <text:p text:style-name="P78"><text:span text:style-name="T38"><text:line-break/></text:span><text:span text:style-name="T26">Il/la sottoscritto/a Ing. ______________________________, nato/a il ____________ a ______________, residente in _______________________, via ______________________________, in qualità di legale rappresentante di ______________________ con sede legale in ______________, via _______________________________, codice fiscale __________________________, Partita IVA ___________________________________, tel. _____________________, indirizzo PEC <text:s/>_________________________.</text:span></text:p>
      <text:p text:style-name="P80"/>
      <text:p text:style-name="P78"><text:span text:style-name="T26">A tal fine, consapevole ai sensi e per gli effetti dell’art.76 del d.P.R. 28 dicembre 2000, n. 445 e s.m.i., delle responsabilità e delle sanzioni previste in caso di dichiarazioni mendaci e/o formazione o uso di atti falsi, nonché in caso di esibizione di atti contenenti dati non più corrispondenti a verità e cosciente che qualora emerga la non veridicità del contenuto della presente dichiarazione decadrà dai benefici per i quali la stessa è rilasciata</text:span></text:p>
      <text:p text:style-name="P81"/>
      <text:p text:style-name="P79"><text:span text:style-name="T38">DICHIARA</text:span></text:p>
      <text:p text:style-name="P16"/>
      <text:list xml:id="list546868040" text:style-name="WWNum14">
        <text:list-item>
          <text:p text:style-name="P18"><text:span text:style-name="T27">Di aver preso piena conoscenza e di accettare integralmente, senza condizione o riserva alcuna, tutte le disposizioni dell’Avviso in oggetto;</text:span></text:p>
        </text:list-item>
        <text:list-item>
          <text:p text:style-name="P18"><text:span text:style-name="T27">Di essere consapevole che l’Avviso e l’iscrizione all’Elenco in oggetto non genera alcun impegno contrattuale; </text:span></text:p>
        </text:list-item>
        <text:list-item>
          <text:p text:style-name="P18"><text:span text:style-name="T9">L’assenza di ogni forma di vincolo gerarchico, sia funzionale che finanziario con la Regione Siciliana e le Aziende Sanitarie Provinciali (ASP) per cui ci si candida; </text:span></text:p>
        </text:list-item>
        <text:list-item>
          <text:p text:style-name="P85"><text:soft-page-break/><text:span text:style-name="T9">Di non aver avuto alcun ruolo in merito alla realizzazione degli interventi per cui si candida a redigere la relazione;</text:span></text:p>
        </text:list-item>
        <text:list-item>
          <text:p text:style-name="P85"><text:span text:style-name="T9">Di essere iscritto all’albo degli Ingegneri, secondo le previsioni normative vigenti;</text:span></text:p>
        </text:list-item>
        <text:list-item>
          <text:p text:style-name="P85"><text:span text:style-name="T30">L’insussistenza delle condizioni di esclusione ex art. 94 del d.lgs. N. 36/2023; </text:span></text:p>
        </text:list-item>
        <text:list-item>
          <text:p text:style-name="P19"><text:span text:style-name="T30">L’insussistenza della causa interdittiva prevista dall’art. 53, comma 16 ter del d.lgs. N. 165/2001 (</text:span><text:span text:style-name="T34">pantouflage</text:span><text:span text:style-name="T30">); </text:span></text:p>
        </text:list-item>
      </text:list>
      <text:p text:style-name="P17"/>
      <text:list xml:id="list91901952211342" text:continue-numbering="true" text:style-name="WWNum14">
        <text:list-item>
          <text:p text:style-name="P21"><text:span text:style-name="T12">L’insussistenza di rapporti di parentela, entro il quarto grado, o di altri vincoli anche di lavoro o professionali, in corso o riferibili ai due anni precedenti, con amministratori e dirigenti dell’amministrazione dell’ASP (Soggetto attuatore delegato) che affida l’incarico in ragione del loro ufficio, al procedimento in oggetto (ai sensi dell’art.1, comma 9, della l. 190/2012 – piano prevenzione corruzione), della Regione Siciliana (Soggetto attuatore); </text:span></text:p>
        </text:list-item>
      </text:list>
      <text:p text:style-name="P5"/>
      <text:list xml:id="list91902790036131" text:continue-numbering="true" text:style-name="WWNum14">
        <text:list-item>
          <text:p text:style-name="P21"><text:span text:style-name="T12">Di convenire al “patto di integrità" di Aziende Sanitarie Provinciali (ASP), ai sensi dell’art. 1, comma 17, della legge 6 novembre 2012, n. 190. </text:span></text:p>
        </text:list-item>
      </text:list>
      <text:p text:style-name="P22"/>
      <text:p text:style-name="P23"><text:span text:style-name="T9">Per quanto dichiarato,</text:span></text:p>
      <text:p text:style-name="P86"><text:span text:style-name="T38">CHIEDE</text:span></text:p>
      <text:p text:style-name="P78"><text:span text:style-name="T9">di essere inserito nell’Elenco degli Ingegneri indipendenti a cui le seguenti Aziende Sanitarie Provinciali (ASP) potranno rivolgersi ai fini dell’affidamento della redazione di cui al meccanismo di verifica CE per il </text:span><text:span text:style-name="T15">target</text:span><text:span text:style-name="T9"> PNRR M6C1-7 “Centrali operative pienamente funzionati”, riferibile al sub-investimento 1.2.2 – Centrali Operative Territoriali”.</text:span></text:p>
      <text:p text:style-name="P83"/>
      <text:p text:style-name="P83"/>
      <text:p text:style-name="P83"><draw:frame draw:style-name="fr1" draw:name="Cornice2" text:anchor-type="paragraph" svg:y="0.002cm" svg:width="12.254cm" draw:z-index="105"><draw:text-box fo:min-height="0cm"><table:table table:name="Tabella2" table:style-name="Tabella2"><table:table-column table:style-name="Tabella2.A"/><table:table-column table:style-name="Tabella2.B"/><table:table-column table:style-name="Tabella2.C"/><table:table-column table:style-name="Tabella2.D"/><table:table-column table:style-name="Tabella2.E"/><table:table-header-rows><table:table-row table:style-name="Tabella2.1"><table:table-cell table:style-name="Tabella2.A1" table:number-columns-spanned="5" office:value-type="string"><text:p text:style-name="P36"><text:span text:style-name="T50">DATI ANAGRAFICI</text:span></text:p></table:table-cell><table:covered-table-cell/><table:covered-table-cell/><table:covered-table-cell/><table:covered-table-cell/></table:table-row></table:table-header-rows><table:table-row table:style-name="Tabella2.2"><table:table-cell table:style-name="Tabella2.A2" office:value-type="string"><text:p text:style-name="P36"><text:span text:style-name="T51">N.</text:span></text:p></table:table-cell><table:table-cell table:style-name="Tabella2.A2" office:value-type="string"><text:p text:style-name="P36"><text:span text:style-name="T51">TIPOLOGIA</text:span></text:p></table:table-cell><table:table-cell table:style-name="Tabella2.C2" office:value-type="string"><text:p text:style-name="P36"><text:span text:style-name="T51">AZIENDA</text:span></text:p></table:table-cell><table:table-cell table:style-name="Tabella2.C2" office:value-type="string"><text:p text:style-name="P36"><text:span text:style-name="T51">COMUNE</text:span></text:p></table:table-cell><table:table-cell table:style-name="Tabella2.C2" office:value-type="string"><text:p text:style-name="P36"><text:span text:style-name="T51">INDIRIZZO</text:span></text:p></table:table-cell></table:table-row><table:table-row table:style-name="Tabella2.3"><table:table-cell table:style-name="Tabella2.A3" office:value-type="string"><text:p text:style-name="P36"><text:span text:style-name="T44">1</text:span></text:p></table:table-cell><table:table-cell table:style-name="Tabella2.B3" office:value-type="string"><text:p text:style-name="P36"><text:span text:style-name="T45">COT</text:span></text:p></table:table-cell><table:table-cell table:style-name="Tabella2.C3" office:value-type="string"><text:p text:style-name="P57"><text:span text:style-name="T45">ASP AGRIGENTO </text:span></text:p></table:table-cell><table:table-cell table:style-name="Tabella2.C3" office:value-type="string"><text:p text:style-name="P57"><text:span text:style-name="T45">Agrigento</text:span></text:p></table:table-cell><table:table-cell table:style-name="Tabella2.E3" office:value-type="string"><text:p text:style-name="P57"><text:span text:style-name="T45">Via Esseneto, 10</text:span></text:p></table:table-cell></table:table-row><table:table-row table:style-name="Tabella2.3"><table:table-cell table:style-name="Tabella2.A4" office:value-type="string"><text:p text:style-name="P36"><text:span text:style-name="T44">2</text:span></text:p></table:table-cell><table:table-cell table:style-name="Tabella2.B4" office:value-type="string"><text:p text:style-name="P36"><text:span text:style-name="T45">COT</text:span></text:p></table:table-cell><table:table-cell table:style-name="Tabella2.C4" office:value-type="string"><text:p text:style-name="P57"><text:span text:style-name="T45">ASP AGRIGENTO </text:span></text:p></table:table-cell><table:table-cell table:style-name="Tabella2.C4" office:value-type="string"><text:p text:style-name="P57"><text:span text:style-name="T45">Canicattì</text:span></text:p></table:table-cell><table:table-cell table:style-name="Tabella2.E4" office:value-type="string"><text:p text:style-name="P57"><text:span text:style-name="T45">Via Pietro Micca</text:span></text:p></table:table-cell></table:table-row><table:table-row table:style-name="Tabella2.3"><table:table-cell table:style-name="Tabella2.A5" office:value-type="string"><text:p text:style-name="P36"><text:span text:style-name="T44">3</text:span></text:p></table:table-cell><table:table-cell table:style-name="Tabella2.B5" office:value-type="string"><text:p text:style-name="P36"><text:span text:style-name="T45">COT</text:span></text:p></table:table-cell><table:table-cell table:style-name="Tabella2.C4" office:value-type="string"><text:p text:style-name="P57"><text:span text:style-name="T45">ASP AGRIGENTO </text:span></text:p></table:table-cell><table:table-cell table:style-name="Tabella2.C4" office:value-type="string"><text:p text:style-name="P57"><text:span text:style-name="T45">Licata</text:span></text:p></table:table-cell><table:table-cell table:style-name="Tabella2.E4" office:value-type="string"><text:p text:style-name="P57"><text:span text:style-name="T45">Via Santa Maria, snc</text:span></text:p></table:table-cell></table:table-row><table:table-row table:style-name="Tabella2.3"><table:table-cell table:style-name="Tabella2.A6" office:value-type="string"><text:p text:style-name="P36"><text:span text:style-name="T44">4</text:span></text:p></table:table-cell><table:table-cell table:style-name="Tabella2.B6" office:value-type="string"><text:p text:style-name="P36"><text:span text:style-name="T45">COT</text:span></text:p></table:table-cell><table:table-cell table:style-name="Tabella2.C6" office:value-type="string"><text:p text:style-name="P57"><text:span text:style-name="T45">ASP AGRIGENTO </text:span></text:p></table:table-cell><table:table-cell table:style-name="Tabella2.C6" office:value-type="string"><text:p text:style-name="P57"><text:span text:style-name="T45">Ribera</text:span></text:p></table:table-cell><table:table-cell table:style-name="Tabella2.E6" office:value-type="string"><text:p text:style-name="P57"><text:span text:style-name="T45">Via Circonvallazione</text:span></text:p></table:table-cell></table:table-row><table:table-row table:style-name="Tabella2.3"><table:table-cell table:style-name="Tabella2.A7" office:value-type="string"><text:p text:style-name="P36"><text:span text:style-name="T44">5</text:span></text:p></table:table-cell><table:table-cell table:style-name="Tabella2.B7" office:value-type="string"><text:p text:style-name="P36"><text:span text:style-name="T45">COT</text:span></text:p></table:table-cell><table:table-cell table:style-name="Tabella2.C7" office:value-type="string"><text:p text:style-name="P57"><text:span text:style-name="T45">ASP CALTANISSETTA </text:span></text:p></table:table-cell><table:table-cell table:style-name="Tabella2.C7" office:value-type="string"><text:p text:style-name="P57"><text:span text:style-name="T45">Caltanissetta</text:span></text:p></table:table-cell><table:table-cell table:style-name="Tabella2.E7" office:value-type="string"><text:p text:style-name="P57"><text:span text:style-name="T45">Via Malta 71</text:span></text:p></table:table-cell></table:table-row><table:table-row table:style-name="Tabella2.3"><table:table-cell table:style-name="Tabella2.A8" office:value-type="string"><text:p text:style-name="P36"><text:span text:style-name="T44">6</text:span></text:p></table:table-cell><table:table-cell table:style-name="Tabella2.B8" office:value-type="string"><text:p text:style-name="P36"><text:span text:style-name="T45">COT</text:span></text:p></table:table-cell><table:table-cell table:style-name="Tabella2.C8" office:value-type="string"><text:p text:style-name="P57"><text:span text:style-name="T45">ASP CALTANISSETTA </text:span></text:p></table:table-cell><table:table-cell table:style-name="Tabella2.C8" office:value-type="string"><text:p text:style-name="P57"><text:span text:style-name="T45">Gela</text:span></text:p></table:table-cell><table:table-cell table:style-name="Tabella2.E8" office:value-type="string"><text:p text:style-name="P57"><text:span text:style-name="T45">Via Europa 48</text:span></text:p></table:table-cell></table:table-row><table:table-row table:style-name="Tabella2.3"><table:table-cell table:style-name="Tabella2.A9" office:value-type="string"><text:p text:style-name="P36"><text:span text:style-name="T44">7</text:span></text:p></table:table-cell><table:table-cell table:style-name="Tabella2.B9" office:value-type="string"><text:p text:style-name="P36"><text:span text:style-name="T45">COT</text:span></text:p></table:table-cell><table:table-cell table:style-name="Tabella2.C8" office:value-type="string"><text:p text:style-name="P57"><text:span text:style-name="T45">ASP CALTANISSETTA </text:span></text:p></table:table-cell><table:table-cell table:style-name="Tabella2.C8" office:value-type="string"><text:p text:style-name="P57"><text:span text:style-name="T45">Mussomeli</text:span></text:p></table:table-cell><table:table-cell table:style-name="Tabella2.E8" office:value-type="string"><text:p text:style-name="P57"><text:span text:style-name="T45">Via A.Manzoni 31</text:span></text:p></table:table-cell></table:table-row><table:table-row table:style-name="Tabella2.3"><table:table-cell table:style-name="Tabella2.A10" office:value-type="string"><text:p text:style-name="P36"><text:span text:style-name="T44">8</text:span></text:p></table:table-cell><table:table-cell table:style-name="Tabella2.B10" office:value-type="string"><text:p text:style-name="P36"><text:span text:style-name="T45">COT</text:span></text:p></table:table-cell><table:table-cell table:style-name="Tabella2.C10" office:value-type="string"><text:p text:style-name="P57"><text:span text:style-name="T45">ASP CALTANISSETTA </text:span></text:p></table:table-cell><table:table-cell table:style-name="Tabella2.C10" office:value-type="string"><text:p text:style-name="P57"><text:span text:style-name="T45">San Cataldo</text:span></text:p></table:table-cell><table:table-cell table:style-name="Tabella2.E10" office:value-type="string"><text:p text:style-name="P57"><text:span text:style-name="T45">Via Belvedere 1</text:span></text:p></table:table-cell></table:table-row><table:table-row table:style-name="Tabella2.3"><table:table-cell table:style-name="Tabella2.A11" office:value-type="string"><text:p text:style-name="P36"><text:span text:style-name="T44">9</text:span></text:p></table:table-cell><table:table-cell table:style-name="Tabella2.B11" office:value-type="string"><text:p text:style-name="P36"><text:span text:style-name="T45">COT</text:span></text:p></table:table-cell><table:table-cell table:style-name="Tabella2.C3" office:value-type="string"><text:p text:style-name="P57"><text:span text:style-name="T45">ASP CATANIA </text:span></text:p></table:table-cell><table:table-cell table:style-name="Tabella2.C3" office:value-type="string"><text:p text:style-name="P57"><text:span text:style-name="T45">Acireale</text:span></text:p></table:table-cell><table:table-cell table:style-name="Tabella2.E3" office:value-type="string"><text:p text:style-name="P57"><text:span text:style-name="T45">Via Martinez N.19</text:span></text:p></table:table-cell></table:table-row><table:table-row table:style-name="Tabella2.3"><table:table-cell table:style-name="Tabella2.A12" office:value-type="string"><text:p text:style-name="P36"><text:span text:style-name="T44">10</text:span></text:p></table:table-cell><table:table-cell table:style-name="Tabella2.B12"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Bronte</text:span></text:p></table:table-cell><table:table-cell table:style-name="Tabella2.E4" office:value-type="string"><text:p text:style-name="P57"><text:span text:style-name="T45">Viale Catania N.3</text:span></text:p></table:table-cell></table:table-row><table:table-row table:style-name="Tabella2.3"><table:table-cell table:style-name="Tabella2.A13" office:value-type="string"><text:p text:style-name="P36"><text:span text:style-name="T44">11</text:span></text:p></table:table-cell><table:table-cell table:style-name="Tabella2.B13"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Caltagirone</text:span></text:p></table:table-cell><table:table-cell table:style-name="Tabella2.E4" office:value-type="string"><text:p text:style-name="P57"><text:span text:style-name="T45">P.zza Marconi</text:span></text:p></table:table-cell></table:table-row><table:table-row table:style-name="Tabella2.3"><table:table-cell table:style-name="Tabella2.A14" office:value-type="string"><text:p text:style-name="P36"><text:span text:style-name="T44">12</text:span></text:p></table:table-cell><table:table-cell table:style-name="Tabella2.B14"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Catania</text:span></text:p></table:table-cell><table:table-cell table:style-name="Tabella2.E4" office:value-type="string"><text:p text:style-name="P57"><text:span text:style-name="T45">Stradale San Giorgio</text:span></text:p></table:table-cell></table:table-row><table:table-row table:style-name="Tabella2.3"><table:table-cell table:style-name="Tabella2.A15" office:value-type="string"><text:p text:style-name="P36"><text:span text:style-name="T44">13</text:span></text:p></table:table-cell><table:table-cell table:style-name="Tabella2.B15"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Catania</text:span></text:p></table:table-cell><table:table-cell table:style-name="Tabella2.E4" office:value-type="string"><text:p text:style-name="P57"><text:span text:style-name="T45">Viale Fleming 24</text:span></text:p></table:table-cell></table:table-row><table:table-row table:style-name="Tabella2.3"><table:table-cell table:style-name="Tabella2.A16" office:value-type="string"><text:p text:style-name="P36"><text:span text:style-name="T44">14</text:span></text:p></table:table-cell><table:table-cell table:style-name="Tabella2.B16"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Catania</text:span></text:p></table:table-cell><table:table-cell table:style-name="Tabella2.E4" office:value-type="string"><text:p text:style-name="P57"><text:span text:style-name="T45">Viale Fleming 24</text:span></text:p></table:table-cell></table:table-row><table:table-row table:style-name="Tabella2.3"><table:table-cell table:style-name="Tabella2.A17" office:value-type="string"><text:p text:style-name="P36"><text:span text:style-name="T44">15</text:span></text:p></table:table-cell><table:table-cell table:style-name="Tabella2.B17"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Giarre</text:span></text:p></table:table-cell><table:table-cell table:style-name="Tabella2.E4" office:value-type="string"><text:p text:style-name="P57"><text:span text:style-name="T45">Viale Don Minzoni 1</text:span></text:p></table:table-cell></table:table-row><table:table-row table:style-name="Tabella2.3"><table:table-cell table:style-name="Tabella2.A18" office:value-type="string"><text:p text:style-name="P36"><text:span text:style-name="T44">16</text:span></text:p></table:table-cell><table:table-cell table:style-name="Tabella2.B18"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Gravina Di Catania</text:span></text:p></table:table-cell><table:table-cell table:style-name="Tabella2.E4" office:value-type="string"><text:p text:style-name="P57"><text:span text:style-name="T45">Via Monti Arsi, N.4</text:span></text:p></table:table-cell></table:table-row><table:table-row table:style-name="Tabella2.3"><table:table-cell table:style-name="Tabella2.A19" office:value-type="string"><text:p text:style-name="P36"><text:span text:style-name="T44">17</text:span></text:p></table:table-cell><table:table-cell table:style-name="Tabella2.B19" office:value-type="string"><text:p text:style-name="P36"><text:span text:style-name="T45">COT</text:span></text:p></table:table-cell><table:table-cell table:style-name="Tabella2.C4" office:value-type="string"><text:p text:style-name="P57"><text:span text:style-name="T45">ASP CATANIA </text:span></text:p></table:table-cell><table:table-cell table:style-name="Tabella2.C4" office:value-type="string"><text:p text:style-name="P57"><text:span text:style-name="T45">Palagonia</text:span></text:p></table:table-cell><table:table-cell table:style-name="Tabella2.E4" office:value-type="string"><text:p text:style-name="P57"><text:span text:style-name="T45">Via Sondrio </text:span></text:p></table:table-cell></table:table-row><table:table-row table:style-name="Tabella2.3"><table:table-cell table:style-name="Tabella2.A20" office:value-type="string"><text:p text:style-name="P36"><text:span text:style-name="T44">18</text:span></text:p></table:table-cell><table:table-cell table:style-name="Tabella2.B20" office:value-type="string"><text:p text:style-name="P36"><text:span text:style-name="T45">COT</text:span></text:p></table:table-cell><table:table-cell table:style-name="Tabella2.C6" office:value-type="string"><text:p text:style-name="P57"><text:span text:style-name="T45">ASP CATANIA </text:span></text:p></table:table-cell><table:table-cell table:style-name="Tabella2.C6" office:value-type="string"><text:p text:style-name="P57"><text:span text:style-name="T45">Paternò</text:span></text:p></table:table-cell><table:table-cell table:style-name="Tabella2.E6" office:value-type="string"><text:p text:style-name="P57"><text:span text:style-name="T45">Via Verga 85</text:span></text:p></table:table-cell></table:table-row><table:table-row table:style-name="Tabella2.3"><table:table-cell table:style-name="Tabella2.A21" office:value-type="string"><text:p text:style-name="P36"><text:span text:style-name="T44">19</text:span></text:p></table:table-cell><table:table-cell table:style-name="Tabella2.B21" office:value-type="string"><text:p text:style-name="P36"><text:span text:style-name="T45">COT</text:span></text:p></table:table-cell><table:table-cell table:style-name="Tabella2.C7" office:value-type="string"><text:p text:style-name="P57"><text:span text:style-name="T45">ASP ENNA </text:span></text:p></table:table-cell><table:table-cell table:style-name="Tabella2.C7" office:value-type="string"><text:p text:style-name="P57"><text:span text:style-name="T45">Enna</text:span></text:p></table:table-cell><table:table-cell table:style-name="Tabella2.E7" office:value-type="string"><text:p text:style-name="P57"><text:span text:style-name="T45">Via Calascibetta</text:span></text:p></table:table-cell></table:table-row><table:table-row table:style-name="Tabella2.3"><table:table-cell table:style-name="Tabella2.A22" office:value-type="string"><text:p text:style-name="P36"><text:span text:style-name="T44">20</text:span></text:p></table:table-cell><table:table-cell table:style-name="Tabella2.B22" office:value-type="string"><text:p text:style-name="P36"><text:span text:style-name="T45">COT</text:span></text:p></table:table-cell><table:table-cell table:style-name="Tabella2.C10" office:value-type="string"><text:p text:style-name="P57"><text:span text:style-name="T45">ASP ENNA </text:span></text:p></table:table-cell><table:table-cell table:style-name="Tabella2.C10" office:value-type="string"><text:p text:style-name="P57"><text:span text:style-name="T45">Nicosia</text:span></text:p></table:table-cell><table:table-cell table:style-name="Tabella2.E10" office:value-type="string"><text:p text:style-name="P57"><text:span text:style-name="T46">Piazza S. Francesco Di Paola N. 26</text:span></text:p></table:table-cell></table:table-row><table:table-row table:style-name="Tabella2.3"><table:table-cell table:style-name="Tabella2.A23" office:value-type="string"><text:p text:style-name="P36"><text:span text:style-name="T47">21</text:span></text:p></table:table-cell><table:table-cell table:style-name="Tabella2.B23" office:value-type="string"><text:p text:style-name="P36"><text:span text:style-name="T45">COT</text:span></text:p></table:table-cell><table:table-cell table:style-name="Tabella2.C3" office:value-type="string"><text:p text:style-name="P57"><text:span text:style-name="T45">ASP MESSINA </text:span></text:p></table:table-cell><table:table-cell table:style-name="Tabella2.C3" office:value-type="string"><text:p text:style-name="P57"><text:span text:style-name="T45">Barcellona Pozzo Di Gotto</text:span></text:p></table:table-cell><table:table-cell table:style-name="Tabella2.E3" office:value-type="string"><text:p text:style-name="P57"><text:span text:style-name="T45">Via Cattafi</text:span></text:p></table:table-cell></table:table-row><table:table-row table:style-name="Tabella2.3"><table:table-cell table:style-name="Tabella2.A24" office:value-type="string"><text:p text:style-name="P36"><text:span text:style-name="T44">22</text:span></text:p></table:table-cell><table:table-cell table:style-name="Tabella2.B24" office:value-type="string"><text:p text:style-name="P36"><text:span text:style-name="T45">COT</text:span></text:p></table:table-cell><table:table-cell table:style-name="Tabella2.C4" office:value-type="string"><text:p text:style-name="P57"><text:span text:style-name="T45">ASP MESSINA </text:span></text:p></table:table-cell><table:table-cell table:style-name="Tabella2.C4" office:value-type="string"><text:p text:style-name="P57"><text:span text:style-name="T45">Lipari</text:span></text:p></table:table-cell><table:table-cell table:style-name="Tabella2.E4" office:value-type="string"><text:p text:style-name="P57"><text:span text:style-name="T45">Via San Giorgio snc</text:span></text:p></table:table-cell></table:table-row><table:table-row table:style-name="Tabella2.3"><table:table-cell table:style-name="Tabella2.A25" office:value-type="string"><text:p text:style-name="P36"><text:span text:style-name="T44">23</text:span></text:p></table:table-cell><table:table-cell table:style-name="Tabella2.B25" office:value-type="string"><text:p text:style-name="P36"><text:span text:style-name="T45">COT</text:span></text:p></table:table-cell><table:table-cell table:style-name="Tabella2.C4" office:value-type="string"><text:p text:style-name="P57"><text:span text:style-name="T45">ASP MESSINA </text:span></text:p></table:table-cell><table:table-cell table:style-name="Tabella2.C4" office:value-type="string"><text:p text:style-name="P57"><text:span text:style-name="T45">Messina</text:span></text:p></table:table-cell><table:table-cell table:style-name="Tabella2.E4" office:value-type="string"><text:p text:style-name="P57"><text:span text:style-name="T45">V.Le Giostra</text:span></text:p></table:table-cell></table:table-row><table:table-row table:style-name="Tabella2.3"><table:table-cell table:style-name="Tabella2.A26" office:value-type="string"><text:p text:style-name="P36"><text:span text:style-name="T44">24</text:span></text:p></table:table-cell><table:table-cell table:style-name="Tabella2.B26" office:value-type="string"><text:p text:style-name="P36"><text:span text:style-name="T45">COT</text:span></text:p></table:table-cell><table:table-cell table:style-name="Tabella2.C4" office:value-type="string"><text:p text:style-name="P57"><text:span text:style-name="T45">ASP MESSINA </text:span></text:p></table:table-cell><table:table-cell table:style-name="Tabella2.C4" office:value-type="string"><text:p text:style-name="P57"><text:span text:style-name="T45">Milazzo</text:span></text:p></table:table-cell><table:table-cell table:style-name="Tabella2.E4" office:value-type="string"><text:p text:style-name="P57"><text:span text:style-name="T45">Via Impallomeni</text:span></text:p></table:table-cell></table:table-row><table:table-row table:style-name="Tabella2.3"><table:table-cell table:style-name="Tabella2.A27" office:value-type="string"><text:p text:style-name="P36"><text:span text:style-name="T44">25</text:span></text:p></table:table-cell><table:table-cell table:style-name="Tabella2.B27" office:value-type="string"><text:p text:style-name="P36"><text:span text:style-name="T45">COT</text:span></text:p></table:table-cell><table:table-cell table:style-name="Tabella2.C4" office:value-type="string"><text:p text:style-name="P57"><text:span text:style-name="T45">ASP MESSINA </text:span></text:p></table:table-cell><table:table-cell table:style-name="Tabella2.C4" office:value-type="string"><text:p text:style-name="P57"><text:span text:style-name="T45">Patti</text:span></text:p></table:table-cell><table:table-cell table:style-name="Tabella2.E4" office:value-type="string"><text:p text:style-name="P57"><text:span text:style-name="T45">Via Cattaneo</text:span></text:p></table:table-cell></table:table-row><table:table-row table:style-name="Tabella2.3"><table:table-cell table:style-name="Tabella2.A28" office:value-type="string"><text:p text:style-name="P36"><text:span text:style-name="T44">26</text:span></text:p></table:table-cell><table:table-cell table:style-name="Tabella2.B28" office:value-type="string"><text:p text:style-name="P36"><text:span text:style-name="T45">COT</text:span></text:p></table:table-cell><table:table-cell table:style-name="Tabella2.C4" office:value-type="string"><text:p text:style-name="P57"><text:span text:style-name="T45">ASP MESSINA </text:span></text:p></table:table-cell><table:table-cell table:style-name="Tabella2.C4" office:value-type="string"><text:p text:style-name="P57"><text:span text:style-name="T45">Sant'Agata Di Militello</text:span></text:p></table:table-cell><table:table-cell table:style-name="Tabella2.E4" office:value-type="string"><text:p text:style-name="P57"><text:span text:style-name="T45">Via Catania</text:span></text:p></table:table-cell></table:table-row><table:table-row table:style-name="Tabella2.3"><table:table-cell table:style-name="Tabella2.A29" office:value-type="string"><text:p text:style-name="P36"><text:span text:style-name="T44">27</text:span></text:p></table:table-cell><table:table-cell table:style-name="Tabella2.B29" office:value-type="string"><text:p text:style-name="P36"><text:span text:style-name="T45">COT</text:span></text:p></table:table-cell><table:table-cell table:style-name="Tabella2.C6" office:value-type="string"><text:p text:style-name="P57"><text:span text:style-name="T45">ASP MESSINA </text:span></text:p></table:table-cell><table:table-cell table:style-name="Tabella2.C6" office:value-type="string"><text:p text:style-name="P57"><text:span text:style-name="T45">Sant'Alessio Siculo</text:span></text:p></table:table-cell><table:table-cell table:style-name="Tabella2.E6" office:value-type="string"><text:p text:style-name="P57"><text:span text:style-name="T45">Via Siena</text:span></text:p></table:table-cell></table:table-row><table:table-row table:style-name="Tabella2.3"><table:table-cell table:style-name="Tabella2.A30" office:value-type="string"><text:p text:style-name="P36"><text:span text:style-name="T44">28</text:span></text:p></table:table-cell><table:table-cell table:style-name="Tabella2.B30" office:value-type="string"><text:p text:style-name="P36"><text:span text:style-name="T45">COT</text:span></text:p></table:table-cell><table:table-cell table:style-name="Tabella2.C7" office:value-type="string"><text:p text:style-name="P57"><text:span text:style-name="T45">ASP PALERMO </text:span></text:p></table:table-cell><table:table-cell table:style-name="Tabella2.C7" office:value-type="string"><text:p text:style-name="P57"><text:span text:style-name="T45">Palermo</text:span></text:p></table:table-cell><table:table-cell table:style-name="Tabella2.E7" office:value-type="string"><text:p text:style-name="P57"><text:span text:style-name="T45">Via G. La Loggia, 5</text:span></text:p></table:table-cell></table:table-row><table:table-row table:style-name="Tabella2.3"><table:table-cell table:style-name="Tabella2.A31" office:value-type="string"><text:p text:style-name="P36"><text:span text:style-name="T44">29</text:span></text:p></table:table-cell><table:table-cell table:style-name="Tabella2.B31"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G. La Loggia, 5</text:span></text:p></table:table-cell></table:table-row><table:table-row table:style-name="Tabella2.3"><table:table-cell table:style-name="Tabella2.A32" office:value-type="string"><text:p text:style-name="P36"><text:span text:style-name="T44">30</text:span></text:p></table:table-cell><table:table-cell table:style-name="Tabella2.B32"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G. La Loggia, 5</text:span></text:p></table:table-cell></table:table-row><table:table-row table:style-name="Tabella2.3"><table:table-cell table:style-name="Tabella2.A33" office:value-type="string"><text:p text:style-name="P36"><text:span text:style-name="T44">31</text:span></text:p></table:table-cell><table:table-cell table:style-name="Tabella2.B33"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G. La Loggia, 5</text:span></text:p></table:table-cell></table:table-row><table:table-row table:style-name="Tabella2.3"><table:table-cell table:style-name="Tabella2.A34" office:value-type="string"><text:p text:style-name="P36"><text:span text:style-name="T44">32</text:span></text:p></table:table-cell><table:table-cell table:style-name="Tabella2.B34"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G. La Loggia, 5</text:span></text:p></table:table-cell></table:table-row><table:table-row table:style-name="Tabella2.3"><table:table-cell table:style-name="Tabella2.A35" office:value-type="string"><text:p text:style-name="P36"><text:span text:style-name="T44">33</text:span></text:p></table:table-cell><table:table-cell table:style-name="Tabella2.B35"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G. La Loggia, 5</text:span></text:p></table:table-cell></table:table-row><table:table-row table:style-name="Tabella2.3"><table:table-cell table:style-name="Tabella2.A36" office:value-type="string"><text:p text:style-name="P36"><text:span text:style-name="T44">34</text:span></text:p></table:table-cell><table:table-cell table:style-name="Tabella2.B36"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Luigi Sarullo, 19</text:span></text:p></table:table-cell></table:table-row><table:table-row table:style-name="Tabella2.3"><table:table-cell table:style-name="Tabella2.A37" office:value-type="string"><text:p text:style-name="P36"><text:span text:style-name="T44">35</text:span></text:p></table:table-cell><table:table-cell table:style-name="Tabella2.B37"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Luigi Sarullo, 19</text:span></text:p></table:table-cell></table:table-row><table:table-row table:style-name="Tabella2.3"><table:table-cell table:style-name="Tabella2.A38" office:value-type="string"><text:p text:style-name="P36"><text:span text:style-name="T44">36</text:span></text:p></table:table-cell><table:table-cell table:style-name="Tabella2.B38"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Luigi Sarullo, 19</text:span></text:p></table:table-cell></table:table-row><table:table-row table:style-name="Tabella2.3"><table:table-cell table:style-name="Tabella2.A39" office:value-type="string"><text:p text:style-name="P36"><text:span text:style-name="T44">37</text:span></text:p></table:table-cell><table:table-cell table:style-name="Tabella2.B39"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Luigi Sarullo, 19</text:span></text:p></table:table-cell></table:table-row><table:table-row table:style-name="Tabella2.3"><table:table-cell table:style-name="Tabella2.A40" office:value-type="string"><text:p text:style-name="P36"><text:span text:style-name="T44">38</text:span></text:p></table:table-cell><table:table-cell table:style-name="Tabella2.B40" office:value-type="string"><text:p text:style-name="P36"><text:span text:style-name="T45">COT</text:span></text:p></table:table-cell><table:table-cell table:style-name="Tabella2.C8" office:value-type="string"><text:p text:style-name="P57"><text:span text:style-name="T45">ASP PALERMO </text:span></text:p></table:table-cell><table:table-cell table:style-name="Tabella2.C8" office:value-type="string"><text:p text:style-name="P57"><text:span text:style-name="T45">Palermo</text:span></text:p></table:table-cell><table:table-cell table:style-name="Tabella2.E8" office:value-type="string"><text:p text:style-name="P57"><text:span text:style-name="T45">Via V. Villareale, 23</text:span></text:p></table:table-cell></table:table-row><table:table-row table:style-name="Tabella2.3"><table:table-cell table:style-name="Tabella2.A41" office:value-type="string"><text:p text:style-name="P36"><text:span text:style-name="T44">39</text:span></text:p></table:table-cell><table:table-cell table:style-name="Tabella2.B41" office:value-type="string"><text:p text:style-name="P36"><text:span text:style-name="T45">COT</text:span></text:p></table:table-cell><table:table-cell table:style-name="Tabella2.C10" office:value-type="string"><text:p text:style-name="P57"><text:span text:style-name="T45">ASP PALERMO </text:span></text:p></table:table-cell><table:table-cell table:style-name="Tabella2.C10" office:value-type="string"><text:p text:style-name="P57"><text:span text:style-name="T45">Palermo</text:span></text:p></table:table-cell><table:table-cell table:style-name="Tabella2.E10" office:value-type="string"><text:p text:style-name="P57"><text:span text:style-name="T45">Via V. Villareale, 23</text:span></text:p></table:table-cell></table:table-row><table:table-row table:style-name="Tabella2.3"><table:table-cell table:style-name="Tabella2.A42" office:value-type="string"><text:p text:style-name="P36"><text:span text:style-name="T44">40</text:span></text:p></table:table-cell><table:table-cell table:style-name="Tabella2.B42" office:value-type="string"><text:p text:style-name="P36"><text:span text:style-name="T45">COT</text:span></text:p></table:table-cell><table:table-cell table:style-name="Tabella2.C42" office:value-type="string"><text:p text:style-name="P57"><text:span text:style-name="T45">ASP RAGUSA </text:span></text:p></table:table-cell><table:table-cell table:style-name="Tabella2.C42" office:value-type="string"><text:p text:style-name="P57"><text:span text:style-name="T45">Ragusa</text:span></text:p></table:table-cell><table:table-cell table:style-name="Tabella2.E42" office:value-type="string"><text:p text:style-name="P57"><text:span text:style-name="T46">Ex P.O. Civile - P.zza Caduti Di Nassirya</text:span></text:p></table:table-cell></table:table-row><table:table-row table:style-name="Tabella2.3"><table:table-cell table:style-name="Tabella2.A43" office:value-type="string"><text:p text:style-name="P36"><text:span text:style-name="T47">41</text:span></text:p></table:table-cell><table:table-cell table:style-name="Tabella2.B43" office:value-type="string"><text:p text:style-name="P36"><text:span text:style-name="T45">COT</text:span></text:p></table:table-cell><table:table-cell table:style-name="Tabella2.C43" office:value-type="string"><text:p text:style-name="P57"><text:span text:style-name="T45">ASP RAGUSA </text:span></text:p></table:table-cell><table:table-cell table:style-name="Tabella2.C43" office:value-type="string"><text:p text:style-name="P57"><text:span text:style-name="T45">Ragusa</text:span></text:p></table:table-cell><table:table-cell table:style-name="Tabella2.E43" office:value-type="string"><text:p text:style-name="P57"><text:span text:style-name="T46">Ex P.O. Civile - P.zza Caduti Di Nassirya</text:span></text:p></table:table-cell></table:table-row><table:table-row table:style-name="Tabella2.3"><table:table-cell table:style-name="Tabella2.A44" office:value-type="string"><text:p text:style-name="P36"><text:span text:style-name="T47">42</text:span></text:p></table:table-cell><table:table-cell table:style-name="Tabella2.B44" office:value-type="string"><text:p text:style-name="P36"><text:span text:style-name="T45">COT</text:span></text:p></table:table-cell><table:table-cell table:style-name="Tabella2.C44" office:value-type="string"><text:p text:style-name="P57"><text:span text:style-name="T45">ASP RAGUSA </text:span></text:p></table:table-cell><table:table-cell table:style-name="Tabella2.C44" office:value-type="string"><text:p text:style-name="P57"><text:span text:style-name="T45">Ragusa</text:span></text:p></table:table-cell><table:table-cell table:style-name="Tabella2.E44" office:value-type="string"><text:p text:style-name="P57"><text:span text:style-name="T46">Ex P.O. Civile - P.zza Caduti Di Nassirya</text:span></text:p></table:table-cell></table:table-row><table:table-row table:style-name="Tabella2.3"><table:table-cell table:style-name="Tabella2.A45" office:value-type="string"><text:p text:style-name="P36"><text:span text:style-name="T47">43</text:span></text:p></table:table-cell><table:table-cell table:style-name="Tabella2.B45" office:value-type="string"><text:p text:style-name="P36"><text:span text:style-name="T45">COT</text:span></text:p></table:table-cell><table:table-cell table:style-name="Tabella2.C7" office:value-type="string"><text:p text:style-name="P57"><text:span text:style-name="T45">ASP SIRACUSA </text:span></text:p></table:table-cell><table:table-cell table:style-name="Tabella2.C7" office:value-type="string"><text:p text:style-name="P57"><text:span text:style-name="T45">Augusta</text:span></text:p></table:table-cell><table:table-cell table:style-name="Tabella2.E7" office:value-type="string"><text:p text:style-name="P57"><text:span text:style-name="T46">C.Da Granatello C/O Po Muscatello</text:span></text:p></table:table-cell></table:table-row><table:table-row table:style-name="Tabella2.3"><table:table-cell table:style-name="Tabella2.A46" office:value-type="string"><text:p text:style-name="P36"><text:span text:style-name="T47">44</text:span></text:p></table:table-cell><table:table-cell table:style-name="Tabella2.B46" office:value-type="string"><text:p text:style-name="P36"><text:span text:style-name="T45">COT</text:span></text:p></table:table-cell><table:table-cell table:style-name="Tabella2.C8" office:value-type="string"><text:p text:style-name="P57"><text:span text:style-name="T45">ASP SIRACUSA </text:span></text:p></table:table-cell><table:table-cell table:style-name="Tabella2.C8" office:value-type="string"><text:p text:style-name="P57"><text:span text:style-name="T45">Lentini</text:span></text:p></table:table-cell><table:table-cell table:style-name="Tabella2.E8" office:value-type="string"><text:p text:style-name="P57"><text:span text:style-name="T45">Piazza Moro, 80</text:span></text:p></table:table-cell></table:table-row><table:table-row table:style-name="Tabella2.3"><table:table-cell table:style-name="Tabella2.A47" office:value-type="string"><text:p text:style-name="P36"><text:span text:style-name="T44">45</text:span></text:p></table:table-cell><table:table-cell table:style-name="Tabella2.B47" office:value-type="string"><text:p text:style-name="P36"><text:span text:style-name="T45">COT</text:span></text:p></table:table-cell><table:table-cell table:style-name="Tabella2.C8" office:value-type="string"><text:p text:style-name="P57"><text:span text:style-name="T45">ASP SIRACUSA </text:span></text:p></table:table-cell><table:table-cell table:style-name="Tabella2.C8" office:value-type="string"><text:p text:style-name="P57"><text:span text:style-name="T45">Noto</text:span></text:p></table:table-cell><table:table-cell table:style-name="Tabella2.E8" office:value-type="string"><text:p text:style-name="P57"><text:span text:style-name="T45">Via Dei Mille N. 98</text:span></text:p></table:table-cell></table:table-row><table:table-row table:style-name="Tabella2.3"><table:table-cell table:style-name="Tabella2.A48" office:value-type="string"><text:p text:style-name="P36"><text:span text:style-name="T44">46</text:span></text:p></table:table-cell><table:table-cell table:style-name="Tabella2.B48" office:value-type="string"><text:p text:style-name="P36"><text:span text:style-name="T45">COT</text:span></text:p></table:table-cell><table:table-cell table:style-name="Tabella2.C10" office:value-type="string"><text:p text:style-name="P57"><text:span text:style-name="T45">ASP SIRACUSA </text:span></text:p></table:table-cell><table:table-cell table:style-name="Tabella2.C10" office:value-type="string"><text:p text:style-name="P57"><text:span text:style-name="T45">Siracusa</text:span></text:p></table:table-cell><table:table-cell table:style-name="Tabella2.E10" office:value-type="string"><text:p text:style-name="P57"><text:span text:style-name="T46">Traversa La Pizzuta C/O Ex Onp</text:span></text:p></table:table-cell></table:table-row><table:table-row table:style-name="Tabella2.3"><table:table-cell table:style-name="Tabella2.A49" office:value-type="string"><text:p text:style-name="P36"><text:span text:style-name="T44">47</text:span></text:p></table:table-cell><table:table-cell table:style-name="Tabella2.B49" office:value-type="string"><text:p text:style-name="P36"><text:span text:style-name="T45">COT</text:span></text:p></table:table-cell><table:table-cell table:style-name="Tabella2.C42" office:value-type="string"><text:p text:style-name="P57"><text:span text:style-name="T45">ASP TRAPANI </text:span></text:p></table:table-cell><table:table-cell table:style-name="Tabella2.C42" office:value-type="string"><text:p text:style-name="P57"><text:span text:style-name="T45">Alcamo</text:span></text:p></table:table-cell><table:table-cell table:style-name="Tabella2.E42" office:value-type="string"><text:p text:style-name="P57"><text:span text:style-name="T45">Contrada San Gaetano</text:span></text:p></table:table-cell></table:table-row><table:table-row table:style-name="Tabella2.3"><table:table-cell table:style-name="Tabella2.A50" office:value-type="string"><text:p text:style-name="P36"><text:span text:style-name="T44">48</text:span></text:p></table:table-cell><table:table-cell table:style-name="Tabella2.B50" office:value-type="string"><text:p text:style-name="P36"><text:span text:style-name="T45">COT</text:span></text:p></table:table-cell><table:table-cell table:style-name="Tabella2.C43" office:value-type="string"><text:p text:style-name="P57"><text:span text:style-name="T45">ASP TRAPANI </text:span></text:p></table:table-cell><table:table-cell table:style-name="Tabella2.C43" office:value-type="string"><text:p text:style-name="P57"><text:span text:style-name="T45">Marsala</text:span></text:p></table:table-cell><table:table-cell table:style-name="Tabella2.E43" office:value-type="string"><text:p text:style-name="P57"><text:span text:style-name="T45">Via Trapani</text:span></text:p></table:table-cell></table:table-row><table:table-row table:style-name="Tabella2.3"><table:table-cell table:style-name="Tabella2.A51" office:value-type="string"><text:p text:style-name="P36"><text:span text:style-name="T44">49</text:span></text:p></table:table-cell><table:table-cell table:style-name="Tabella2.B51" office:value-type="string"><text:p text:style-name="P36"><text:span text:style-name="T45">COT</text:span></text:p></table:table-cell><table:table-cell table:style-name="Tabella2.C43" office:value-type="string"><text:p text:style-name="P57"><text:span text:style-name="T45">ASP TRAPANI </text:span></text:p></table:table-cell><table:table-cell table:style-name="Tabella2.C43" office:value-type="string"><text:p text:style-name="P57"><text:span text:style-name="T45">Mazara Del Vallo</text:span></text:p></table:table-cell><table:table-cell table:style-name="Tabella2.E43" office:value-type="string"><text:p text:style-name="P57"><text:span text:style-name="T45">Via Castelvetrano</text:span></text:p></table:table-cell></table:table-row><table:table-row table:style-name="Tabella2.3"><table:table-cell table:style-name="Tabella2.A52" office:value-type="string"><text:p text:style-name="P36"><text:span text:style-name="T44">50</text:span></text:p></table:table-cell><table:table-cell table:style-name="Tabella2.B52" office:value-type="string"><text:p text:style-name="P36"><text:span text:style-name="T45">COT</text:span></text:p></table:table-cell><table:table-cell table:style-name="Tabella2.C52" office:value-type="string"><text:p text:style-name="P57"><text:span text:style-name="T45">ASP TRAPANI </text:span></text:p></table:table-cell><table:table-cell table:style-name="Tabella2.D52" office:value-type="string"><text:p text:style-name="P57"><text:span text:style-name="T45">Trapani</text:span></text:p></table:table-cell><table:table-cell table:style-name="Tabella2.E52" office:value-type="string"><text:p text:style-name="P57"><text:span text:style-name="T45">Contrada Belvedere (Paneperso)</text:span></text:p></table:table-cell></table:table-row></table:table></draw:text-box></draw:frame><text:soft-page-break/></text:p>
      <text:p text:style-name="P84"/>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5"/>
      <text:p text:style-name="P78"><text:span text:style-name="T9">Allega alla presente domanda la seguente documentazione, come richiesta dall’Avviso:</text:span></text:p>
      <text:list xml:id="list91901286762065" text:continue-list="list696703015" text:style-name="WWNum7">
        <text:list-item>
          <text:p text:style-name="P24"><text:span text:style-name="T9">Copia del documento d'identità in corso di validità; </text:span></text:p>
        </text:list-item>
        <text:list-item>
          <text:p text:style-name="P24"><text:span text:style-name="T15">Curriculum vitae</text:span><text:span text:style-name="T9"> datato e sottoscritto; </text:span></text:p>
        </text:list-item>
      </text:list>
      <text:list xml:id="list539375253" text:style-name="WWNum15">
        <text:list-item>
          <text:p text:style-name="P25"><text:span text:style-name="T9">Elenco dei titoli dichiarati e/o allegati; </text:span></text:p>
        </text:list-item>
      </text:list>
      <text:p text:style-name="P83"/>
      <text:p text:style-name="P83"><text:soft-page-break/></text:p>
      <text:p text:style-name="P87"><text:span text:style-name="T9">Luogo e data </text:span></text:p>
      <text:p text:style-name="P88"><text:span text:style-name="T10">Firma</text:span></text:p>
      <text:p text:style-name="P75"/>
      <text:p text:style-name="P75"/>
      <text:p text:style-name="P75"/>
      <text:p text:style-name="P75"/>
      <text:p text:style-name="P75"/>
      <text:p text:style-name="P75"/>
      <text:p text:style-name="P75"/>
      <text:p text:style-name="Text_20_body"><text:span text:style-name="T1"><text:s text:c="60"/>REPUBBLICA ITALIANA</text:span></text:p>
      <text:p text:style-name="P94"><text:span text:style-name="T1"><text:s text:c="64"/>REGIONE SICILIANA</text:span></text:p>
      <text:p text:style-name="P61"><draw:custom-shape text:anchor-type="paragraph" draw:z-index="87" draw:name="_x0000_tole_rId2" draw:style-name="gr1" draw:text-style-name="P96" drawooo:display="none" svg:width="1.765cm" svg:height="1.765cm" svg:x="0cm" svg:y="0cm"><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 text:c="20"/><draw:frame draw:style-name="fr3" text:anchor-type="as-char" svg:width="0.979cm" svg:height="1.138cm" draw:z-index="108"><draw:object-ole xlink:href="./Obj102" xlink:type="simple" xlink:show="embed" xlink:actuate="onLoad"/><draw:image xlink:href="./ObjectReplacements/Obj102" xlink:type="simple" xlink:show="embed" xlink:actuate="onLoad"/></draw:frame></text:p>
      <text:p text:style-name="P91"><text:span text:style-name="T1">ASSESSORATO DELLA SALUTE</text:span></text:p>
      <text:p text:style-name="P91"><text:span text:style-name="T1">Dipartimento per la Pianificazione Strategica</text:span></text:p>
      <text:p text:style-name="P35"><text:span text:style-name="T4">Struttura per l’attuazione del PNRR e PNC - Missione 6</text:span></text:p>
      <text:p text:style-name="P37"/>
      <text:p text:style-name="P37"/>
      <text:p text:style-name="P37"/>
      <text:p text:style-name="P35"><text:span text:style-name="T5">PATTO DI INTEGRITÀ</text:span></text:p>
      <text:p text:style-name="P35"><text:span text:style-name="T5"><text:s text:c="7"/>(art. 1, comma 17, della legge 6 novembre 2012, n. 190)</text:span></text:p>
      <text:p text:style-name="P35"><text:span text:style-name="T5"><text:s/></text:span></text:p>
      <text:p text:style-name="P35"><text:span text:style-name="T5">tra</text:span></text:p>
      <text:p text:style-name="P39"/>
      <text:p text:style-name="P35"><text:span text:style-name="T5"><text:s text:c="2"/>AZIENDA SANITARIA PRIVINCIALE (ASP) </text:span><text:span text:style-name="T26">__________________</text:span></text:p>
      <text:p text:style-name="P35"><text:span text:style-name="T53"><text:s text:c="2"/></text:span></text:p>
      <text:p text:style-name="P59"/>
      <text:p text:style-name="P35"><text:span text:style-name="T5">e</text:span></text:p>
      <text:p text:style-name="P59"/>
      <text:p text:style-name="P59"/>
      <text:p text:style-name="P78"><text:span text:style-name="T26">L’Ing______________________________, nato/a___________________il_____________, residente in _______________________, via ______________________________, in qualità di ______________________ con sede legale in ______________________ via _______________________________, codice fiscale __________________________, Partita IVA ___________________________________, tel. _____________________, indirizzo PEC <text:s/>_________________________.</text:span></text:p>
      <text:p text:style-name="P82"/>
      <text:p text:style-name="P78"><text:span text:style-name="T26">Di seguito “le Parti”.</text:span></text:p>
      <text:p text:style-name="P82"/>
      <text:h text:style-name="P63" text:outline-level="4"><text:span text:style-name="T26">In riferimento all</text:span><text:span text:style-name="T43">’</text:span><text:span text:style-name="T22">avviso pubblico per la formazione di un elenco di Ingegneri per </text:span><text:soft-page-break/><text:span text:style-name="T22">l’affidamento della stesura della relazione di cui al meccanismo di verifica CE per il target PNRR M6C1-7 “Centrali operative pienamente funzionati”, riferibile al sub-investimento 1.2.2 – Centrali Operative Territoriali”.</text:span><text:span text:style-name="T20"> </text:span></text:h>
      <text:p text:style-name="P38"/>
      <text:p text:style-name="P35"><text:span text:style-name="T5">VISTI</text:span></text:p>
      <text:p text:style-name="P39"/>
      <text:list xml:id="list2508081641" text:style-name="WWNum16">
        <text:list-item>
          <text:p text:style-name="P20"><text:span text:style-name="T9">L'art. 1, comma 17, della legge 6 novembre 2012 n. 190, recante “disposizioni per la prevenzione e la repressione della costituzione e dell’illegalità nella pubblica amministrazione”;</text:span></text:p>
        </text:list-item>
        <text:list-item>
          <text:p text:style-name="P20"><text:span text:style-name="T9">Il d. Lgs n 50 del 18 aprile 2016, codice dei contratti pubblici;</text:span></text:p>
        </text:list-item>
        <text:list-item>
          <text:p text:style-name="P20"><text:span text:style-name="T9">Il Piano Nazionale Anticorruzione (PNA), emanato dall’autorità nazionale anticorruzione con delibera n. 11 settembre 2013, n. 72, contenente “disposizioni per la prevenzione e la repressione della corruzione e dell’illegalità nella pubblica amministrazione” e successivi aggiornamenti;</text:span></text:p>
        </text:list-item>
        <text:list-item>
          <text:p text:style-name="P20"><text:span text:style-name="T9">Il vigente Piano Triennale per la Prevenzione della Corruzione e per la Trasparenza della Regione Siciliana, approvato con decreto n. 517/GAB del 7 marzo 2022;</text:span></text:p>
        </text:list-item>
        <text:list-item>
          <text:p text:style-name="P20"><text:span text:style-name="T9">Il vigente Codice di comportamento dei dipendenti della Regione Siciliana e degli enti di cui all'articolo l della legge regionale 15 maggio 2000, n. 10 (art. 54 dlgs 165/2001).</text:span></text:p>
        </text:list-item>
      </text:list>
      <text:p text:style-name="P38"/>
      <text:p text:style-name="P39"/>
      <text:p text:style-name="P35"><text:span text:style-name="T5">CONVENGONO </text:span></text:p>
      <text:p text:style-name="P47"/>
      <text:p text:style-name="P35"><text:span text:style-name="T5">Articolo 1</text:span></text:p>
      <text:p text:style-name="P39"/>
      <text:p text:style-name="P35"><text:span text:style-name="T5">Finalità</text:span></text:p>
      <text:p text:style-name="P40"/>
      <text:list xml:id="list1122557920" text:style-name="WWNum17">
        <text:list-item>
          <text:list>
            <text:list-item>
              <text:p text:style-name="P26"><text:span text:style-name="T9">Il presente Patto di Integrità è un accordo tra l’Azienda Sanitaria Provinciale _______________________ (ASP______________), di seguito ASP e il professionista, ai sensi dell'art.1, comma 17, della legge 6 novembre 2012 n. 190, che vincola le Parti al rispetto di regole di condotta finalizzate a prevenire il verificarsi di fenomeni corruttivi, o comunque tendenti ad inficiare il corretto svolgimento dell’azione amministrativa.</text:span></text:p>
            </text:list-item>
            <text:list-item>
              <text:p text:style-name="P26"><text:span text:style-name="T9">Nel presente documento, sono stabilite reciproche e formali obbligazioni tra l’ASP________________________ e il professionista partecipante alla procedura oggetto dell’avviso ed eventualmente idoneo all’iscrizione nell’elenco degli Ingegneri indipendenti, di cui all’avviso, affinché i propri comportamenti siano improntati all’osservanza dei principi di lealtà, trasparenza e correttezza in tutte le fasi dell’incarico.</text:span></text:p>
            </text:list-item>
            <text:list-item>
              <text:p text:style-name="P26"><text:span text:style-name="T9">Con il Patto di Integrità le Parti, in particolare, assumono l'espresso impegno di non offrire, accettare o richiedere somme di denaro o qualsiasi altra ricompensa, vantaggio o beneficio - sia direttamente che indirettamente tramite intermediari - al fine dell’assegnazione dell’incarico e/o al fine di distorcerne la relativa corretta esecuzione.</text:span></text:p>
            </text:list-item>
            <text:list-item>
              <text:p text:style-name="P26"><text:span text:style-name="T9">L’espressa accettazione del Patto di Integrità costituisce condizione di ammissione alla procedura di formazione dell’Elenco oggetto dell’Avviso in questione, a pena di esclusione, senza possibilità di apporre riserva alcuna.</text:span></text:p>
            </text:list-item>
            <text:list-item>
              <text:p text:style-name="P26"><text:span text:style-name="T9">Il Patto di Integrità, sottoscritto per accettazione dal professionista candidato, è presentato come allegato alla documentazione amministrativa richiesta dall’avviso per la </text:span><text:soft-page-break/><text:span text:style-name="T9">partecipazione alla suddetta procedura e costituisce parte integrante e sostanziale del futuro incarico.</text:span></text:p>
            </text:list-item>
            <text:list-item>
              <text:p text:style-name="P26"><text:span text:style-name="T9">La carenza della dichiarazione di accettazione del Patto di Integrità o la mancata produzione dello stesso debitamente sottoscritto dal candidato, sono regolarizzabili attraverso la procedura di soccorso istruttorio di cui all’art. 83, comma 9, del d.lgs. n. 50/2016. </text:span></text:p>
            </text:list-item>
          </text:list>
        </text:list-item>
      </text:list>
      <text:p text:style-name="P47"/>
      <text:p text:style-name="P35"><text:span text:style-name="T5">Articolo 2</text:span></text:p>
      <text:p text:style-name="P39"/>
      <text:p text:style-name="P35"><text:span text:style-name="T5">Ambito di applicazione</text:span></text:p>
      <text:p text:style-name="P39"/>
      <text:list xml:id="list2386966243" text:style-name="WWNum18">
        <text:list-item>
          <text:list>
            <text:list-item>
              <text:p text:style-name="P27"><text:span text:style-name="T9">Il Patto di Integrità regola i comportamenti degli operatori economici sia durante la fase di svolgimento delle procedure indette dall'Amministrazione Regionale, a cui i candidati partecipano, sia nella fase di esecuzione del contratto eventualmente a loro affidato in esito alle predette procedure di gara.</text:span></text:p>
            </text:list-item>
            <text:list-item>
              <text:p text:style-name="P27"><text:span text:style-name="T9">Il presente documento regola inoltre, i comportamenti di ogni soggetto dell’Amministrazione impiegato nell’ambito della procedura in oggetto, nonché nella fase di esecuzione del conseguente incarico.</text:span></text:p>
            </text:list-item>
            <text:list-item>
              <text:p text:style-name="P8"><text:span text:style-name="T9">Le Parti, sono a conoscenza del contenuto del presente Patto d’Integrità, che condividono pienamente, nonché delle sanzioni previste a loro carico in caso di mancato rispetto dello stesso Patto.</text:span></text:p>
            </text:list-item>
          </text:list>
        </text:list-item>
      </text:list>
      <text:p text:style-name="P38"/>
      <text:p text:style-name="P39"/>
      <text:p text:style-name="P39"/>
      <text:p text:style-name="P35"><text:span text:style-name="T5">Articolo 3</text:span></text:p>
      <text:p text:style-name="P40"/>
      <text:p text:style-name="P35"><text:span text:style-name="T5">Obblighi dell’Operatore economico</text:span></text:p>
      <text:p text:style-name="P39"/>
      <text:list xml:id="list661882889" text:style-name="WWNum19">
        <text:list-item>
          <text:list>
            <text:list-item>
              <text:p text:style-name="P28"><text:span text:style-name="T9">Con l'accettazione e la sottoscrizione del Patto di Integrità, il professionista, con riferimento alla procedura di affidamento in oggetto,</text:span></text:p>
            </text:list-item>
          </text:list>
        </text:list-item>
      </text:list>
      <text:p text:style-name="P89"><text:span text:style-name="T5">dichiara:</text:span></text:p>
      <text:list xml:id="list2689347778" text:style-name="WWNum25">
        <text:list-item>
          <text:list>
            <text:list-item>
              <text:p text:style-name="P29"><text:span text:style-name="T9">Di non avere influenzato il procedimento amministrativo diretto a stabilire il contenuto dell’avviso o di altro atto equipollente al fine di condizionare le modalità di scelta del contraente da parte dell'ASP_______________;</text:span></text:p>
            </text:list-item>
            <text:list-item>
              <text:p text:style-name="P29"><text:span text:style-name="T9">Di non aver corrisposto né promesso di corrispondere ad alcuno, direttamente o tramite terzi, ivi compresi i soggetti collegati o controllati, somme di denaro o altre utilità finalizzate al buon fine della procedura;</text:span></text:p>
            </text:list-item>
            <text:list-item>
              <text:p text:style-name="P29"><text:span text:style-name="T9">Che non si è accordato e non si accorderà con altri partecipanti alla procedura per limitare con mezzi illeciti altri partecipanti;</text:span></text:p>
            </text:list-item>
            <text:list-item>
              <text:p text:style-name="P29"><text:span text:style-name="T9">L’assenza di conflitti di interesse con i soggetti che intervengono nella procedura oggetto dell’incarico;</text:span></text:p>
            </text:list-item>
            <text:list-item>
              <text:p text:style-name="P29"><text:soft-page-break/><text:span text:style-name="T9">Di essere consapevole che gli obblighi di condotta del codice di comportamento nazionale (dpr 16.04.2013 n. 62) nonché quelli di cui al codice di comportamento dei dipendenti della Regione Siciliana si estendono, per quanto compatibili, anche al personale delle società/imprese/professionisti che, a qualsiasi titolo collaborano con l'azienda in riferimento alla procedura cui il presente patto è riferito. </text:span></text:p>
            </text:list-item>
          </text:list>
        </text:list-item>
      </text:list>
      <text:p text:style-name="P6"/>
      <text:p text:style-name="P9"><text:span text:style-name="T5">si impegna</text:span></text:p>
      <text:p text:style-name="P7"/>
      <text:list xml:id="list91902117936410" text:continue-numbering="true" text:style-name="WWNum25">
        <text:list-item>
          <text:list>
            <text:list-item>
              <text:p text:style-name="P29"><text:span text:style-name="T9">A uniformare la propria condotta ai principi di lealtà, trasparenza e correttezza;</text:span></text:p>
            </text:list-item>
            <text:list-item>
              <text:p text:style-name="P29"><text:span text:style-name="T9">A non corrispondere né promettere di corrispondere ad alcuno - direttamente o tramite terzi, ivi compresi i soggetti collegati o controllati - somme di denaro, vantaggi o altre utilità finalizzate al buon fine della candidatura;</text:span></text:p>
            </text:list-item>
            <text:list-item>
              <text:p text:style-name="P29"><text:span text:style-name="T9">A segnalare all'ASP_____________ qualsiasi tentativo di turbativa, irregolarità o distorsione nelle fasi di svolgimento della procedura e/o nella fase di assegnazione/esecuzione degli incarichi, da parte di ogni interessato o addetto o di chiunque possa influenzare le decisioni relative alla procedura in oggetto, comprese illecite richieste o pretese da parte dei dipendenti dell'amministrazione;</text:span></text:p>
            </text:list-item>
            <text:list-item>
              <text:p text:style-name="P29"><text:span text:style-name="T9">Qualora i fatti di cui ai precedenti punti f) e g) possano configurare ipotesi di reato, a segnalare il fatto all'ASP___________ e all'Autorità Giudiziaria;</text:span></text:p>
            </text:list-item>
            <text:list-item>
              <text:p text:style-name="P29"><text:span text:style-name="T9">A collaborare con l'Autorità Giudiziaria denunciando ogni tentativo di corruzione, estorsione, intimidazione o condizionamento di natura criminale;</text:span></text:p>
            </text:list-item>
            <text:list-item>
              <text:p text:style-name="P29"><text:span text:style-name="T9"><text:s/>Ad informare puntualmente tutto il personale di cui si avvale del presente Patto di Integrità e degli obblighi in esso contenuti e a vigilare sul rispetto dei medesimi;</text:span></text:p>
            </text:list-item>
            <text:list-item>
              <text:p text:style-name="P29"><text:span text:style-name="T9">A segnalare situazioni di conflitto di interesse, anche potenziali, di cui sia a conoscenza, rispetto al personale dell’azienda derivante dalla partecipazione alla procedura o che si dovesse generare nel corso della stessa; </text:span></text:p>
            </text:list-item>
            <text:list-item>
              <text:p text:style-name="P29"><text:span text:style-name="T9">A dichiarare, ai fini dell’applicazione dell’art. 53, comma 16 ter, del decreto legislativo n.165/2001, di non aver concluso contratti di lavoro subordinato o autonomo e, comunque, di non aver attribuito incarichi ad ex dipendenti dell’ASP___________ che hanno esercitato poteri autoritativi o negoziali per conto dell’ASP______________ nei loro confronti, per il triennio successivo alla cessazione del rapporto. Il sottoscrittore dichiara altresì di essere consapevole che, qualora emerga la già menzionata situazione, ciò determinerà la nullità del contratto e il divieto di contrarre con l’Amministrazione per i successivi tre anni con obbligo di restituzione dei compensi eventualmente percepiti ed accertati in esecuzione dell’affidamento illegittimo;</text:span></text:p>
            </text:list-item>
            <text:list-item>
              <text:p text:style-name="P29"><text:span text:style-name="T9">Ad accettare che gli obblighi di condotta del Codice di Comportamento nazionale (DPR 16.04.2013 n. 62) nonché quelli di cui al Codice di comportamento dei dipendenti della Regione Siciliana e degli enti si estendono, per quanto compatibili, anche al personale delle società/imprese che, a qualsiasi titolo, collaborano con l'Azienda nella fase di esecuzione dell’incarico;</text:span></text:p>
            </text:list-item>
            <text:list-item>
              <text:p text:style-name="P29"><text:soft-page-break/><text:span text:style-name="T9">A dichiarare, ai fini dell’applicazione dell’art.1, comma 9, lettera e), dell’art.1 della legge n.190/2012, di non trovarsi né lui né i propri procuratori o dipendenti comunque incaricati di trattare con l'Amministrazione, in rapporti di coniugio, parentela, affinità o frequentazione abituale con i dirigenti e i dipendenti dell'amministrazione deputati alla trattazione del procedimento.</text:span></text:p>
            </text:list-item>
          </text:list>
        </text:list-item>
      </text:list>
      <text:p text:style-name="P34"/>
      <text:p text:style-name="P39"/>
      <text:p text:style-name="P35"><text:span text:style-name="T5">Articolo 4</text:span></text:p>
      <text:p text:style-name="P39"/>
      <text:p text:style-name="P35"><text:span text:style-name="T5">Obblighi dell’Amministrazione Regionale</text:span></text:p>
      <text:p text:style-name="P39"/>
      <text:list xml:id="list949447786" text:style-name="WWNum20">
        <text:list-item>
          <text:list>
            <text:list-item>
              <text:p text:style-name="P30"><text:span text:style-name="T9">L’ASP_________________, si obbliga a rispettare i principi di lealtà, trasparenza e correttezza e ad attivare procedimenti disciplinari nei confronti dei propri dipendenti o collaboratori - a vario titolo intervenuti nel procedimento di affidamento e nell'esecuzione del contratto - in caso di violazione di detti principi.</text:span></text:p>
            </text:list-item>
            <text:list-item>
              <text:p text:style-name="P30"><text:span text:style-name="T9">Il personale dell' ASP________________ in qualsivoglia modo coinvolto nella procedura di gara, si astiene dal tenere comportamenti, o dall’intraprendere azioni che procurino vantaggi illegittimi partecipanti, o che violino i Codici di Comportamento di essere consapevole che gli obblighi di condotta del Codice di Comportamento nazionale (DPR 16.04.2013 n. 62) nonché quelli di cui al Codice di Comportamento dei dipendenti dell’ASP___________________ si estendono, per quanto compatibili, anche al personale delle società/imprese/professionisti che, a qualsiasi titolo, collaborano con la suddetta ASP in riferimento alla procedura cui il presente Patto è riferito, nonché delle sanzioni previste in caso di sua violazione.</text:span></text:p>
            </text:list-item>
            <text:list-item>
              <text:p text:style-name="P30"><text:span text:style-name="T9">Qualora l’ASP__________________ riceva una segnalazione in merito a condotte anomale poste in essere dai soggetti di cui sopra in relazione al procedimento oggetto del presente Patto ed alle fasi di esecuzione dell’incarico, aprirà un procedimento istruttorio per la verifica della suddetta segnalazione, nel rispetto del principio del contraddittorio.</text:span></text:p>
            </text:list-item>
          </text:list>
        </text:list-item>
      </text:list>
      <text:p text:style-name="P39"/>
      <text:p text:style-name="P39"/>
      <text:p text:style-name="P39"/>
      <text:p text:style-name="P35"><text:span text:style-name="T5">Articolo 5</text:span></text:p>
      <text:p text:style-name="P39"/>
      <text:p text:style-name="P35"><text:span text:style-name="T5">Violazione del Patto di Integrità</text:span></text:p>
      <text:p text:style-name="P39"/>
      <text:list xml:id="list3102839457" text:style-name="WWNum21">
        <text:list-item>
          <text:list>
            <text:list-item>
              <text:p text:style-name="P31"><text:span text:style-name="T9">Nel caso di violazione da parte del professionista di uno degli impegni assunti col presente Patto di Integrità saranno applicate, anche in via cumulativa, una o più delle seguenti sanzioni:</text:span></text:p>
            </text:list-item>
          </text:list>
        </text:list-item>
      </text:list>
      <text:list xml:id="list2370438406" text:style-name="WWNum22">
        <text:list-item>
          <text:p text:style-name="P32"><text:span text:style-name="T9">Esclusione dalla procedura di affidamento dell’incarico con conseguente escussione della cauzione provvisoria, se la violazione venga accertata nella fase precedente allo stesso;</text:span></text:p>
        </text:list-item>
        <text:list-item>
          <text:p text:style-name="P32"><text:span text:style-name="T9">Revoca dell’incarico ed escussione della cauzione, se la violazione è accertata nella fase successiva all’assegnazione ma precedente alla lettera di incarico;</text:span></text:p>
        </text:list-item>
        <text:list-item>
          <text:p text:style-name="P32"><text:span text:style-name="T9">Revoca dell’incarico ed escussione della cauzione definitiva, se la violazione è </text:span><text:soft-page-break/><text:span text:style-name="T9">accertata durante la fase di esecuzione dello stesso; </text:span></text:p>
        </text:list-item>
      </text:list>
      <text:p text:style-name="P90"><text:span text:style-name="T9">Resta ferma la facoltà per l'ASP________________ di non avvalersi della revoca dell’incarico qualora lo ritenga pregiudizievole per gli interessi pubblici sottesi allo stesso. Sono fatti salvi, in ogni caso, l’eventuale diritto al risarcimento del danno e l'applicazione di eventuali penali. </text:span></text:p>
      <text:p text:style-name="P39"/>
      <text:p text:style-name="P39"/>
      <text:p text:style-name="P35"><text:span text:style-name="T5">Articolo 6</text:span></text:p>
      <text:p text:style-name="P39"/>
      <text:p text:style-name="P35"><text:span text:style-name="T5">Efficacia del patto di integrità</text:span></text:p>
      <text:p text:style-name="P40"/>
      <text:list xml:id="list2540852102" text:style-name="WWNum23">
        <text:list-item>
          <text:list>
            <text:list-item>
              <text:p text:style-name="P33"><text:span text:style-name="T9">Il Patto di Integrità e le relative sanzioni si applicano dall’inizio della procedura di fino all’integrale esecuzione dell’incarico relativo alla proceduta medesima.</text:span></text:p>
            </text:list-item>
            <text:list-item>
              <text:p text:style-name="P33"><text:span text:style-name="T9">Il presente Patto di Integrità, facente parte della documentazione di cui all’avviso cui il presente atto è riferito, deve essere obbligatoriamente accettato e osservato dal professionista candidato, pena l’esclusione dalla procedura e sarà allegato, quale parte integrante e sostanziale, alla lettera di incarico.</text:span></text:p>
            </text:list-item>
          </text:list>
        </text:list-item>
      </text:list>
      <text:p text:style-name="P38"/>
      <text:p text:style-name="P35"><text:span text:style-name="T5">Articolo 7</text:span></text:p>
      <text:p text:style-name="P39"/>
      <text:p text:style-name="P35"><text:span text:style-name="T5">Foro competente</text:span></text:p>
      <text:p text:style-name="P39"/>
      <text:list xml:id="list3811987728" text:style-name="WWNum24">
        <text:list-item>
          <text:list>
            <text:list-item>
              <text:p text:style-name="P10"><text:span text:style-name="T9">Ogni controversia relativa all’interpretazione ed esecuzione del Patto di Integrità fra l'ASP______________ e il professionista e tra gli stessi candidati sarà risolta dall'Autorità Giudiziaria competente.</text:span></text:p>
            </text:list-item>
          </text:list>
        </text:list-item>
      </text:list>
      <text:p text:style-name="P47"/>
      <text:p text:style-name="P50"><text:span text:style-name="T9">Il presente documento consta di n. 7 articoli, esposti in n.6 pagine.</text:span></text:p>
      <text:p text:style-name="P47"/>
      <text:p text:style-name="P50"><text:span text:style-name="T15">Il presente atto, debitamente sottoscritto dalle parti dovrà essere prodotto, a pena di esclusione, insieme ai documenti di partecipazione alla procedura in oggetto e costituisce parte integrante dell’incarico che si oggetto della procedura inerente il presente Patto di Integrità.</text:span></text:p>
      <text:p text:style-name="P47"/>
      <text:p text:style-name="P46"/>
      <text:p text:style-name="P46"/>
      <text:p text:style-name="Standard"><text:span text:style-name="T9">Luogo e data </text:span></text:p>
      <text:p text:style-name="Standard"><text:span text:style-name="T9">__________________ <text:s text:c="113"/></text:span></text:p>
      <text:p text:style-name="P46"/>
      <text:p text:style-name="P46"/>
      <text:p text:style-name="P46"/>
      <text:p text:style-name="P46"/>
      <text:p text:style-name="P46"/>
      <text:p text:style-name="Standard"><text:span text:style-name="T9">L’ASP__________________</text:span></text:p>
      <text:p text:style-name="P46"/>
      <text:p text:style-name="P49"/>
      <text:p text:style-name="P49"/>
      <text:p text:style-name="P49"/>
      <text:p text:style-name="P49"><text:soft-page-break/></text:p>
      <text:p text:style-name="P49"/>
      <text:p text:style-name="P49"/>
      <text:p text:style-name="P60"><text:span text:style-name="T9">L’Ing. __________________</text:span></text:p>
      <text:p text:style-name="Standard"/>
      <text:p text:style-name="P47"/>
      <text:p text:style-name="P72"/>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Arial Unicode MS" svg:font-family="'Arial Unicode MS'" style:font-family-generic="swiss"/>
    <style:font-face style:name="Courier New" svg:font-family="'Courier New'" style:font-adornments="Normale" style:font-family-generic="modern" style:font-pitch="fixed"/>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Liberation Sans1" svg:font-family="'Liberation Sans'" style:font-family-generic="roman" style:font-pitch="variable"/>
    <style:font-face style:name="Palace Script MT" svg:font-family="'Palace Script MT'"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PMingLiU" svg:font-family="PMingLiU" style:font-family-generic="system" style:font-pitch="variable"/>
    <style:font-face style:name="Palace Script MT1" svg:font-family="'Palace Script MT'" style:font-family-generic="system" style:font-pitch="variable"/>
    <style:font-face style:name="Segoe UI1" svg:font-family="'Segoe UI'" style:font-family-generic="system" style:font-pitch="variable"/>
    <style:font-face style:name="Times New Roman1" svg:font-family="'Times New Roman'" style:font-family-generic="system" style:font-pitch="variable"/>
    <style:font-face style:name="TimesNewRomanPSMT1" svg:font-family="TimesNewRomanPSMT"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Calibri" fo:font-size="11pt" fo:language="en" fo:country="US"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fo:hyphenation-ladder-count="no-limit" style:writing-mode="lr-tb"/>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default-outline-level="" style:class="text"/>
    <style:style style:name="List" style:family="paragraph" style:parent-style-name="Text_20_body" style:default-outline-level="" style:class="list">
      <style:text-properties style:font-name-complex="Arial1" style:font-family-complex="Ari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Arial1" style:font-family-complex="Arial" style:font-family-generic-complex="system" style:font-pitch-complex="variable"/>
    </style:style>
    <style:style style:name="Heading_20_1" style:display-name="Heading 1" style:family="paragraph" style:parent-style-name="Standard" style:default-outline-level="1" style:list-style-name="" style:class="text">
      <style:paragraph-properties fo:margin-left="0cm" fo:margin-right="0.39cm" fo:text-align="end" style:justify-single-word="false" fo:text-indent="0cm" style:auto-text-indent="false"/>
      <style:text-properties fo:font-size="12pt" style:font-size-asian="12pt" style:font-size-complex="12pt"/>
    </style:style>
    <style:style style:name="Heading_20_2" style:display-name="Heading 2" style:family="paragraph" style:parent-style-name="Standard" style:default-outline-level="2" style:list-style-name="" style:class="text">
      <style:paragraph-properties fo:margin-left="0.035cm" fo:margin-right="0cm" fo:text-indent="-1.753cm" style:auto-text-indent="false"/>
      <style:text-properties fo:font-weight="bold" style:font-weight-asian="bold" style:font-weight-complex="bold"/>
    </style:style>
    <style:style style:name="Heading_20_3" style:display-name="Heading 3" style:family="paragraph" style:parent-style-name="Standard" style:next-style-name="Standard" style:default-outline-level="3" style:list-style-name="" style:class="text">
      <style:paragraph-properties fo:margin-top="0.071cm" fo:margin-bottom="0cm" loext:contextual-spacing="false" fo:keep-together="always" fo:keep-with-next="always"/>
      <style:text-properties fo:color="#243f60" style:font-name="Cambria" fo:font-family="Cambria"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style:default-outline-level="4" style:list-style-name="" style:class="text">
      <style:paragraph-properties fo:margin-top="0.071cm" fo:margin-bottom="0cm" loext:contextual-spacing="false" fo:keep-together="always" fo:keep-with-next="always"/>
      <style:text-properties fo:color="#365f91" style:font-name="Cambria" fo:font-family="Cambria"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Title" style:family="paragraph" style:parent-style-name="Standard" style:next-style-name="Text_20_body" style:default-outline-level="" style:class="chapter">
      <style:paragraph-properties fo:margin-top="0.423cm" fo:margin-bottom="0.212cm" loext:contextual-spacing="false"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caption" style:family="paragraph" style:parent-style-name="Standard" style:default-outline-level="">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List_20_Paragraph" style:display-name="List Paragraph" style:family="paragraph" style:parent-style-name="Standard" style:default-outline-level="">
      <style:paragraph-properties fo:margin-left="0.676cm" fo:margin-right="0cm" fo:text-align="justify" style:justify-single-word="false" fo:text-indent="-0.519cm" style:auto-text-indent="false"/>
    </style:style>
    <style:style style:name="Table_20_Paragraph" style:display-name="Table Paragraph" style:family="paragraph" style:parent-style-name="Standard" style:default-outline-level="">
      <style:paragraph-properties fo:margin-left="0.191cm" fo:margin-right="0cm" fo:margin-top="0.002cm" fo:margin-bottom="0cm" loext:contextual-spacing="false" fo:text-indent="0cm" style:auto-text-indent="false"/>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western" style:family="paragraph" style:parent-style-name="Standard" style:default-outline-level="">
      <style:paragraph-properties fo:margin-top="0.494cm" fo:margin-bottom="0.21cm" loext:contextual-spacing="false" fo:orphans="2" fo:widows="2"/>
      <style:text-properties fo:color="#000000" style:font-name="Arial" fo:font-family="Arial" style:font-family-generic="roman" style:font-pitch="variable" fo:font-size="14pt" fo:font-weight="bold" style:font-size-asian="14pt" style:font-weight-asian="bold" style:font-name-complex="Arial1" style:font-family-complex="Arial" style:font-family-generic-complex="system" style:font-pitch-complex="variable" style:font-size-complex="14pt" style:language-complex="ar" style:country-complex="SA" style:font-weight-complex="bold"/>
    </style:style>
    <style:style style:name="Default" style:family="paragraph" style:default-outline-level="">
      <style:paragraph-properties fo:margin-top="0cm" fo:margin-bottom="0cm" loext:contextual-spacing="false" fo:text-align="start" style:justify-single-word="false" fo:orphans="2" fo:widows="2" fo:hyphenation-ladder-count="no-limit" style:writing-mode="lr-tb"/>
      <style:text-properties fo:color="#000000" style:font-name="Times New Roman" fo:font-family="'Times New Roman'" style:font-family-generic="roman" style:font-pitch="variable" fo:font-size="12pt" fo:language="it" fo:country="IT" style:font-name-asian="Calibri1" style:font-family-asian="Calibri" style:font-family-generic-asian="system" style:font-pitch-asian="variable" style:font-size-asian="12pt" style:font-name-complex="Times New Roman1" style:font-family-complex="'Times New Roman'" style:font-family-generic-complex="system" style:font-pitch-complex="variable" style:font-size-complex="12pt" fo:hyphenate="false" fo:hyphenation-remain-char-count="2" fo:hyphenation-push-char-count="2" loext:hyphenation-no-caps="false"/>
    </style:style>
    <style:style style:name="Normal_20__28_Web_29_" style:display-name="Normal (Web)" style:family="paragraph" style:parent-style-name="Standard" style:default-outline-level="">
      <style:paragraph-properties fo:margin-top="0.494cm" fo:margin-bottom="0.21cm" loext:contextual-spacing="false" fo:orphans="2" fo:widows="2"/>
      <style:text-properties fo:color="#000000" fo:font-size="12pt" style:font-size-asian="12pt" style:font-size-complex="12pt" style:language-complex="ar" style:country-complex="SA"/>
    </style:style>
    <style:style style:name="Intense_20_Quote" style:display-name="Intense Quote" style:family="paragraph" style:parent-style-name="Standard" style:next-style-name="Standard" style:default-outline-level="">
      <style:paragraph-properties fo:margin-left="1.524cm" fo:margin-right="1.524cm" fo:margin-top="0.635cm" fo:margin-bottom="0.635cm" loext:contextual-spacing="false" fo:text-align="center" style:justify-single-word="false" fo:orphans="2" fo:widows="2" fo:text-indent="0cm" style:auto-text-indent="false" fo:padding-left="0cm" fo:padding-right="0cm" fo:padding-top="0.353cm" fo:padding-bottom="0.353cm" fo:border-left="none" fo:border-right="none" fo:border-top="0.51pt solid #4f81bd" fo:border-bottom="0.51pt solid #4f81bd"/>
      <style:text-properties fo:color="#4f81bd" fo:font-size="10pt" fo:font-style="italic" style:font-size-asian="10pt" style:language-asian="ar" style:country-asian="SA" style:font-style-asian="italic" style:font-size-complex="10pt" style:language-complex="ar" style:country-complex="SA" style:font-style-complex="italic"/>
    </style:style>
    <style:style style:name="Standard_20__28_user_29_" style:display-name="Standard (user)" style:family="paragraph" style:default-outline-level="">
      <style:paragraph-properties fo:margin-top="0cm" fo:margin-bottom="0cm" loext: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fo:hyphenate="false" fo:hyphenation-remain-char-count="2" fo:hyphenation-push-char-count="2" loext:hyphenation-no-caps="false"/>
    </style:style>
    <style:style style:name="Frame_20_contents" style:display-name="Frame contents" style:family="paragraph" style:parent-style-name="Standard" style:default-outline-level="" style:class="extra"/>
    <style:style style:name="Default_20_Paragraph_20_Font" style:display-name="Default Paragraph Font" style:family="text"/>
    <style:style style:name="Intestazione_20_Carattere" style:display-name="Intestazione Carattere" style:family="text" style:parent-style-name="Default_20_Paragraph_20_Font">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style:style>
    <style:style style:name="Piè_20_di_20_pagina_20_Carattere" style:display-name="Piè di pagina Carattere" style:family="text" style:parent-style-name="Default_20_Paragraph_20_Font">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Unresolved_20_Mention1" style:display-name="Unresolved Mention1" style:family="text" style:parent-style-name="Default_20_Paragraph_20_Font">
      <style:text-properties fo:color="#605e5c" fo:background-color="#e1dfdd"/>
    </style:style>
    <style:style style:name="Testo_20_fumetto_20_Carattere" style:display-name="Testo fumetto Carattere" style:family="text" style:parent-style-name="Default_20_Paragraph_20_Font">
      <style:text-properties style:font-name="Segoe UI" fo:font-family="'Segoe UI'" style:font-family-generic="roman" style:font-pitch="variable" fo:font-size="9pt" fo:language="it" fo:country="IT" style:font-name-asian="Times New Roman1" style:font-family-asian="'Times New Roman'" style:font-family-generic-asian="system" style:font-pitch-asian="variable" style:font-size-asian="9pt" style:language-asian="it" style:country-asian="IT" style:font-name-complex="Segoe UI1" style:font-family-complex="'Segoe UI'" style:font-family-generic-complex="system" style:font-pitch-complex="variable" style:font-size-complex="9pt" style:language-complex="it" style:country-complex="IT"/>
    </style:style>
    <style:style style:name="Titolo_20_4_20_Carattere" style:display-name="Titolo 4 Carattere" style:family="text" style:parent-style-name="Default_20_Paragraph_20_Font">
      <style:text-properties fo:color="#365f91" style:font-name="Cambria" fo:font-family="Cambria" style:font-family-generic="roman" style:font-pitch="variable" fo:language="it" fo:country="IT" fo:font-style="italic" style:font-name-asian="F" style:font-family-generic-asian="system" style:font-pitch-asian="variable" style:language-asian="it" style:country-asian="IT" style:font-style-asian="italic" style:font-name-complex="F" style:font-family-generic-complex="system" style:font-pitch-complex="variable" style:language-complex="it" style:country-complex="IT" style:font-style-complex="italic"/>
    </style:style>
    <style:style style:name="Strong" style:family="text" style:parent-style-name="Default_20_Paragraph_20_Font">
      <style:text-properties fo:font-weight="bold" style:font-weight-asian="bold" style:font-weight-complex="bold"/>
    </style:style>
    <style:style style:name="Citazione_20_intensa_20_Carattere" style:display-name="Citazione intensa Carattere" style:family="text" style:parent-style-name="Default_20_Paragraph_20_Font">
      <style:text-properties fo:color="#4f81bd" style:font-name="Times New Roman" fo:font-family="'Times New Roman'" style:font-family-generic="roman" style:font-pitch="variable" fo:font-size="10pt" fo:language="it" fo:country="IT" fo:font-style="italic" style:font-name-asian="Times New Roman1" style:font-family-asian="'Times New Roman'" style:font-family-generic-asian="system" style:font-pitch-asian="variable" style:font-size-asian="10pt" style:language-asian="ar" style:country-asian="SA" style:font-style-asian="italic" style:font-name-complex="Times New Roman1" style:font-family-complex="'Times New Roman'" style:font-family-generic-complex="system" style:font-pitch-complex="variable" style:font-size-complex="10pt" style:font-style-complex="italic"/>
    </style:style>
    <style:style style:name="Menzione_20_non_20_risolta1" style:display-name="Menzione non risolta1" style:family="text" style:parent-style-name="Default_20_Paragraph_20_Font">
      <style:text-properties fo:color="#605e5c" fo:background-color="#e1dfdd"/>
    </style:style>
    <style:style style:name="Titolo_20_3_20_Carattere" style:display-name="Titolo 3 Carattere" style:family="text" style:parent-style-name="Default_20_Paragraph_20_Font">
      <style:text-properties fo:color="#243f60" style:font-name="Cambria" fo:font-family="Cambria" style:font-family-generic="roman" style:font-pitch="variable" fo:font-size="12pt" fo:language="it" fo:country="IT" style:font-name-asian="F" style:font-family-generic-asian="system" style:font-pitch-asian="variable" style:font-size-asian="12pt" style:language-asian="it" style:country-asian="IT" style:font-name-complex="F" style:font-family-generic-complex="system" style:font-pitch-complex="variable" style:font-size-complex="12pt" style:language-complex="it" style:country-complex="IT"/>
    </style:style>
    <style:style style:name="Menzione_20_non_20_risolta2" style:display-name="Menzione non risolta2" style:family="text" style:parent-style-name="Default_20_Paragraph_20_Font">
      <style:text-properties fo:color="#605e5c" fo:background-color="#e1dfdd"/>
    </style:style>
    <style:style style:name="ui-provider" style:family="text" style:parent-style-name="Default_20_Paragraph_20_Font"/>
    <style:style style:name="Corpo_20_testo_20_Carattere" style:display-name="Corpo testo Carattere" style:family="text" style:parent-style-name="Default_20_Paragraph_20_Font">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style:style>
    <style:style style:name="Unresolved_20_Mention" style:display-name="Unresolved Mention" style:family="text" style:parent-style-name="Default_20_Paragraph_20_Font">
      <style:text-properties fo:color="#605e5c" fo:background-color="#e1dfdd"/>
    </style:style>
    <style:style style:name="fui-primitive" style:family="text" style:parent-style-name="Default_20_Paragraph_20_Font"/>
    <style:style style:name="Paragrafo_20_elenco_20_Carattere" style:display-name="Paragrafo elenco Carattere" style:family="text">
      <style:text-properties style:font-name="Times New Roman" fo:font-family="'Times New Roman'" style:font-family-generic="roman" style:font-pitch="variable" fo:language="it" fo:country="IT" style:font-name-asian="Times New Roman1" style:font-family-asian="'Times New Roman'" style:font-family-generic-asian="system" style:font-pitch-asian="variable" style:language-asian="it" style:country-asian="IT" style:font-name-complex="Times New Roman1" style:font-family-complex="'Times New Roman'" style:font-family-generic-complex="system" style:font-pitch-complex="variable" style:language-complex="it" style:country-complex="IT"/>
    </style:style>
    <style:style style:name="ListLabel_20_1" style:display-name="ListLabel 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fo:font-size="10pt" style:font-size-asian="10pt"/>
    </style:style>
    <style:style style:name="ListLabel_20_11" style:display-name="ListLabel 11" style:family="text">
      <style:text-properties fo:font-size="10pt" style:font-size-asian="10pt"/>
    </style:style>
    <style:style style:name="ListLabel_20_12" style:display-name="ListLabel 12" style:family="text">
      <style:text-properties fo:font-size="10pt" style:font-size-asian="10pt"/>
    </style:style>
    <style:style style:name="ListLabel_20_13" style:display-name="ListLabel 13" style:family="text">
      <style:text-properties fo:font-size="10pt" style:font-size-asian="10pt"/>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fo:font-style="normal" fo:font-weight="normal" style:font-style-asian="normal" style:font-weight-asian="normal" style:font-style-complex="normal" style:font-weight-complex="normal"/>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fo:font-weight="bold" style:font-weight-asian="bold" style:font-weight-complex="bold"/>
    </style:style>
    <style:style style:name="ListLabel_20_45" style:display-name="ListLabel 45" style:family="text">
      <style:text-properties fo:font-weight="bold" style:font-weight-asian="bold" style:font-weight-complex="bold"/>
    </style:style>
    <style:style style:name="ListLabel_20_46" style:display-name="ListLabel 46" style:family="text">
      <style:text-properties fo:font-weight="bold" style:font-weight-asian="bold" style:font-weight-complex="bold"/>
    </style:style>
    <style:style style:name="ListLabel_20_47" style:display-name="ListLabel 47" style:family="text">
      <style:text-properties fo:font-weight="bold" style:font-weight-asian="bold" style:font-weight-complex="bold"/>
    </style:style>
    <style:style style:name="ListLabel_20_48" style:display-name="ListLabel 48" style:family="text">
      <style:text-properties fo:font-weight="bold" style:font-weight-asian="bold" style:font-weight-complex="bold"/>
    </style:style>
    <style:style style:name="ListLabel_20_49" style:display-name="ListLabel 49" style:family="text">
      <style:text-properties fo:font-weight="bold" style:font-weight-asian="bold" style:font-weight-complex="bold"/>
    </style:style>
    <style:style style:name="ListLabel_20_50" style:display-name="ListLabel 50" style:family="text">
      <style:text-properties fo:font-weight="bold" style:font-weight-asian="bold" style:font-weight-complex="bold"/>
    </style:style>
    <style:style style:name="ListLabel_20_51" style:display-name="ListLabel 51" style:family="text">
      <style:text-properties fo:font-weight="bold" style:font-weight-asian="bold" style:font-weight-complex="bold"/>
    </style:style>
    <style:style style:name="ListLabel_20_52" style:display-name="ListLabel 52" style:family="text">
      <style:text-properties fo:font-weight="bold" style:font-weight-asian="bold" style:font-weight-complex="bold"/>
    </style:style>
    <style:style style:name="ListLabel_20_53" style:display-name="ListLabel 53"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style:list-level-properties>
      </text:list-level-style-bullet>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2.00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27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54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81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08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35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62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89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16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5"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6"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7"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8"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3"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358cm"/>
        </style:list-level-properties>
        <style:text-properties style:font-name="Wingdings"/>
      </text:list-level-style-bullet>
      <text:list-level-style-bullet text:level="2" text:style-name="ListLabel_20_14" style:num-suffix="o" text:bullet-char="o">
        <style:list-level-properties text:list-level-position-and-space-mode="label-alignment">
          <style:list-level-label-alignment text:label-followed-by="listtab" fo:text-indent="-0.635cm" fo:margin-left="2.628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98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168cm"/>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635cm" fo:margin-left="6.438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708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978cm"/>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635cm" fo:margin-left="10.248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51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7"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2" text:style-name="ListLabel_20_23" style:num-suffix="o" text:bullet-char="o">
        <style:list-level-properties text:list-level-position-and-space-mode="label-alignment">
          <style:list-level-label-alignment text:label-followed-by="listtab" fo:text-indent="-0.635cm" fo:margin-left="4.44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635cm" fo:margin-left="8.25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635cm" fo:margin-left="12.06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26"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7"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8"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29"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0"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3"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4"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35" style:num-suffix=""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8"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4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3"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4"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5"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6"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8"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49"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format="1" text:start-value="6">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0"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3.17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5.08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6.985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format="1" text:start-value="7">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1"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52" style:num-suffix=""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number text:level="2" text:style-name="ListLabel_20_53"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style:num-suffix=")" style:num-format="i">
        <style:list-level-properties text:list-level-position-and-space-mode="label-alignment">
          <style:list-level-label-alignment text:label-followed-by="listtab" fo:text-indent="-0.635cm" fo:margin-left="1.905cm"/>
        </style:list-level-properties>
      </text:list-level-style-number>
      <text:list-level-style-number text:level="4" style:num-prefix="("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5" style:num-prefix="("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6" style:num-prefix="(" style:num-suffix=")" style:num-format="i">
        <style:list-level-properties text:list-level-position-and-space-mode="label-alignment">
          <style:list-level-label-alignment text:label-followed-by="listtab" fo:text-indent="-0.635cm" fo:margin-left="3.8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9" style:num-suffix="." style:num-format="i">
        <style:list-level-properties text:list-level-position-and-space-mode="label-alignment">
          <style:list-level-label-alignment text:label-followed-by="listtab"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line-height="2%"/>
    </style:style>
    <style:style style:name="MP2" style:family="paragraph" style:parent-style-name="Frame_20_contents">
      <style:paragraph-properties fo:margin-left="0.035cm" fo:margin-right="0cm" fo:line-height="0.432cm" fo:text-indent="0cm" style:auto-text-indent="false"/>
    </style:style>
    <style:style style:name="MP3" style:family="paragraph">
      <loext:graphic-properties draw:fill="none"/>
      <style:paragraph-properties fo:text-align="center"/>
      <style:text-properties fo:color="#000000" fo:font-size="18pt"/>
    </style:style>
    <style:style style:name="MP4" style:family="paragraph" style:parent-style-name="Text_20_body">
      <style:paragraph-properties fo:line-height="2%"/>
      <style:text-properties fo:font-size="10pt" style:font-size-asian="10pt"/>
    </style:style>
    <style:style style:name="MT1" style:family="text">
      <style:text-properties fo:color="#2c73b5" style:font-name="Calibri" fo:font-weight="bold" style:font-weight-asian="bold"/>
    </style:style>
    <style:style style:name="MT2" style:family="text">
      <style:text-properties fo:font-size="10pt" style:font-size-asian="10pt"/>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gr1" style:family="graphic" style:parent-style-name="Frame">
      <style:graphic-properties draw:stroke="none" svg:stroke-width="0cm" draw:fill="none" draw:textarea-vertical-align="top" draw:auto-grow-height="false" fo:min-height="0.462cm" fo:min-width="0.953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0.991cm" fo:margin-bottom="1.219cm" fo:margin-left="2.54cm" fo:margin-right="2.54cm" style:writing-mode="lr-tb" style:layout-grid-color="#c0c0c0" style:layout-grid-lines="46" style:layout-grid-base-height="0.527cm" style:layout-grid-ruby-height="0cm" style:layout-grid-mode="none" style:layout-grid-ruby-below="false" style:layout-grid-print="false" style:layout-grid-display="false" style:layout-grid-base-width="0.459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49cm" fo:margin-left="0cm" fo:margin-right="0cm" fo:margin-bottom="1.448cm" style:dynamic-spacing="true"/>
      </style:header-style>
      <style:footer-style>
        <style:header-footer-properties fo:min-height="1.321cm" fo:margin-left="0cm" fo:margin-right="0cm" fo:margin-top="1.221cm" style:dynamic-spacing="true"/>
      </style:footer-style>
    </style:page-layout>
  </office:automatic-styles>
  <office:master-styles>
    <style:master-page style:name="Standard" style:page-layout-name="Mpm1">
      <style:header>
        <text:p text:style-name="MP1"><draw:custom-shape text:anchor-type="paragraph" draw:z-index="85" draw:name="Rettangolo 1" draw:style-name="Mgr1" draw:text-style-name="MP3" svg:width="0.952cm" svg:height="0.461cm" svg:x="2.053cm" svg:y="1.311cm"><text:p text:style-name="MP2"><text:span text:style-name="MT1">PNRR</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Immagine 6" text:anchor-type="char" svg:x="1.884cm" svg:y="0.993cm" svg:width="4.427cm" svg:height="1.187cm" draw:z-index="16"><draw:image xlink:href="Pictures/100000000000018000000060FD6F79FBD4DC1F5B.jpg" xlink:type="simple" xlink:show="embed" xlink:actuate="onLoad" loext:mime-type="image/jpeg"/></draw:frame><draw:frame draw:style-name="Mfr1" draw:name="Immagine 5" text:anchor-type="char" svg:x="12.037cm" svg:y="0.926cm" svg:width="2.716cm" svg:height="1.244cm" draw:z-index="33"><draw:image xlink:href="Pictures/10000000000000D5000000614891506F55FE4522.jpg" xlink:type="simple" xlink:show="embed" xlink:actuate="onLoad" loext:mime-type="image/jpeg"/></draw:frame><draw:frame draw:style-name="Mfr1" draw:name="Immagine 300003149" text:anchor-type="char" svg:x="16.341cm" svg:y="1.037cm" svg:width="3.806cm" svg:height="1.166cm" draw:z-index="50"><draw:image xlink:href="Pictures/100000000000012B0000005B11AEFA6CA3B3558F.jpg" xlink:type="simple" xlink:show="embed" xlink:actuate="onLoad" loext:mime-type="image/jpeg"/></draw:frame><draw:frame draw:style-name="Mfr1" draw:name="Immagine 1" text:anchor-type="char" svg:x="7.237cm" svg:y="0.706cm" svg:width="3.353cm" svg:height="1.919cm" draw:z-index="68"><draw:image xlink:href="Pictures/10000000000000EB0000006CE6B4D292BABE0AD6.jpg" xlink:type="simple" xlink:show="embed" xlink:actuate="onLoad" loext:mime-type="image/jpeg"/></draw:frame><text:span text:style-name="MT2">\</text:span></text:p>
      </style:header>
      <style:footer>
        <text:p text:style-name="MP4"/>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De Luca Gaia</meta:initial-creator>
    <dc:creator>Elvira Passaro</dc:creator>
    <meta:editing-cycles>82</meta:editing-cycles>
    <meta:print-date>2024-05-29T12:55:00</meta:print-date>
    <meta:creation-date>2024-05-28T14:21:00</meta:creation-date>
    <dc:date>2024-06-17T12:56:00</dc:date>
    <dc:language>it-IT</dc:language>
    <meta:editing-duration>PT3H53M</meta:editing-duration>
    <meta:generator>LibreOffice/6.4.3.2$Windows_X86_64 LibreOffice_project/747b5d0ebf89f41c860ec2a39efd7cb15b54f2d8</meta:generator>
    <meta:document-statistic meta:table-count="2" meta:image-count="4" meta:object-count="3" meta:page-count="17" meta:paragraph-count="700" meta:word-count="5397" meta:character-count="37977" meta:non-whitespace-character-count="32614"/>
    <meta:user-defined meta:name="AppVersion">16.0000</meta:user-defined>
    <meta:user-defined meta:name="ComplianceAssetId"/>
    <meta:user-defined meta:name="ContentTypeId">0x01010075E8B56239E37B49A5FD413962ECD4D8</meta:user-defined>
    <meta:user-defined meta:name="Created" meta:value-type="date">2022-12-09T00:00:00</meta:user-defined>
    <meta:user-defined meta:name="Creator" meta:value-type="string">Microsoft® Word 2019</meta:user-defined>
    <meta:user-defined meta:name="DocSecurity" meta:value-type="float">0</meta:user-defined>
    <meta:user-defined meta:name="HyperlinksChanged" meta:value-type="boolean">false</meta:user-defined>
    <meta:user-defined meta:name="LastSaved" meta:value-type="date">2022-12-12T00:00:00</meta:user-defined>
    <meta:user-defined meta:name="LinksUpToDate" meta:value-type="boolean">false</meta:user-defined>
    <meta:user-defined meta:name="MediaServiceImageTags" meta:value-type="string"/>
    <meta:user-defined meta:name="Order" meta:value-type="float">116600</meta:user-defined>
    <meta:user-defined meta:name="ScaleCrop" meta:value-type="boolean">false</meta:user-defined>
    <meta:user-defined meta:name="ShareDoc" meta:value-type="boolean">false</meta:user-defined>
    <meta:user-defined meta:name="TemplateUrl" meta:value-type="string"/>
    <meta:user-defined meta:name="TriggerFlowInfo" meta:value-type="string"/>
    <meta:user-defined meta:name="_ExtendedDescription" meta:value-type="string"/>
    <meta:user-defined meta:name="xd_ProgID" meta:value-type="string"/>
    <meta:user-defined meta:name="xd_Signature" meta:value-type="boolean">false</meta:user-defined>
    <meta:template xlink:type="simple" xlink:actuate="onRequest" xlink:title="Normal.dotm" xlink:href=""/>
  </office:meta>
</office:document-meta>
</file>