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margin-top="0cm" fo:margin-bottom="0cm" style:line-height-at-least="0.353cm" fo:text-align="center" style:justify-single-word="false"/>
    </style:style>
    <style:style style:name="P5" style:family="paragraph" style:parent-style-name="Standard">
      <style:paragraph-properties fo:margin-top="0cm" fo:margin-bottom="0.212cm" fo:line-height="100%" fo:text-align="justify" style:justify-single-word="false"/>
    </style:style>
    <style:style style:name="P6" style:family="paragraph" style:parent-style-name="Standard">
      <style:paragraph-properties fo:margin-top="0cm" fo:margin-bottom="0.212cm" fo:line-height="100%" fo:text-align="center" style:justify-single-word="false"/>
    </style:style>
    <style:style style:name="P7" style:family="paragraph" style:parent-style-name="Standard">
      <style:paragraph-properties fo:margin-top="0cm" fo:margin-bottom="0.212cm" fo:text-align="center" style:justify-single-word="false"/>
    </style:style>
    <style:style style:name="P8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style:font-name-complex="Times New Roman1"/>
    </style:style>
    <style:style style:name="P9" style:family="paragraph" style:parent-style-name="Standard">
      <style:paragraph-properties fo:margin-top="0.212cm" fo:margin-bottom="0.212cm" fo:line-height="100%" fo:text-align="justify" style:justify-single-word="false"/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weight="bold" style:font-weight-asian="bold" style:font-name-complex="Times New Roman1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2">MODELLO DI DICHIARAZIONE</text:span></text:p>
      <text:p text:style-name="P4"><text:span text:style-name="T2">Dichiarazione sostitutiva dell'atto di notorietà rilasciata ai sensi degli artt. 46 e 47 del D.P.R. 28</text:span></text:p>
      <text:p text:style-name="P1"><text:span text:style-name="T2">dicembre 2000, n. 445</text:span></text:p>
      <text:p text:style-name="P5"><text:span text:style-name="T1">Il/La sottoscritto/a …………………………………., in ordine al conferimento dell’incarico di dirigente del Servizio ……. presso l’A.ra.n. Sicilia, presa visione della normativa introdotta dal d.lgs.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7"><text:span text:style-name="T2">D I C H I A R A</text:span></text:p>
      <text:p text:style-name="P5"><text:span text:style-name="T1">• </text:span><text:span text:style-name="T2">di non trovarsi in alcuna delle cause di inconferibilità</text:span><text:span text:style-name="T1"> dell’incarico di cui al d.lgs. 8 aprile 2013, n. 39 (artt. 3-4-7)</text:span></text:p>
      <text:p text:style-name="P5"><text:span text:style-name="T1">• </text:span><text:span text:style-name="T2">di non trovarsi in alcuna delle cause di incompatibilità</text:span><text:span text:style-name="T1"> dell’incarico di cui al d.lgs. 8 aprile 2013, n. 39 (artt. 9-11-12-13)</text:span></text:p>
      <text:p text:style-name="P5"><text:span text:style-name="T1">• </text:span><text:span text:style-name="T2">di non trovarsi in alcuna delle cause di incompatibilità</text:span><text:span text:style-name="T1"> previste dall’ultimo periodo del 4° comma dell’art.25 della legge regionale n.10/2000</text:span></text:p>
      <text:p text:style-name="P5"><text:span text:style-name="T1">• di ricoprire attualmente il/i seguente/i incarico/hi:</text:span></text:p>
      <text:p text:style-name="P9"><text:span text:style-name="T1">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5"><text:span text:style-name="T1">• di non avere subito condanne per reati commessi contro la pubblica amministrazione</text:span></text:p>
      <text:p text:style-name="P6"><text:span text:style-name="T2">ovvero</text:span></text:p>
      <text:p text:style-name="P9"><text:span text:style-name="T1">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2"/>
      <text:p text:style-name="P3"><text:span text:style-name="T2">SI IMPEGNA</text:span></text:p>
      <text:p text:style-name="P5"><text:span text:style-name="T1">Ai sensi dell'art. 20 del d.lgs. n.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span></text:p>
      <text:p text:style-name="P5"><text:span text:style-name="T2">Trattamento dei dati personali</text:span></text:p>
      <text:p text:style-name="P5"><text:span text:style-name="T1">Il sottoscritto autorizza il trattamento dei dati personali presenti, ai sensi del D.Lgs. n.196/2003 “Codice in materia di protezione dei dati personali” e del GDPR (Regolamento (UE) 2016/679), anche con strumenti informatici, esclusivamente per le finalità per le quali la presente dichiarazione viene resa.</text:span></text:p>
      <text:p text:style-name="P8"/>
      <text:p text:style-name="P5"><text:span text:style-name="T1">Luogo e data <text:tab/><text:tab/><text:tab/><text:tab/><text:tab/><text:tab/><text:tab/><text:tab/>……………………………………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style:font-name-asian="Calibri1" style:font-size-asian="11pt" style:font-name-complex="Calibri1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default-outline-level="" style:list-style-name="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Mangal1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testazione1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" style:font-size-complex="14pt"/>
    </style:style>
    <style:style style:name="Didascalia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ListLabel_20_1" style:display-name="ListLabel 1" style:family="text">
      <style:text-properties style:font-name-complex="Courier Ne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dc:creator>Santo Cerami</dc:creator>
    <meta:editing-cycles>3</meta:editing-cycles>
    <meta:print-date>2024-03-13T11:15:00</meta:print-date>
    <meta:creation-date>2024-03-21T16:43:00</meta:creation-date>
    <dc:date>2024-09-12T08:51:00</dc:date>
    <meta:editing-duration>PT1S</meta:editing-duration>
    <meta:generator>OpenOffice/4.1.14$Win32 OpenOffice.org_project/4114m1$Build-9811</meta:generator>
    <meta:document-statistic meta:table-count="0" meta:image-count="0" meta:object-count="0" meta:page-count="1" meta:paragraph-count="18" meta:word-count="285" meta:character-count="20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