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 fo:hyphenation-ladder-count="no-limit" style:writing-mode="lr-tb"/>
      <style:text-properties fo:color="#1f4d78" loext:opacity="100%" style:font-name="Calibri Light" fo:font-size="11pt" fo:language="it" fo:country="IT" fo:font-weight="bold" style:font-size-asian="11pt" style:font-weight-asian="bold" style:font-name-complex="Calibri Ligh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text-align="start" style:justify-single-word="false" fo:hyphenation-ladder-count="no-limit" style:writing-mode="lr-tb"/>
      <style:text-properties fo:color="#1f4d78" loext:opacity="100%" style:font-name="Times New Roman" fo:font-size="11pt" fo:language="it" fo:country="IT" fo:font-weight="bold" style:font-size-asian="11pt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left="0cm" fo:margin-right="-0.377cm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left="0cm" fo:margin-right="-0.377cm" fo:text-align="center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1pt" fo:language="it" fo:country="IT" fo:font-weight="bold" style:font-size-asian="11pt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text-align="center" style:justify-single-word="false" fo:hyphenation-ladder-count="no-limit" style:writing-mode="lr-tb"/>
      <style:text-properties style:use-window-font-color="true" loext:opacity="0%" style:font-name="Times New Roman" fo:font-size="11pt" fo:language="it" fo:country="IT" fo:font-weight="bold" style:font-size-asian="11pt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0.635cm" fo:margin-right="0cm" fo:text-align="center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1pt" fo:language="it" fo:country="IT" fo:font-weight="bold" style:font-size-asian="11pt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text-align="center" style:justify-single-word="false" fo:hyphenation-ladder-count="no-limit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0.635cm" fo:margin-right="0cm" fo:text-align="center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left="10.001cm" fo:margin-right="0cm" fo:text-align="start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 style:list-style-name="WW8Num1">
      <style:paragraph-properties fo:margin-left="0.75cm" fo:margin-right="0cm" fo:margin-top="0.106cm" fo:margin-bottom="0.106cm" style:contextual-spacing="false" fo:text-align="start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.635cm" fo:margin-right="0cm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justify" style:justify-single-word="false" fo:hyphenation-ladder-count="no-limit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 style:list-style-name="WW8Num1">
      <style:paragraph-properties fo:margin-left="0.75cm" fo:margin-right="0cm" fo:margin-top="0.106cm" fo:margin-bottom="0.106cm" style:contextual-spacing="false" fo:text-align="justify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 style:list-style-name="WW8Num1">
      <style:paragraph-properties fo:margin-left="0.751cm" fo:margin-right="0cm" fo:margin-top="0.106cm" fo:margin-bottom="0cm" style:contextual-spacing="false" fo:text-align="justify" style:justify-single-word="false" fo:hyphenation-ladder-count="no-limit" fo:text-indent="-0.635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 style:list-style-name="WW8Num1">
      <style:paragraph-properties fo:margin-left="1.501cm" fo:margin-right="0cm" fo:margin-top="0.106cm" fo:margin-bottom="0.106cm" style:contextual-spacing="false" fo:text-align="justify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 style:list-style-name="WW8Num1">
      <style:paragraph-properties fo:margin-left="0.751cm" fo:margin-right="0cm" fo:margin-top="0.106cm" fo:margin-bottom="0cm" style:contextual-spacing="false" fo:text-align="justify" style:justify-single-word="false" fo:hyphenation-ladder-count="no-limit" fo:text-indent="-0.635cm" style:auto-text-indent="false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 style:list-style-name="WW8Num1">
      <style:paragraph-properties fo:margin-left="0.75cm" fo:margin-right="0cm" fo:margin-top="0.212cm" fo:margin-bottom="0cm" style:contextual-spacing="false" fo:text-align="justify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 style:list-style-name="WW8Num1">
      <style:paragraph-properties fo:margin-left="1.259cm" fo:margin-right="0cm" fo:margin-top="0.106cm" fo:margin-bottom="0cm" style:contextual-spacing="false" fo:text-align="justify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list-style-name="WW8Num1">
      <style:paragraph-properties fo:margin-left="0.751cm" fo:margin-right="0cm" fo:margin-top="0.212cm" fo:margin-bottom="0.282cm" style:contextual-spacing="false" fo:text-align="justify" style:justify-single-word="false" fo:hyphenation-ladder-count="no-limit" fo:text-indent="-0.63cm" style:auto-text-indent="false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text-align="justify" style:justify-single-word="false" fo:hyphenation-ladder-count="no-limit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9.991cm" fo:margin-right="0cm" fo:text-align="center" style:justify-single-word="false" fo:hyphenation-ladder-count="no-limit" fo:text-indent="1.249cm" style:auto-text-indent="false" style:writing-mode="lr-tb"/>
      <style:text-properties style:use-window-font-color="true" loext:opacity="0%" style:font-name="Times New Roman" fo:font-size="11pt" fo:language="it" fo:country="IT" fo:font-style="normal" fo:font-weight="normal" style:font-size-asian="11pt" style:font-style-asian="normal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9.991cm" fo:margin-right="0cm" fo:text-align="center" style:justify-single-word="false" fo:hyphenation-ladder-count="no-limit" fo:text-indent="1.249cm" style:auto-text-indent="false" style:writing-mode="lr-tb"/>
      <style:text-properties style:use-window-font-color="true" loext:opacity="0%" style:font-name="Times New Roman" fo:font-size="11pt" fo:language="it" fo:country="IT" fo:font-style="italic" fo:font-weight="normal" style:font-size-asian="11pt" style:font-style-asian="italic" style:font-weight-asian="normal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.635cm" fo:margin-right="0cm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Calibri" fo:font-size="11pt" fo:language="it" fo:country="IT" fo:font-style="normal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text-align="start" style:justify-single-word="false" style:writing-mode="lr-tb"/>
      <style:text-properties style:use-window-font-color="true" loext:opacity="0%" style:font-name="Calibri" fo:font-size="11pt" fo:language="it" fo:country="IT" fo:font-style="normal" fo:font-weight="normal" style:font-size-asian="11pt" style:font-style-asian="normal" style:font-weight-asian="normal" style:font-name-complex="Calibri"/>
    </style:style>
    <style:style style:name="P25" style:family="paragraph" style:parent-style-name="Standard">
      <style:paragraph-properties fo:text-align="justify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 style:list-style-name="WW8Num1">
      <style:paragraph-properties fo:margin-left="0.751cm" fo:margin-right="0cm" fo:margin-top="0.106cm" fo:margin-bottom="0cm" style:contextual-spacing="false" fo:text-align="justify" style:justify-single-word="false" fo:hyphenation-ladder-count="no-limit" fo:text-indent="-0.63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use-window-font-color="true" loext:opacity="0%" style:font-name="Times New Roman" fo:font-size="11pt" fo:language="it" fo:country="IT" fo:font-weight="bold" style:font-size-asian="11pt" style:font-weight-asian="bold" style:font-name-complex="Times New Roman" style:font-size-complex="11pt"/>
    </style:style>
    <style:style style:name="T2" style:family="text">
      <style:text-properties style:use-window-font-color="true" loext:opacity="0%" style:font-name="Times New Roman" fo:font-size="11pt" fo:language="it" fo:country="IT" fo:font-weight="normal" style:font-size-asian="11pt" style:font-weight-asian="normal" style:font-name-complex="Times New Roman" style:font-size-complex="11pt"/>
    </style:style>
    <style:style style:name="T3" style:family="text">
      <style:text-properties style:use-window-font-color="true" loext:opacity="0%" style:font-name="Times New Roman" fo:font-size="11pt" fo:language="it" fo:country="IT" fo:font-style="italic" fo:font-weight="normal" style:font-size-asian="11pt" style:font-style-asian="italic" style:font-weight-asian="normal" style:font-name-complex="Times New Roman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4">PROGRAMMA REGIONALE FESR SICILIA 2021/2027</text:p>
      <text:p text:style-name="P4">PRIORITA' 0005 – “UNA SICILIA PIU' INCLUSIVA”</text:p>
      <text:p text:style-name="P4">OBIETTIVO SPECIFICO RS 4.6</text:p>
      <text:p text:style-name="P4">AZIONE 4.6.2</text:p>
      <text:p text:style-name="P3"><text:span text:style-name="T1">“PROMOZIONE DEL TURISMO ESPERIENZIALE E RESPONSABILE”</text:span></text:p>
      <text:p text:style-name="P2"/>
      <text:p text:style-name="P2"/>
      <text:p text:style-name="P7">Allegato 1 - Modello per la domanda di contributo finanziario</text:p>
      <text:p text:style-name="P9"/>
      <text:p text:style-name="P9"/>
      <text:p text:style-name="P5">DOMANDA DI CONCESSIONE DEL CONTRIBUTO</text:p>
      <text:p text:style-name="P5">PR FESR SICILIA 2021-2027</text:p>
      <text:p text:style-name="P5">Obiettivo specifico 4.6</text:p>
      <text:p text:style-name="P6">Azione 4.6.2</text:p>
      <text:p text:style-name="P11"/>
      <text:p text:style-name="P11"/>
      <text:p text:style-name="P12">Il/La sottoscritto/a ……………………………………………………………………………., nato/a a …………………………………………………… (…………), il ………………… CF …………………………………………………… residente a ………………………………….…………………… (……….) in via ……………………………………………………………… n. ………………, in qualità di legale rappresentante ……………………..……………………………………… di ……………………………………………………C.F./P.IVA………………………………………………..</text:p>
      <text:p text:style-name="P12">tel./cell. ……………………………. fax ………………….. e-mail ……………………………… , P.E.C. ……………………………………………</text:p>
      <text:p text:style-name="P6"/>
      <text:p text:style-name="P6">CHIEDE</text:p>
      <text:p text:style-name="P8"/>
      <text:p text:style-name="P25"><text:span text:style-name="T2">di partecipare all’Avviso “</text:span><text:span text:style-name="T1">PROMOZIONE DEL TURISMO ESPERIENZIALE E RESPONSABILE</text:span><text:span text:style-name="T2">” di selezione dei beneficiari, a valere sull’Obiettivo Specifico 4.6 Azione 4.6.2 del PR FESR Sicilia 2021/2027, cofinanziato dal Fondo europeo di sviluppo regionale (FESR), per la realizzazione di operazioni di beni, servizi e lavori <text:s/>pubblicato sulla GURS __________.</text:span></text:p>
      <text:p text:style-name="P12"/>
      <text:p text:style-name="P5">DICHIARA</text:p>
      <text:p text:style-name="P7"/>
      <text:p text:style-name="P12">ai sensi del D.P.R. n. 445/2000, di essere consapevole delle responsabilità penali cui può andare incontro in caso di dichiarazione mendace e di esibizione di atto falso o contenente dati non più rispondenti a verità;</text:p>
      <text:list xml:id="list3652448224" text:style-name="WW8Num1">
        <text:list-item>
          <text:p text:style-name="P10">di aver preso visione dell’Avviso e dei relativi allegati e di accettarne incondizionatamente le relative previsioni e disposizioni;</text:p>
        </text:list-item>
        <text:list-item>
          <text:p text:style-name="P13">di aver preso visione dello schema di Disciplinare Allegato 3 al presente Avviso e di accettarne le relative previsioni e disposizioni;</text:p>
        </text:list-item>
        <text:list-item>
          <text:p text:style-name="P13">che il nominativo del R.U.P. che svolgerà anche le funzioni di R.E.O. ai fini dell’alimentazione dei dati gestionale e di monitoraggio del sistema Caronte è ______________________;</text:p>
        </text:list-item>
        <text:list-item>
          <text:p text:style-name="P13">il rispetto, lì dove ne sussistano i requisiti, di quanto previsto dall’art. 73 c.2 lett. j) del RDC, ovvero “l’immunizzazione dagli effetti del clima degli investimenti in infrastrutture la cui durata attesa è di almeno cinque anni” (Comunicazione 2021/C 373/01 – climateproofing), come declinato tra i requisiti di “Ammissibilità Generale”: criterio 3.5;</text:p>
        </text:list-item>
        <text:list-item>
          <text:p text:style-name="P13">il rispetto del principio del DNSH ex art. 17 del Regolamento (UE) 2020/852, come declinato tra i requisiti di “Ammissibilità Generale”: criterio 3.9;</text:p>
        </text:list-item>
      </text:list>
      <text:p text:style-name="P5"/>
      <text:p text:style-name="P5">ALLEGA</text:p>
      <text:p text:style-name="P7"/>
      <text:list xml:id="list102526642257101" text:continue-numbering="true" text:style-name="WW8Num1">
        <text:list-item>
          <text:p text:style-name="P14">Formulario debitamente compilato e sottoscritto secondo il modello Allegato 2 dell’Avviso;</text:p>
        </text:list-item>
        <text:list-item>
          <text:p text:style-name="P14"><text:soft-page-break/>Relazione descrittiva del progetto nella quale se ne evidenzi l'efficacia al conseguimento dell’Obiettivo Specifico del PR nel quale si incardina il presente avviso di selezione, comprensiva di:</text:p>
        </text:list-item>
        <text:list-item>
          <text:p text:style-name="P15">Dettagliato piano finanziario delle spese per le quali si richiede il finanziamento e connesso prospetto delle entrate e delle relative coperture, evidenziando le fonti finanziarie previste e cronoprogramma dell’operazione per il quale è richiesta l’ammissione al contributo finanziario, con puntuale identificazione delle diverse fasi temporali di attuazione;</text:p>
        </text:list-item>
        <text:list-item>
          <text:p text:style-name="P15">Prospetto analitico e descrizione dei costi previsti, con attestazione congruità prezzi da parte del RUP;</text:p>
        </text:list-item>
        <text:list-item>
          <text:p text:style-name="P26"><text:span text:style-name="T2">Documentazione a norma di legge dell’avvenuta costituzione o, in alternativa, apposita manifestazione ad associarsi in una delle forme previste dalla normativa vigente</text:span><text:span text:style-name="T3"> (nel caso di <text:s/>partenariato);</text:span></text:p>
        </text:list-item>
        <text:list-item>
          <text:p text:style-name="P16">Provvedimento amministrativo dell’ente richiedente di approvazione del progetto (con i contenuti richiesti dall’Avviso all’art.12 c.3, lett. b) e relativi altri elementi che costituiscono requisiti di ammissibilità, ivi incluso l’impegno dell’ente richiedente alla copertura della quota di cofinanziamento dell’operazione specificando l’importo e le fonti;</text:p>
        </text:list-item>
        <text:list-item>
          <text:p text:style-name="P16">Dichiarazione attestante la posizione dell’Ente richiedente in merito al regime IVA al fine di determinare l’eventuale ammissibilità dell’IVA al contributo del PR FESR Sicilia 2021-2027, qualora costituisca un costo realmente e definitivamente sostenuto e non sia recuperabile;</text:p>
        </text:list-item>
        <text:list-item>
          <text:p text:style-name="P16">Dichiarazione attestante l’insussistenza delle condizioni ostative di cui all’art. 15, comma 9, della legge regionale n. 8/2016;</text:p>
        </text:list-item>
        <text:list-item>
          <text:p text:style-name="P16">Dichiarazione del rispetto del “principio DNSH” e del rispetto del climateproofing (immunizzazione dagli effetti del clima - Verifica climatica) come da format Allegato n.7;</text:p>
        </text:list-item>
        <text:list-item>
          <text:p text:style-name="P16">Autocertificazione resa ai sensi dell’art. 47 del D.P.R. n. 445/2000 con il quale il Legale Rappresentante di questo Ente autocertifica di non avere richiesto e ottenuto contributi finanziari a valere sui programmi indicati all’art. 15, comma 9, della legge regionale n. 8/2016 come sostituito dal comma 1 dell’art. 21 della legge regionale n. 8/2017 e di non essere inadempiente agli obblighi di monitoraggio economico, finanziario, fisico e procedurale previsti dalla citata norma regionale;</text:p>
        </text:list-item>
        <text:list-item>
          <text:p text:style-name="P16">Autocertificazione resa ai sensi dell’art. 47 del D.P.R. n. 445/2000 con il quale si attesti <text:s/>di non avere presentato altra istanza a valere sul presente Avviso, sia in forma singola che aggregata nonché di avere la propria sede nell'area oggetto dell'intervento programmato;</text:p>
        </text:list-item>
        <text:list-item>
          <text:p text:style-name="P17">Eventuali altri documenti utili per la valutazione come previsto dall’Avviso e, segnatamente:</text:p>
        </text:list-item>
        <text:list-item>
          <text:p text:style-name="P18">definizione degli obiettivi, metodologie e procedure di attuazione;</text:p>
        </text:list-item>
        <text:list-item>
          <text:p text:style-name="P18">miglioramento della fruibilità/accessibilità di beni turistici/attrattori;</text:p>
        </text:list-item>
        <text:list-item>
          <text:p text:style-name="P18">capacità di attivare processi partecipativi e di attivare nuove forme di socialità, inclusione e innovazione;</text:p>
        </text:list-item>
        <text:list-item>
          <text:p text:style-name="P18">sostenibilità ambientale della proposta;</text:p>
        </text:list-item>
        <text:list-item>
          <text:p text:style-name="P18">qualità economico finanziaria della proposta in termini di rapporto tra l’importo del sostegno, le attività intraprese e gli obiettivi dell’intervento;</text:p>
        </text:list-item>
        <text:list-item>
          <text:p text:style-name="P19">copia fronte/retro documento di riconoscimento in corso di validità.</text:p>
        </text:list-item>
      </text:list>
      <text:p text:style-name="P20"/>
      <text:p text:style-name="P21">Il dichiarante</text:p>
      <text:p text:style-name="P22">Firma digitale</text:p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Arial Unicode MS1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2" style:display-name="ListLabel 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3" style:display-name="ListLabel 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4" style:display-name="ListLabel 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5" style:display-name="ListLabel 5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6" style:display-name="ListLabel 6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7" style:display-name="ListLabel 7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8" style:display-name="ListLabel 8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9" style:display-name="ListLabel 9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10" style:display-name="ListLabel 1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11" style:display-name="ListLabel 1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12" style:display-name="ListLabel 1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13" style:display-name="ListLabel 1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14" style:display-name="ListLabel 1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·">
        <style:list-level-properties text:list-level-position-and-space-mode="label-alignment">
          <style:list-level-label-alignment text:label-followed-by="listtab"/>
        </style:list-level-properties>
        <style:text-properties style:font-name="Symbol1"/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30T16:49:31.284000000</meta:creation-date>
    <dc:date>2025-02-03T09:58:34.610000000</dc:date>
    <meta:editing-cycles>3</meta:editing-cycles>
    <meta:editing-duration>PT18M55S</meta:editing-duration>
    <meta:document-statistic meta:table-count="0" meta:image-count="0" meta:object-count="0" meta:page-count="2" meta:paragraph-count="42" meta:word-count="771" meta:character-count="5584" meta:non-whitespace-character-count="4873"/>
    <meta:generator>LibreOffice/7.5.2.2$Windows_X86_64 LibreOffice_project/53bb9681a964705cf672590721dbc85eb4d0c3a2</meta:generator>
  </office:meta>
</office:document-meta>
</file>