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Calibri" svg:font-family="Calibri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left="0cm" fo:margin-right="-0.377cm" fo:text-align="center" style:justify-single-word="false" fo:text-indent="0cm" style:auto-text-indent="false" style:writing-mode="lr-tb"/>
    </style:style>
    <style:style style:name="P2" style:family="paragraph" style:parent-style-name="Standard">
      <style:paragraph-properties fo:margin-left="0cm" fo:margin-right="0.086cm" fo:margin-top="0.095cm" fo:margin-bottom="0cm" style:contextual-spacing="false" fo:text-align="center" style:justify-single-word="false" fo:text-indent="0cm" style:auto-text-indent="false" style:writing-mode="lr-tb"/>
    </style:style>
    <style:style style:name="P3" style:family="paragraph" style:parent-style-name="Standard">
      <style:paragraph-properties fo:margin-left="2.992cm" fo:margin-right="3.519cm" fo:text-align="center" style:justify-single-word="false" fo:text-indent="0cm" style:auto-text-indent="false" style:writing-mode="lr-tb"/>
    </style:style>
    <style:style style:name="P4" style:family="paragraph" style:parent-style-name="Standard">
      <style:paragraph-properties fo:margin-left="0cm" fo:margin-right="0.517cm" fo:text-align="center" style:justify-single-word="false" fo:text-indent="0cm" style:auto-text-indent="false" style:writing-mode="lr-tb"/>
    </style:style>
    <style:style style:name="P5" style:family="paragraph" style:parent-style-name="Standard">
      <style:paragraph-properties fo:margin-left="0cm" fo:margin-right="-0.377cm" fo:text-align="center" style:justify-single-word="false" fo:text-indent="0cm" style:auto-text-indent="false" style:writing-mode="lr-tb"/>
      <style:text-properties style:font-name="Times New Roman" fo:font-size="11pt" fo:language="it" fo:country="IT" fo:font-weight="bold" style:font-size-asian="11pt" style:font-weight-asian="bold" style:font-name-complex="Times New Roman"/>
    </style:style>
    <style:style style:name="P6" style:family="paragraph" style:parent-style-name="Standard">
      <style:paragraph-properties fo:margin-top="0.016cm" fo:margin-bottom="0cm" style:contextual-spacing="false" style:line-height-at-least="0.459cm" fo:text-align="start" style:justify-single-word="false" style:writing-mode="lr-tb"/>
      <style:text-properties style:font-name="Times New Roman" fo:font-size="12pt" fo:letter-spacing="normal" fo:language="it" fo:country="IT" fo:font-weight="normal" style:font-size-asian="12pt" style:font-weight-asian="normal" style:font-name-complex="Times New Roman"/>
    </style:style>
    <style:style style:name="P7" style:family="paragraph" style:parent-style-name="Standard">
      <style:paragraph-properties fo:margin-top="0.014cm" fo:margin-bottom="0cm" style:contextual-spacing="false" style:line-height-at-least="0.229cm" fo:text-align="start" style:justify-single-word="false" style:writing-mode="lr-tb"/>
      <style:text-properties style:font-name="Times New Roman" fo:font-size="12pt" fo:letter-spacing="normal" fo:language="it" fo:country="IT" fo:font-weight="normal" style:font-size-asian="12pt" style:font-weight-asian="normal" style:font-name-complex="Times New Roman"/>
    </style:style>
    <style:style style:name="P8" style:family="paragraph" style:parent-style-name="Standard">
      <style:paragraph-properties fo:margin-top="0.007cm" fo:margin-bottom="0cm" style:contextual-spacing="false" style:line-height-at-least="0.194cm" fo:text-align="start" style:justify-single-word="false" style:writing-mode="lr-tb"/>
      <style:text-properties style:font-name="Times New Roman" fo:font-size="12pt" fo:letter-spacing="normal" fo:language="it" fo:country="IT" fo:font-weight="normal" style:font-size-asian="12pt" style:font-weight-asian="normal" style:font-name-complex="Times New Roman"/>
    </style:style>
    <style:style style:name="P9" style:family="paragraph" style:parent-style-name="Standard">
      <style:paragraph-properties fo:margin-left="0cm" fo:margin-right="0.086cm" fo:margin-top="0.018cm" fo:margin-bottom="0cm" style:contextual-spacing="false" style:line-height-at-least="0.194cm" fo:text-align="start" style:justify-single-word="false" fo:text-indent="0cm" style:auto-text-indent="false" style:writing-mode="lr-tb"/>
      <style:text-properties style:font-name="Times New Roman" fo:font-size="12pt" fo:letter-spacing="normal" fo:language="it" fo:country="IT" fo:font-weight="normal" style:font-size-asian="12pt" style:font-weight-asian="normal" style:font-name-complex="Times New Roman"/>
    </style:style>
    <style:style style:name="P10" style:family="paragraph" style:parent-style-name="Standard">
      <style:paragraph-properties style:line-height-at-least="0.353cm" fo:text-align="start" style:justify-single-word="false" style:writing-mode="lr-tb"/>
      <style:text-properties style:font-name="Times New Roman" fo:font-size="12pt" fo:letter-spacing="normal" fo:language="it" fo:country="IT" fo:font-weight="normal" style:font-size-asian="12pt" style:font-weight-asian="normal" style:font-name-complex="Times New Roman"/>
    </style:style>
    <style:style style:name="P11" style:family="paragraph" style:parent-style-name="Standard">
      <style:paragraph-properties fo:margin-left="0cm" fo:margin-right="0.086cm" fo:margin-top="0.009cm" fo:margin-bottom="0cm" style:contextual-spacing="false" style:line-height-at-least="0.3cm" fo:text-align="start" style:justify-single-word="false" fo:text-indent="0cm" style:auto-text-indent="false" style:writing-mode="lr-tb"/>
      <style:text-properties style:font-name="Times New Roman" fo:font-size="12pt" fo:letter-spacing="normal" fo:language="it" fo:country="IT" fo:font-style="normal" fo:font-weight="normal" style:font-size-asian="12pt" style:font-style-asian="normal" style:font-weight-asian="normal" style:font-name-complex="Times New Roman"/>
    </style:style>
    <style:style style:name="P12" style:family="paragraph" style:parent-style-name="Standard">
      <style:paragraph-properties fo:margin-left="0cm" fo:margin-right="0.086cm" fo:text-align="start" style:justify-single-word="false" fo:text-indent="0cm" style:auto-text-indent="false" style:writing-mode="lr-tb"/>
      <style:text-properties style:font-name="Times New Roman" fo:font-size="12pt" fo:letter-spacing="normal" fo:language="it" fo:country="IT" fo:font-style="normal" fo:font-weight="normal" style:font-size-asian="12pt" style:font-style-asian="normal" style:font-weight-asian="normal" style:font-name-complex="Times New Roman"/>
    </style:style>
    <style:style style:name="P13" style:family="paragraph" style:parent-style-name="Standard">
      <style:paragraph-properties style:line-height-at-least="0.353cm" fo:text-align="start" style:justify-single-word="false" style:writing-mode="lr-tb"/>
      <style:text-properties style:font-name="Times New Roman" fo:font-size="12pt" fo:letter-spacing="normal" fo:language="it" fo:country="IT" fo:font-style="normal" fo:font-weight="normal" style:font-size-asian="12pt" style:font-style-asian="normal" style:font-weight-asian="normal" style:font-name-complex="Times New Roman"/>
    </style:style>
    <style:style style:name="P14" style:family="paragraph" style:parent-style-name="Standard">
      <style:paragraph-properties fo:margin-top="0.007cm" fo:margin-bottom="0cm" style:contextual-spacing="false" style:line-height-at-least="0.388cm" fo:text-align="start" style:justify-single-word="false" style:writing-mode="lr-tb"/>
      <style:text-properties style:font-name="Times New Roman" fo:font-size="12pt" fo:letter-spacing="normal" fo:language="it" fo:country="IT" fo:font-style="normal" fo:font-weight="normal" style:font-size-asian="12pt" style:font-style-asian="normal" style:font-weight-asian="normal" style:font-name-complex="Times New Roman"/>
    </style:style>
    <style:style style:name="P15" style:family="paragraph" style:parent-style-name="Standard">
      <style:paragraph-properties fo:margin-left="3.002cm" fo:margin-right="3.519cm" fo:margin-top="0.095cm" fo:margin-bottom="0cm" style:contextual-spacing="false" fo:text-align="center" style:justify-single-word="false" fo:text-indent="0cm" style:auto-text-indent="false" style:writing-mode="lr-tb"/>
      <style:text-properties style:font-name="Calibri" fo:font-size="12pt" fo:letter-spacing="-0.011cm" fo:language="it" fo:country="IT" fo:font-weight="bold" style:font-size-asian="12pt" style:font-weight-asian="bold" style:font-name-complex="Calibri"/>
    </style:style>
    <style:style style:name="P16" style:family="paragraph" style:parent-style-name="Standard">
      <style:paragraph-properties fo:margin-top="0.011cm" fo:margin-bottom="0cm" style:contextual-spacing="false" style:line-height-at-least="0.459cm" fo:text-align="start" style:justify-single-word="false" style:writing-mode="lr-tb"/>
      <style:text-properties style:font-name="Calibri" fo:font-size="13pt" fo:letter-spacing="normal" fo:language="it" fo:country="IT" fo:font-weight="normal" style:font-size-asian="13pt" style:font-weight-asian="normal" style:font-name-complex="Calibri"/>
    </style:style>
    <style:style style:name="P17" style:family="paragraph" style:parent-style-name="Standard">
      <style:paragraph-properties fo:margin-left="0cm" fo:margin-right="0.086cm" fo:text-align="justify" style:justify-single-word="false" fo:text-indent="0cm" style:auto-text-indent="false" style:writing-mode="lr-tb">
        <style:tab-stops>
          <style:tab-stop style:position="1.319cm"/>
          <style:tab-stop style:position="4.191cm"/>
          <style:tab-stop style:position="17.503cm"/>
        </style:tab-stops>
      </style:paragraph-properties>
    </style:style>
    <style:style style:name="P18" style:family="paragraph" style:parent-style-name="Standard" style:list-style-name="WW8Num1">
      <style:paragraph-properties fo:margin-left="0.817cm" fo:margin-right="0.086cm" fo:text-align="justify" style:justify-single-word="false" fo:text-indent="-0.637cm" style:auto-text-indent="false" style:writing-mode="lr-tb">
        <style:tab-stops>
          <style:tab-stop style:position="0.817cm"/>
        </style:tab-stops>
      </style:paragraph-properties>
    </style:style>
    <style:style style:name="P19" style:family="paragraph" style:parent-style-name="Standard">
      <style:paragraph-properties fo:margin-left="0.817cm" fo:margin-right="0cm" fo:text-align="start" style:justify-single-word="false" fo:text-indent="0cm" style:auto-text-indent="false" style:writing-mode="lr-tb">
        <style:tab-stops>
          <style:tab-stop style:position="10.746cm"/>
        </style:tab-stops>
      </style:paragraph-properties>
    </style:style>
    <style:style style:name="P20" style:family="paragraph" style:parent-style-name="Standard">
      <style:paragraph-properties fo:text-align="start" style:justify-single-word="false" style:writing-mode="lr-tb"/>
    </style:style>
    <style:style style:name="T1" style:family="text">
      <style:text-properties style:font-name="Times New Roman" fo:font-size="11pt" fo:language="it" fo:country="IT" fo:font-weight="bold" style:font-size-asian="11pt" style:font-weight-asian="bold" style:font-name-complex="Times New Roman"/>
    </style:style>
    <style:style style:name="T2" style:family="text">
      <style:text-properties style:font-name="Times New Roman" fo:font-size="12pt" fo:letter-spacing="normal" fo:language="it" fo:country="IT" fo:font-weight="normal" style:font-size-asian="12pt" style:font-weight-asian="normal" style:font-name-complex="Times New Roman"/>
    </style:style>
    <style:style style:name="T3" style:family="text">
      <style:text-properties style:font-name="Times New Roman" fo:font-size="12pt" fo:letter-spacing="normal" fo:language="it" fo:country="IT" fo:font-weight="bold" style:font-size-asian="12pt" style:font-weight-asian="bold" style:font-name-complex="Times New Roman"/>
    </style:style>
    <style:style style:name="T4" style:family="text">
      <style:text-properties style:font-name="Times New Roman" fo:font-size="12pt" fo:letter-spacing="normal" fo:language="it" fo:country="IT" fo:font-style="normal" fo:font-weight="normal" style:font-size-asian="12pt" style:font-style-asian="normal" style:font-weight-asian="normal" style:font-name-complex="Times New Roman"/>
    </style:style>
    <style:style style:name="T5" style:family="text">
      <style:text-properties style:font-name="Times New Roman" fo:font-size="12pt" fo:letter-spacing="normal" fo:language="it" fo:country="IT" fo:font-style="italic" fo:font-weight="normal" style:font-size-asian="12pt" style:font-style-asian="italic" style:font-weight-asian="normal" style:font-name-complex="Times New Roman"/>
    </style:style>
    <style:style style:name="T6" style:family="text">
      <style:text-properties style:font-name="Times New Roman" fo:font-size="12pt" fo:letter-spacing="-0.002cm" fo:language="it" fo:country="IT" fo:font-weight="normal" style:font-size-asian="12pt" style:font-weight-asian="normal" style:font-name-complex="Times New Roman"/>
    </style:style>
    <style:style style:name="T7" style:family="text">
      <style:text-properties style:font-name="Times New Roman" fo:font-size="12pt" fo:letter-spacing="-0.002cm" fo:language="it" fo:country="IT" fo:font-weight="bold" style:font-size-asian="12pt" style:font-weight-asian="bold" style:font-name-complex="Times New Roman"/>
    </style:style>
    <style:style style:name="T8" style:family="text">
      <style:text-properties style:font-name="Times New Roman" fo:font-size="12pt" fo:letter-spacing="-0.002cm" fo:language="it" fo:country="IT" fo:font-style="normal" fo:font-weight="normal" style:font-size-asian="12pt" style:font-style-asian="normal" style:font-weight-asian="normal" style:font-name-complex="Times New Roman"/>
    </style:style>
    <style:style style:name="T9" style:family="text">
      <style:text-properties style:font-name="Times New Roman" fo:font-size="12pt" fo:letter-spacing="0.002cm" fo:language="it" fo:country="IT" fo:font-weight="normal" style:font-size-asian="12pt" style:font-weight-asian="normal" style:font-name-complex="Times New Roman"/>
    </style:style>
    <style:style style:name="T10" style:family="text">
      <style:text-properties style:font-name="Times New Roman" fo:font-size="12pt" fo:letter-spacing="0.002cm" fo:language="it" fo:country="IT" fo:font-style="normal" fo:font-weight="normal" style:font-size-asian="12pt" style:font-style-asian="normal" style:font-weight-asian="normal" style:font-name-complex="Times New Roman"/>
    </style:style>
    <style:style style:name="T11" style:family="text">
      <style:text-properties style:font-name="Times New Roman" fo:font-size="12pt" fo:letter-spacing="-0.005cm" fo:language="it" fo:country="IT" fo:font-weight="normal" style:font-size-asian="12pt" style:font-weight-asian="normal" style:font-name-complex="Times New Roman"/>
    </style:style>
    <style:style style:name="T12" style:family="text">
      <style:text-properties style:font-name="Times New Roman" fo:font-size="12pt" fo:letter-spacing="-0.005cm" fo:language="it" fo:country="IT" fo:font-weight="bold" style:font-size-asian="12pt" style:font-weight-asian="bold" style:font-name-complex="Times New Roman"/>
    </style:style>
    <style:style style:name="T13" style:family="text">
      <style:text-properties style:font-name="Times New Roman" fo:font-size="12pt" fo:letter-spacing="-0.005cm" fo:language="it" fo:country="IT" fo:font-style="italic" fo:font-weight="normal" style:font-size-asian="12pt" style:font-style-asian="italic" style:font-weight-asian="normal" style:font-name-complex="Times New Roman"/>
    </style:style>
    <style:style style:name="T14" style:family="text">
      <style:text-properties style:font-name="Times New Roman" fo:font-size="12pt" fo:letter-spacing="-0.005cm" fo:language="it" fo:country="IT" fo:font-style="normal" fo:font-weight="normal" style:font-size-asian="12pt" style:font-style-asian="normal" style:font-weight-asian="normal" style:font-name-complex="Times New Roman"/>
    </style:style>
    <style:style style:name="T15" style:family="text">
      <style:text-properties style:font-name="Times New Roman" fo:font-size="12pt" fo:letter-spacing="-0.004cm" fo:language="it" fo:country="IT" fo:font-weight="normal" style:font-size-asian="12pt" style:font-weight-asian="normal" style:font-name-complex="Times New Roman"/>
    </style:style>
    <style:style style:name="T16" style:family="text">
      <style:text-properties style:font-name="Times New Roman" fo:font-size="12pt" fo:letter-spacing="-0.004cm" fo:language="it" fo:country="IT" fo:font-weight="bold" style:font-size-asian="12pt" style:font-weight-asian="bold" style:font-name-complex="Times New Roman"/>
    </style:style>
    <style:style style:name="T17" style:family="text">
      <style:text-properties style:font-name="Times New Roman" fo:font-size="12pt" fo:letter-spacing="-0.004cm" fo:language="it" fo:country="IT" fo:font-style="normal" fo:font-weight="normal" style:font-size-asian="12pt" style:font-style-asian="normal" style:font-weight-asian="normal" style:font-name-complex="Times New Roman"/>
    </style:style>
    <style:style style:name="T18" style:family="text">
      <style:text-properties style:font-name="Times New Roman" fo:font-size="12pt" fo:letter-spacing="0.079cm" fo:language="it" fo:country="IT" fo:font-weight="normal" style:font-size-asian="12pt" style:font-weight-asian="normal" style:font-name-complex="Times New Roman"/>
    </style:style>
    <style:style style:name="T19" style:family="text">
      <style:text-properties style:font-name="Times New Roman" fo:font-size="12pt" fo:letter-spacing="0.083cm" fo:language="it" fo:country="IT" fo:font-weight="normal" style:font-size-asian="12pt" style:font-weight-asian="normal" style:font-name-complex="Times New Roman"/>
    </style:style>
    <style:style style:name="T20" style:family="text">
      <style:text-properties style:font-name="Times New Roman" fo:font-size="12pt" fo:letter-spacing="0.074cm" fo:language="it" fo:country="IT" fo:font-weight="normal" style:font-size-asian="12pt" style:font-weight-asian="normal" style:font-name-complex="Times New Roman"/>
    </style:style>
    <style:style style:name="T21" style:family="text">
      <style:text-properties style:font-name="Times New Roman" fo:font-size="12pt" fo:letter-spacing="0.081cm" fo:language="it" fo:country="IT" fo:font-weight="normal" style:font-size-asian="12pt" style:font-weight-asian="normal" style:font-name-complex="Times New Roman"/>
    </style:style>
    <style:style style:name="T22" style:family="text">
      <style:text-properties style:font-name="Times New Roman" fo:font-size="12pt" fo:letter-spacing="0.004cm" fo:language="it" fo:country="IT" fo:font-weight="normal" style:font-size-asian="12pt" style:font-weight-asian="normal" style:font-name-complex="Times New Roman"/>
    </style:style>
    <style:style style:name="T23" style:family="text">
      <style:text-properties style:font-name="Times New Roman" fo:font-size="12pt" fo:letter-spacing="0.004cm" fo:language="it" fo:country="IT" fo:font-style="normal" fo:font-weight="normal" style:font-size-asian="12pt" style:font-style-asian="normal" style:font-weight-asian="normal" style:font-name-complex="Times New Roman"/>
    </style:style>
    <style:style style:name="T24" style:family="text">
      <style:text-properties style:font-name="Times New Roman" fo:font-size="12pt" fo:letter-spacing="0.007cm" fo:language="it" fo:country="IT" fo:font-weight="normal" style:font-size-asian="12pt" style:font-weight-asian="normal" style:font-name-complex="Times New Roman"/>
    </style:style>
    <style:style style:name="T25" style:family="text">
      <style:text-properties style:font-name="Times New Roman" fo:font-size="12pt" fo:letter-spacing="0.076cm" fo:language="it" fo:country="IT" fo:font-weight="normal" style:font-size-asian="12pt" style:font-weight-asian="normal" style:font-name-complex="Times New Roman"/>
    </style:style>
    <style:style style:name="T26" style:family="text">
      <style:text-properties style:font-name="Times New Roman" fo:font-size="12pt" fo:letter-spacing="0.078cm" fo:language="it" fo:country="IT" fo:font-weight="normal" style:font-size-asian="12pt" style:font-weight-asian="normal" style:font-name-complex="Times New Roman"/>
    </style:style>
    <style:style style:name="T27" style:family="text">
      <style:text-properties style:font-name="Times New Roman" fo:font-size="12pt" fo:letter-spacing="-0.007cm" fo:language="it" fo:country="IT" fo:font-weight="normal" style:font-size-asian="12pt" style:font-weight-asian="normal" style:font-name-complex="Times New Roman"/>
    </style:style>
    <style:style style:name="T28" style:family="text">
      <style:text-properties style:font-name="Times New Roman" fo:font-size="12pt" fo:letter-spacing="-0.007cm" fo:language="it" fo:country="IT" fo:font-style="normal" fo:font-weight="normal" style:font-size-asian="12pt" style:font-style-asian="normal" style:font-weight-asian="normal" style:font-name-complex="Times New Roman"/>
    </style:style>
    <style:style style:name="T29" style:family="text">
      <style:text-properties style:font-name="Times New Roman" fo:font-size="12pt" fo:letter-spacing="0.011cm" fo:language="it" fo:country="IT" fo:font-weight="normal" style:font-size-asian="12pt" style:font-weight-asian="normal" style:font-name-complex="Times New Roman"/>
    </style:style>
    <style:style style:name="T30" style:family="text">
      <style:text-properties style:font-name="Times New Roman" fo:font-size="12pt" fo:letter-spacing="-0.011cm" fo:language="it" fo:country="IT" fo:font-weight="normal" style:font-size-asian="12pt" style:font-weight-asian="normal" style:font-name-complex="Times New Roman"/>
    </style:style>
    <style:style style:name="T31" style:family="text">
      <style:text-properties style:font-name="Times New Roman" fo:font-size="12pt" fo:letter-spacing="-0.026cm" fo:language="it" fo:country="IT" fo:font-weight="normal" style:font-size-asian="12pt" style:font-weight-asian="normal" style:font-name-complex="Times New Roman"/>
    </style:style>
    <style:style style:name="T32" style:family="text">
      <style:text-properties style:font-name="Times New Roman" fo:font-size="12pt" fo:letter-spacing="-0.025cm" fo:language="it" fo:country="IT" fo:font-weight="normal" style:font-size-asian="12pt" style:font-weight-asian="normal" style:font-name-complex="Times New Roman"/>
    </style:style>
    <style:style style:name="T33" style:family="text">
      <style:text-properties style:font-name="Times New Roman" fo:font-size="12pt" fo:letter-spacing="-0.016cm" fo:language="it" fo:country="IT" fo:font-weight="normal" style:font-size-asian="12pt" style:font-weight-asian="normal" style:font-name-complex="Times New Roman"/>
    </style:style>
    <style:style style:name="T34" style:family="text">
      <style:text-properties style:font-name="Times New Roman" fo:font-size="12pt" fo:letter-spacing="-0.018cm" fo:language="it" fo:country="IT" fo:font-weight="normal" style:font-size-asian="12pt" style:font-weight-asian="normal" style:font-name-complex="Times New Roman"/>
    </style:style>
    <style:style style:name="T35" style:family="text">
      <style:text-properties style:font-name="Times New Roman" fo:font-size="12pt" fo:letter-spacing="-0.014cm" fo:language="it" fo:country="IT" fo:font-weight="normal" style:font-size-asian="12pt" style:font-weight-asian="normal" style:font-name-complex="Times New Roman"/>
    </style:style>
    <style:style style:name="T36" style:family="text">
      <style:text-properties style:font-name="Times New Roman" fo:font-size="12pt" fo:letter-spacing="-0.012cm" fo:language="it" fo:country="IT" fo:font-weight="normal" style:font-size-asian="12pt" style:font-weight-asian="normal" style:font-name-complex="Times New Roman"/>
    </style:style>
    <style:style style:name="T37" style:family="text">
      <style:text-properties style:font-name="Times New Roman" fo:font-size="12pt" fo:letter-spacing="-0.009cm" fo:language="it" fo:country="IT" fo:font-weight="normal" style:font-size-asian="12pt" style:font-weight-asian="normal" style:font-name-complex="Times New Roman"/>
    </style:style>
    <style:style style:name="T38" style:family="text">
      <style:text-properties style:font-name="Times New Roman" fo:font-size="12pt" fo:letter-spacing="-0.021cm" fo:language="it" fo:country="IT" fo:font-weight="normal" style:font-size-asian="12pt" style:font-weight-asian="normal" style:font-name-complex="Times New Roman"/>
    </style:style>
    <style:style style:name="T39" style:family="text">
      <style:text-properties style:font-name="Times New Roman" fo:font-size="12pt" fo:letter-spacing="0.025cm" fo:language="it" fo:country="IT" fo:font-weight="normal" style:font-size-asian="12pt" style:font-weight-asian="normal" style:font-name-complex="Times New Roman"/>
    </style:style>
    <style:style style:name="T40" style:family="text">
      <style:text-properties style:font-name="Times New Roman" fo:font-size="12pt" fo:letter-spacing="0.023cm" fo:language="it" fo:country="IT" fo:font-weight="normal" style:font-size-asian="12pt" style:font-weight-asian="normal" style:font-name-complex="Times New Roman"/>
    </style:style>
    <style:style style:name="T41" style:family="text">
      <style:text-properties style:font-name="Times New Roman" fo:font-size="12pt" fo:letter-spacing="0.009cm" fo:language="it" fo:country="IT" fo:font-weight="normal" style:font-size-asian="12pt" style:font-weight-asian="normal" style:font-name-complex="Times New Roman"/>
    </style:style>
    <style:style style:name="T42" style:family="text">
      <style:text-properties style:font-name="Times New Roman" fo:font-size="12pt" fo:letter-spacing="0.012cm" fo:language="it" fo:country="IT" fo:font-weight="normal" style:font-size-asian="12pt" style:font-weight-asian="normal" style:font-name-complex="Times New Roman"/>
    </style:style>
    <style:style style:name="T43" style:family="text">
      <style:text-properties style:font-name="Times New Roman" fo:font-size="12pt" fo:letter-spacing="0.005cm" fo:language="it" fo:country="IT" fo:font-weight="normal" style:font-size-asian="12pt" style:font-weight-asian="normal" style:font-name-complex="Times New Roman"/>
    </style:style>
    <style:style style:name="T44" style:family="text">
      <style:text-properties style:font-name="Times New Roman" fo:font-size="12pt" fo:letter-spacing="0.021cm" fo:language="it" fo:country="IT" fo:font-weight="normal" style:font-size-asian="12pt" style:font-weight-asian="normal" style:font-name-complex="Times New Roman"/>
    </style:style>
    <style:style style:name="T45" style:family="text">
      <style:text-properties style:font-name="Times New Roman" fo:font-size="12pt" fo:letter-spacing="0.028cm" fo:language="it" fo:country="IT" fo:font-weight="normal" style:font-size-asian="12pt" style:font-weight-asian="normal" style:font-name-complex="Times New Roman"/>
    </style:style>
    <style:style style:name="T46" style:family="text">
      <style:text-properties style:font-name="Times New Roman" fo:font-size="12pt" fo:letter-spacing="0.026cm" fo:language="it" fo:country="IT" fo:font-weight="normal" style:font-size-asian="12pt" style:font-weight-asian="normal" style:font-name-complex="Times New Roman"/>
    </style:style>
    <style:style style:name="T47" style:family="text">
      <style:text-properties style:font-name="Times New Roman" fo:font-size="12pt" fo:letter-spacing="0.069cm" fo:language="it" fo:country="IT" fo:font-weight="normal" style:font-size-asian="12pt" style:font-weight-asian="normal" style:font-name-complex="Times New Roman"/>
    </style:style>
    <style:style style:name="T48" style:family="text">
      <style:text-properties style:font-name="Times New Roman" fo:font-size="12pt" fo:letter-spacing="0.072cm" fo:language="it" fo:country="IT" fo:font-weight="normal" style:font-size-asian="12pt" style:font-weight-asian="normal" style:font-name-complex="Times New Roman"/>
    </style:style>
    <style:style style:name="T49" style:family="text">
      <style:text-properties style:font-name="Times New Roman" fo:font-size="12pt" fo:letter-spacing="0.053cm" fo:language="it" fo:country="IT" fo:font-weight="normal" style:font-size-asian="12pt" style:font-weight-asian="normal" style:font-name-complex="Times New Roman"/>
    </style:style>
    <style:style style:name="T50" style:family="text">
      <style:text-properties style:font-name="Times New Roman" fo:font-size="12pt" fo:letter-spacing="0.053cm" fo:language="it" fo:country="IT" fo:font-style="normal" fo:font-weight="normal" style:font-size-asian="12pt" style:font-style-asian="normal" style:font-weight-asian="normal" style:font-name-complex="Times New Roman"/>
    </style:style>
    <style:style style:name="T51" style:family="text">
      <style:text-properties style:font-name="Times New Roman" fo:font-size="12pt" fo:letter-spacing="0.048cm" fo:language="it" fo:country="IT" fo:font-weight="normal" style:font-size-asian="12pt" style:font-weight-asian="normal" style:font-name-complex="Times New Roman"/>
    </style:style>
    <style:style style:name="T52" style:family="text">
      <style:text-properties style:font-name="Times New Roman" fo:font-size="12pt" fo:letter-spacing="0.042cm" fo:language="it" fo:country="IT" fo:font-weight="normal" style:font-size-asian="12pt" style:font-weight-asian="normal" style:font-name-complex="Times New Roman"/>
    </style:style>
    <style:style style:name="T53" style:family="text">
      <style:text-properties style:font-name="Times New Roman" fo:font-size="12pt" fo:letter-spacing="0.046cm" fo:language="it" fo:country="IT" fo:font-weight="normal" style:font-size-asian="12pt" style:font-weight-asian="normal" style:font-name-complex="Times New Roman"/>
    </style:style>
    <style:style style:name="T54" style:family="text">
      <style:text-properties style:font-name="Times New Roman" fo:font-size="12pt" fo:letter-spacing="0.044cm" fo:language="it" fo:country="IT" fo:font-weight="normal" style:font-size-asian="12pt" style:font-weight-asian="normal" style:font-name-complex="Times New Roman"/>
    </style:style>
    <style:style style:name="T55" style:family="text">
      <style:text-properties style:font-name="Times New Roman" fo:font-size="12pt" fo:letter-spacing="0.055cm" fo:language="it" fo:country="IT" fo:font-weight="normal" style:font-size-asian="12pt" style:font-weight-asian="normal" style:font-name-complex="Times New Roman"/>
    </style:style>
    <style:style style:name="T56" style:family="text">
      <style:text-properties style:font-name="Times New Roman" fo:font-size="12pt" fo:letter-spacing="0.055cm" fo:language="it" fo:country="IT" fo:font-style="normal" fo:font-weight="normal" style:font-size-asian="12pt" style:font-style-asian="normal" style:font-weight-asian="normal" style:font-name-complex="Times New Roman"/>
    </style:style>
    <style:style style:name="T57" style:family="text">
      <style:text-properties style:font-name="Times New Roman" fo:font-size="12pt" fo:letter-spacing="-0.019cm" fo:language="it" fo:country="IT" fo:font-weight="normal" style:font-size-asian="12pt" style:font-weight-asian="normal" style:font-name-complex="Times New Roman"/>
    </style:style>
    <style:style style:name="T58" style:family="text">
      <style:text-properties style:font-name="Times New Roman" fo:font-size="12pt" fo:letter-spacing="0.037cm" fo:language="it" fo:country="IT" fo:font-style="normal" fo:font-weight="normal" style:font-size-asian="12pt" style:font-style-asian="normal" style:font-weight-asian="normal" style:font-name-complex="Times New Roman"/>
    </style:style>
    <style:style style:name="T59" style:family="text">
      <style:text-properties style:font-name="Times New Roman" fo:font-size="12pt" fo:letter-spacing="0.039cm" fo:language="it" fo:country="IT" fo:font-style="normal" fo:font-weight="normal" style:font-size-asian="12pt" style:font-style-asian="normal" style:font-weight-asian="normal" style:font-name-complex="Times New Roman"/>
    </style:style>
    <style:style style:name="T60" style:family="text">
      <style:text-properties style:font-name="Times New Roman" fo:font-size="12pt" fo:letter-spacing="0.035cm" fo:language="it" fo:country="IT" fo:font-style="normal" fo:font-weight="normal" style:font-size-asian="12pt" style:font-style-asian="normal" style:font-weight-asian="normal" style:font-name-complex="Times New Roman"/>
    </style:style>
    <style:style style:name="T61" style:family="text">
      <style:text-properties style:font-name="Times New Roman" fo:font-size="12pt" fo:letter-spacing="0.041cm" fo:language="it" fo:country="IT" fo:font-style="normal" fo:font-weight="normal" style:font-size-asian="12pt" style:font-style-asian="normal" style:font-weight-asian="normal" style:font-name-complex="Times New Roman"/>
    </style:style>
    <style:style style:name="T62" style:family="text">
      <style:text-properties style:font-name="Times New Roman" fo:font-size="12pt" fo:letter-spacing="0.049cm" fo:language="it" fo:country="IT" fo:font-style="normal" fo:font-weight="normal" style:font-size-asian="12pt" style:font-style-asian="normal" style:font-weight-asian="normal" style:font-name-complex="Times New Roman"/>
    </style:style>
    <style:style style:name="T63" style:family="text">
      <style:text-properties style:font-name="Times New Roman" fo:font-size="12pt" fo:letter-spacing="0.056cm" fo:language="it" fo:country="IT" fo:font-style="normal" fo:font-weight="normal" style:font-size-asian="12pt" style:font-style-asian="normal" style:font-weight-asian="normal" style:font-name-complex="Times New Roman"/>
    </style:style>
    <style:style style:name="T64" style:family="text">
      <style:text-properties style:font-name="Times New Roman" fo:font-size="12pt" fo:letter-spacing="0.051cm" fo:language="it" fo:country="IT" fo:font-style="normal" fo:font-weight="normal" style:font-size-asian="12pt" style:font-style-asian="normal" style:font-weight-asian="normal" style:font-name-complex="Times New Roman"/>
    </style:style>
    <style:style style:name="T65" style:family="text">
      <style:text-properties style:font-name="Calibri" fo:font-size="12pt" fo:letter-spacing="-0.011cm" fo:language="it" fo:country="IT" fo:font-weight="bold" style:font-size-asian="12pt" style:font-weight-asian="bold" style:font-name-complex="Calibri"/>
    </style:style>
    <style:style style:name="T66" style:family="text">
      <style:text-properties style:font-name="Calibri" fo:font-size="13pt" fo:letter-spacing="-0.011cm" fo:language="it" fo:country="IT" fo:font-weight="normal" style:font-size-asian="13pt" style:font-weight-asian="normal" style:font-name-complex="Calibri"/>
    </style:style>
    <style:style style:name="T67" style:family="text">
      <style:text-properties style:font-name="Calibri" fo:font-size="13pt" fo:letter-spacing="0.002cm" fo:language="it" fo:country="IT" fo:font-weight="normal" style:font-size-asian="13pt" style:font-weight-asian="normal" style:font-name-complex="Calibri"/>
    </style:style>
    <style:style style:name="T68" style:family="text">
      <style:text-properties style:font-name="Calibri" fo:font-size="13pt" fo:letter-spacing="-0.002cm" fo:language="it" fo:country="IT" fo:font-weight="normal" style:font-size-asian="13pt" style:font-weight-asian="normal" style:font-name-complex="Calibri"/>
    </style:style>
    <style:style style:name="T69" style:family="text">
      <style:text-properties style:font-name="Calibri" fo:font-size="13pt" fo:letter-spacing="normal" fo:language="it" fo:country="IT" fo:font-weight="normal" style:font-size-asian="13pt" style:font-weight-asian="normal" style:font-name-complex="Calibri"/>
    </style:style>
    <style:style style:name="T70" style:family="text">
      <style:text-properties style:font-name="Calibri" fo:font-size="13pt" fo:letter-spacing="-0.007cm" fo:language="it" fo:country="IT" fo:font-weight="normal" style:font-size-asian="13pt" style:font-weight-asian="normal" style:font-name-complex="Calibri"/>
    </style:style>
    <style:style style:name="T71" style:family="text">
      <style:text-properties style:font-name="Calibri" fo:font-size="13pt" fo:letter-spacing="-0.004cm" fo:language="it" fo:country="IT" fo:font-weight="normal" style:font-size-asian="13pt" style:font-weight-asian="normal" style:font-name-complex="Calibri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PROGRAMMA REGIONALE FESR SICILIA 2021/2027</text:p>
      <text:p text:style-name="P5">PRIORITA' 0005 – “UNA SICILIA PIU' INCLUSIVA”</text:p>
      <text:p text:style-name="P5">OBIETTIVO SPECIFICO RS 4.6</text:p>
      <text:p text:style-name="P5">AZIONE 4.6.2</text:p>
      <text:p text:style-name="P1"><text:span text:style-name="T1">“PROMOZIONE DEL TURISMO ESPERIENZIALE E RESPONSABILE”</text:span></text:p>
      <text:p text:style-name="P15"/>
      <text:p text:style-name="P2"><text:span text:style-name="T66">Allegato 7 - <text:s/></text:span><text:span text:style-name="T67">“</text:span><text:span text:style-name="T68">M</text:span><text:span text:style-name="T69">o</text:span><text:span text:style-name="T68">de</text:span><text:span text:style-name="T69">llo</text:span><text:span text:style-name="T70"> </text:span><text:span text:style-name="T69">p</text:span><text:span text:style-name="T70">e</text:span><text:span text:style-name="T69">r</text:span><text:span text:style-name="T70"> </text:span><text:span text:style-name="T69">la</text:span><text:span text:style-name="T66"> </text:span><text:span text:style-name="T68">autodichiarazione del rispetto</text:span><text:span text:style-name="T66"> </text:span><text:span text:style-name="T69">d</text:span><text:span text:style-name="T68">e</text:span><text:span text:style-name="T69">l</text:span><text:span text:style-name="T66"> </text:span><text:span text:style-name="T69">pr</text:span><text:span text:style-name="T71">i</text:span><text:span text:style-name="T69">nc</text:span><text:span text:style-name="T68">i</text:span><text:span text:style-name="T69">pio DNS</text:span><text:span text:style-name="T68">H e climate proofing</text:span><text:span text:style-name="T69">”</text:span></text:p>
      <text:p text:style-name="P16"/>
      <text:p text:style-name="P3"><text:span text:style-name="T2">AI</text:span><text:span text:style-name="T6"> </text:span><text:span text:style-name="T2">SE</text:span><text:span text:style-name="T6">N</text:span><text:span text:style-name="T2">SI</text:span><text:span text:style-name="T6"> </text:span><text:span text:style-name="T9">D</text:span><text:span text:style-name="T2">E</text:span><text:span text:style-name="T11">G</text:span><text:span text:style-name="T2">LI AR</text:span><text:span text:style-name="T11">T</text:span><text:span text:style-name="T2">T </text:span><text:span text:style-name="T15">4</text:span><text:span text:style-name="T2">6</text:span><text:span text:style-name="T15"> </text:span><text:span text:style-name="T2">e </text:span><text:span text:style-name="T15">4</text:span><text:span text:style-name="T2">7 </text:span><text:span text:style-name="T9">D</text:span><text:span text:style-name="T11">.</text:span><text:span text:style-name="T2">P.R.</text:span><text:span text:style-name="T6"> </text:span><text:span text:style-name="T2">n.</text:span><text:span text:style-name="T11"> </text:span><text:span text:style-name="T2">4</text:span><text:span text:style-name="T15">4</text:span><text:span text:style-name="T2">5</text:span><text:span text:style-name="T15">/</text:span><text:span text:style-name="T2">2</text:span><text:span text:style-name="T15">0</text:span><text:span text:style-name="T2">00</text:span></text:p>
      <text:p text:style-name="P6"/>
      <text:p text:style-name="P17"><text:span text:style-name="T2">I</text:span><text:span text:style-name="T6">l</text:span><text:span text:style-name="T2">/la<text:tab/></text:span><text:span text:style-name="T11">s</text:span><text:span text:style-name="T9">o</text:span><text:span text:style-name="T2">t</text:span><text:span text:style-name="T15">t</text:span><text:span text:style-name="T9">o</text:span><text:span text:style-name="T2">scr</text:span><text:span text:style-name="T11">i</text:span><text:span text:style-name="T2">tt</text:span><text:span text:style-name="T15">o</text:span><text:span text:style-name="T2">/a </text:span><text:span text:style-name="T11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2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2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2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9">.</text:span><text:span text:style-name="T2">.</text:span><text:span text:style-name="T6">.</text:span><text:span text:style-name="T2">.</text:span><text:span text:style-name="T6">.</text:span><text:span text:style-name="T2">.</text:span><text:span text:style-name="T6">.</text:span><text:span text:style-name="T2">.….</text:span><text:span text:style-name="T15">n</text:span><text:span text:style-name="T2">at</text:span><text:span text:style-name="T9">o</text:span><text:span text:style-name="T2">/a<text:tab/>a </text:span><text:span text:style-name="T6">........................… il...</text:span><text:span text:style-name="T9">.</text:span><text:span text:style-name="T6">......</text:span><text:span text:style-name="T9">.</text:span><text:span text:style-name="T6">...</text:span><text:span text:style-name="T9">.</text:span><text:span text:style-name="T6">.........</text:span><text:span text:style-name="T9">.</text:span><text:span text:style-name="T6">....</text:span><text:span text:style-name="T2">e</text:span><text:span text:style-name="T18"> </text:span><text:span text:style-name="T6">r</text:span><text:span text:style-name="T2">e</text:span><text:span text:style-name="T6">sid</text:span><text:span text:style-name="T2">e</text:span><text:span text:style-name="T6">nt</text:span><text:span text:style-name="T2">e</text:span><text:span text:style-name="T19"> </text:span><text:span text:style-name="T6">in...............</text:span><text:span text:style-name="T9">.</text:span><text:span text:style-name="T6">......</text:span><text:span text:style-name="T9">.</text:span><text:span text:style-name="T6">.</text:span><text:span text:style-name="T9">……</text:span><text:span text:style-name="T6">.</text:span><text:span text:style-name="T2">.</text:span><text:span text:style-name="T18"> </text:span><text:span text:style-name="T6">ne</text:span><text:span text:style-name="T2">l</text:span><text:span text:style-name="T6">l</text:span><text:span text:style-name="T2">a</text:span><text:span text:style-name="T20"> </text:span><text:span text:style-name="T6">quali</text:span><text:span text:style-name="T2">tà</text:span><text:span text:style-name="T21"> </text:span><text:span text:style-name="T6">d</text:span><text:span text:style-name="T2">i</text:span><text:span text:style-name="T18"> </text:span><text:span text:style-name="T15">L</text:span><text:span text:style-name="T2">e</text:span><text:span text:style-name="T6">gal</text:span><text:span text:style-name="T2">e <text:s/>Ra</text:span><text:span text:style-name="T6">pp</text:span><text:span text:style-name="T2">rese</text:span><text:span text:style-name="T11">n</text:span><text:span text:style-name="T2">t</text:span><text:span text:style-name="T11">a</text:span><text:span text:style-name="T6">n</text:span><text:span text:style-name="T2">te </text:span><text:span text:style-name="T6">.........</text:span><text:span text:style-name="T9">.</text:span><text:span text:style-name="T6">......</text:span><text:span text:style-name="T9">.</text:span><text:span text:style-name="T6">......</text:span><text:span text:style-name="T9">.</text:span><text:span text:style-name="T6">......</text:span><text:span text:style-name="T9">.</text:span><text:span text:style-name="T6">......</text:span><text:span text:style-name="T9">.</text:span><text:span text:style-name="T6">...</text:span><text:span text:style-name="T9">…</text:span><text:span text:style-name="T6">.........</text:span><text:span text:style-name="T9">.</text:span><text:span text:style-name="T6">....di </text:span><text:span text:style-name="T2"><text:s/></text:span><text:span text:style-name="T6">................</text:span><text:span text:style-name="T22">.</text:span><text:span text:style-name="T6">......</text:span><text:span text:style-name="T9">.</text:span><text:span text:style-name="T6">......</text:span><text:span text:style-name="T9">.</text:span><text:span text:style-name="T6">......</text:span><text:span text:style-name="T9">.</text:span><text:span text:style-name="T6">......</text:span><text:span text:style-name="T9">.</text:span><text:span text:style-name="T6">.....</text:span><text:span text:style-name="T9">.</text:span><text:span text:style-name="T6">....</text:span><text:span text:style-name="T24">.</text:span><text:span text:style-name="T2">.</text:span><text:span text:style-name="T15">.</text:span><text:span text:style-name="T2">.</text:span><text:span text:style-name="T15">.</text:span><text:span text:style-name="T9">.</text:span><text:span text:style-name="T2">.</text:span><text:span text:style-name="T15">.</text:span><text:span text:style-name="T2">.</text:span><text:span text:style-name="T15">.</text:span><text:span text:style-name="T2">.</text:span><text:span text:style-name="T15">.</text:span><text:span text:style-name="T2">. i</text:span><text:span text:style-name="T15">d</text:span><text:span text:style-name="T2">entif</text:span><text:span text:style-name="T6">i</text:span><text:span text:style-name="T2">cata </text:span><text:span text:style-name="T6">d</text:span><text:span text:style-name="T2">al c</text:span><text:span text:style-name="T9">o</text:span><text:span text:style-name="T6">d</text:span><text:span text:style-name="T2">ice</text:span><text:span text:style-name="T25"> </text:span><text:span text:style-name="T2">fisca</text:span><text:span text:style-name="T6">l</text:span><text:span text:style-name="T2">e</text:span><text:span text:style-name="T26"> </text:span><text:span text:style-name="T15">……</text:span><text:span text:style-name="T9">…</text:span><text:span text:style-name="T15">……</text:span><text:span text:style-name="T9">…</text:span><text:span text:style-name="T15">…</text:span><text:span text:style-name="T9">…</text:span><text:span text:style-name="T15">………</text:span><text:span text:style-name="T9">…</text:span><text:span text:style-name="T15">…</text:span><text:span text:style-name="T9">…</text:span><text:span text:style-name="T2">.,</text:span><text:span text:style-name="T18"> </text:span><text:span text:style-name="T11">c</text:span><text:span text:style-name="T9">o</text:span><text:span text:style-name="T6">n</text:span><text:span text:style-name="T2">sa</text:span><text:span text:style-name="T6">p</text:span><text:span text:style-name="T15">ev</text:span><text:span text:style-name="T9">o</text:span><text:span text:style-name="T2">le</text:span><text:span text:style-name="T20"> </text:span><text:span text:style-name="T6">d</text:span><text:span text:style-name="T2">elle</text:span><text:span text:style-name="T21"> </text:span><text:span text:style-name="T2">sa</text:span><text:span text:style-name="T6">nz</text:span><text:span text:style-name="T2">io</text:span><text:span text:style-name="T6">n</text:span><text:span text:style-name="T2">i</text:span><text:span text:style-name="T18"> </text:span><text:span text:style-name="T27">p</text:span><text:span text:style-name="T2">ena</text:span><text:span text:style-name="T6">l</text:span><text:span text:style-name="T2">i</text:span><text:span text:style-name="T18"> </text:span><text:span text:style-name="T6">p</text:span><text:span text:style-name="T2">r</text:span><text:span text:style-name="T11">e</text:span><text:span text:style-name="T2">viste</text:span><text:span text:style-name="T25"> </text:span><text:span text:style-name="T6">d</text:span><text:span text:style-name="T2">al</text:span><text:span text:style-name="T6">l</text:span><text:span text:style-name="T2">’art.</text:span><text:span text:style-name="T25"> </text:span><text:span text:style-name="T2">76</text:span><text:span text:style-name="T19"> </text:span><text:span text:style-name="T27">d</text:span><text:span text:style-name="T2">el</text:span><text:span text:style-name="T18"> </text:span><text:span text:style-name="T29">D</text:span><text:span text:style-name="T11">.</text:span><text:span text:style-name="T2">P</text:span><text:span text:style-name="T11">.</text:span><text:span text:style-name="T2">R.</text:span><text:span text:style-name="T18"> </text:span><text:span text:style-name="T6">n</text:span><text:span text:style-name="T2">. 4</text:span><text:span text:style-name="T15">4</text:span><text:span text:style-name="T2">5</text:span><text:span text:style-name="T15">/</text:span><text:span text:style-name="T2">2</text:span><text:span text:style-name="T15">0</text:span><text:span text:style-name="T2">00,</text:span><text:span text:style-name="T11"> </text:span><text:span text:style-name="T2">in ca</text:span><text:span text:style-name="T11">s</text:span><text:span text:style-name="T2">o</text:span><text:span text:style-name="T9"> </text:span><text:span text:style-name="T2">di </text:span><text:span text:style-name="T6">d</text:span><text:span text:style-name="T2">ic</text:span><text:span text:style-name="T6">h</text:span><text:span text:style-name="T2">i</text:span><text:span text:style-name="T11">a</text:span><text:span text:style-name="T2">ra</text:span><text:span text:style-name="T15">z</text:span><text:span text:style-name="T2">io</text:span><text:span text:style-name="T6">n</text:span><text:span text:style-name="T2">i </text:span><text:span text:style-name="T15">m</text:span><text:span text:style-name="T2">en</text:span><text:span text:style-name="T15">d</text:span><text:span text:style-name="T2">aci</text:span><text:span text:style-name="T15"> </text:span><text:span text:style-name="T2">o</text:span><text:span text:style-name="T9"> </text:span><text:span text:style-name="T15">c</text:span><text:span text:style-name="T9">o</text:span><text:span text:style-name="T6">n</text:span><text:span text:style-name="T2">te</text:span><text:span text:style-name="T27">n</text:span><text:span text:style-name="T15">e</text:span><text:span text:style-name="T6">n</text:span><text:span text:style-name="T2">ti dati non</text:span><text:span text:style-name="T6"> </text:span><text:span text:style-name="T2">r</text:span><text:span text:style-name="T11">i</text:span><text:span text:style-name="T2">spon</text:span><text:span text:style-name="T15">d</text:span><text:span text:style-name="T2">enti</text:span><text:span text:style-name="T15"> </text:span><text:span text:style-name="T2">a </text:span><text:span text:style-name="T15">v</text:span><text:span text:style-name="T2">erità</text:span><text:span text:style-name="T15"> </text:span><text:span text:style-name="T2">o</text:span><text:span text:style-name="T9"> </text:span><text:span text:style-name="T2">u</text:span><text:span text:style-name="T11">s</text:span><text:span text:style-name="T2">o</text:span><text:span text:style-name="T9"> </text:span><text:span text:style-name="T2">di a</text:span><text:span text:style-name="T11">t</text:span><text:span text:style-name="T2">ti falsi,</text:span></text:p>
      <text:p text:style-name="P7"/>
      <text:p text:style-name="P4"><text:span text:style-name="T3">DIC</text:span><text:span text:style-name="T12">H</text:span><text:span text:style-name="T3">I</text:span><text:span text:style-name="T16">A</text:span><text:span text:style-name="T3">RA</text:span><text:span text:style-name="T7"> </text:span><text:span text:style-name="T2">s</text:span><text:span text:style-name="T15">o</text:span><text:span text:style-name="T2">t</text:span><text:span text:style-name="T15">t</text:span><text:span text:style-name="T2">o</text:span><text:span text:style-name="T9"> </text:span><text:span text:style-name="T2">la p</text:span><text:span text:style-name="T11">r</text:span><text:span text:style-name="T9">o</text:span><text:span text:style-name="T6">p</text:span><text:span text:style-name="T2">ria</text:span><text:span text:style-name="T6"> </text:span><text:span text:style-name="T11">r</text:span><text:span text:style-name="T2">espo</text:span><text:span text:style-name="T6">n</text:span><text:span text:style-name="T2">sa</text:span><text:span text:style-name="T6">b</text:span><text:span text:style-name="T2">i</text:span><text:span text:style-name="T6">l</text:span><text:span text:style-name="T2">ità</text:span></text:p>
      <text:p text:style-name="P8"/>
      <text:p text:style-name="P10"/>
      <text:list xml:id="list1858239634" text:style-name="WW8Num1">
        <text:list-item>
          <text:p text:style-name="P18"><text:span text:style-name="T2">C</text:span><text:span text:style-name="T6">h</text:span><text:span text:style-name="T2">e</text:span><text:span text:style-name="T30"> </text:span><text:span text:style-name="T2">il</text:span><text:span text:style-name="T31"> </text:span><text:span text:style-name="T6">p</text:span><text:span text:style-name="T9">o</text:span><text:span text:style-name="T15">t</text:span><text:span text:style-name="T2">en</text:span><text:span text:style-name="T15">z</text:span><text:span text:style-name="T2">ia</text:span><text:span text:style-name="T6">l</text:span><text:span text:style-name="T2">e</text:span><text:span text:style-name="T32"> </text:span><text:span text:style-name="T2">i</text:span><text:span text:style-name="T15">n</text:span><text:span text:style-name="T2">ve</text:span><text:span text:style-name="T15">s</text:span><text:span text:style-name="T2">ti</text:span><text:span text:style-name="T6">m</text:span><text:span text:style-name="T15">e</text:span><text:span text:style-name="T6">n</text:span><text:span text:style-name="T2">t</text:span><text:span text:style-name="T9">o</text:span><text:span text:style-name="T2">,</text:span><text:span text:style-name="T33"> </text:span><text:span text:style-name="T2">che</text:span><text:span text:style-name="T34"> </text:span><text:span text:style-name="T2">sarà</text:span><text:span text:style-name="T35"> </text:span><text:span text:style-name="T2">fi</text:span><text:span text:style-name="T15">n</text:span><text:span text:style-name="T2">a</text:span><text:span text:style-name="T6">nz</text:span><text:span text:style-name="T2">ia</text:span><text:span text:style-name="T11">t</text:span><text:span text:style-name="T9">o</text:span><text:span text:style-name="T2">/</text:span><text:span text:style-name="T27">p</text:span><text:span text:style-name="T2">er</text:span><text:span text:style-name="T33"> </text:span><text:span text:style-name="T2">il</text:span><text:span text:style-name="T36"> </text:span><text:span text:style-name="T6">qu</text:span><text:span text:style-name="T2">ale</text:span><text:span text:style-name="T33"> </text:span><text:span text:style-name="T2">si</text:span><text:span text:style-name="T36"> </text:span><text:span text:style-name="T2">ch</text:span><text:span text:style-name="T27">i</text:span><text:span text:style-name="T2">ede</text:span><text:span text:style-name="T37"> </text:span><text:span text:style-name="T2">l’</text:span><text:span text:style-name="T11">a</text:span><text:span text:style-name="T15">m</text:span><text:span text:style-name="T2">miss</text:span><text:span text:style-name="T27">i</text:span><text:span text:style-name="T9">o</text:span><text:span text:style-name="T6">n</text:span><text:span text:style-name="T2">e</text:span><text:span text:style-name="T30"> </text:span><text:span text:style-name="T2">a</text:span><text:span text:style-name="T34"> </text:span><text:span text:style-name="T2">fi</text:span><text:span text:style-name="T15">n</text:span><text:span text:style-name="T2">a</text:span><text:span text:style-name="T6">nz</text:span><text:span text:style-name="T2">ia</text:span><text:span text:style-name="T15">m</text:span><text:span text:style-name="T2">ento</text:span><text:span text:style-name="T35"> </text:span><text:span text:style-name="T2">sul</text:span><text:span text:style-name="T34"> </text:span><text:span text:style-name="T2">PR</text:span><text:span text:style-name="T38"> </text:span><text:span text:style-name="T2">FE</text:span><text:span text:style-name="T6">S</text:span><text:span text:style-name="T2">R Sicilia</text:span><text:span text:style-name="T39"> </text:span><text:span text:style-name="T15">20</text:span><text:span text:style-name="T2">2</text:span><text:span text:style-name="T9">1</text:span><text:span text:style-name="T11">-</text:span><text:span text:style-name="T2">2</text:span><text:span text:style-name="T15">0</text:span><text:span text:style-name="T2">27,</text:span><text:span text:style-name="T40"> </text:span><text:span text:style-name="T2">sarà</text:span><text:span text:style-name="T22"> </text:span><text:span text:style-name="T2">real</text:span><text:span text:style-name="T6">izz</text:span><text:span text:style-name="T2">ato</text:span><text:span text:style-name="T29"> </text:span><text:span text:style-name="T6">n</text:span><text:span text:style-name="T2">el</text:span><text:span text:style-name="T41"> </text:span><text:span text:style-name="T2">ris</text:span><text:span text:style-name="T15">p</text:span><text:span text:style-name="T2">etto</text:span><text:span text:style-name="T42"> </text:span><text:span text:style-name="T6">d</text:span><text:span text:style-name="T2">el</text:span><text:span text:style-name="T43"> </text:span><text:span text:style-name="T6">p</text:span><text:span text:style-name="T2">ri</text:span><text:span text:style-name="T15">n</text:span><text:span text:style-name="T2">ci</text:span><text:span text:style-name="T6">p</text:span><text:span text:style-name="T2">io</text:span><text:span text:style-name="T29"> </text:span><text:span text:style-name="T6">d</text:span><text:span text:style-name="T2">i</text:span><text:span text:style-name="T41"> </text:span><text:span text:style-name="T9">“</text:span><text:span text:style-name="T27">n</text:span><text:span text:style-name="T9">o</text:span><text:span text:style-name="T2">n</text:span><text:span text:style-name="T44"> </text:span><text:span text:style-name="T2">ar</text:span><text:span text:style-name="T11">r</text:span><text:span text:style-name="T2">eca</text:span><text:span text:style-name="T15">r</text:span><text:span text:style-name="T2">e</text:span><text:span text:style-name="T43"> </text:span><text:span text:style-name="T6">d</text:span><text:span text:style-name="T2">a</text:span><text:span text:style-name="T6">nn</text:span><text:span text:style-name="T2">o</text:span><text:span text:style-name="T45"> </text:span><text:span text:style-name="T2">si</text:span><text:span text:style-name="T15">g</text:span><text:span text:style-name="T6">n</text:span><text:span text:style-name="T2">if</text:span><text:span text:style-name="T6">i</text:span><text:span text:style-name="T2">cativ</text:span><text:span text:style-name="T15">o</text:span><text:span text:style-name="T2">”</text:span><text:span text:style-name="T46"> </text:span><text:span text:style-name="T11">(</text:span><text:span text:style-name="T2">D</text:span><text:span text:style-name="T15">N</text:span><text:span text:style-name="T2">S</text:span><text:span text:style-name="T27">H</text:span><text:span text:style-name="T2">)</text:span><text:span text:style-name="T46"> </text:span><text:span text:style-name="T2">a</text:span><text:span text:style-name="T6">g</text:span><text:span text:style-name="T2">li </text:span><text:span text:style-name="T9">o</text:span><text:span text:style-name="T6">b</text:span><text:span text:style-name="T2">iett</text:span><text:span text:style-name="T11">i</text:span><text:span text:style-name="T2">vi</text:span><text:span text:style-name="T20"> </text:span><text:span text:style-name="T11">a</text:span><text:span text:style-name="T2">m</text:span><text:span text:style-name="T6">b</text:span><text:span text:style-name="T2">ie</text:span><text:span text:style-name="T6">n</text:span><text:span text:style-name="T2">tali</text:span><text:span text:style-name="T25"> </text:span><text:span text:style-name="T6">d</text:span><text:span text:style-name="T2">i</text:span><text:span text:style-name="T25"> </text:span><text:span text:style-name="T2">cui</text:span><text:span text:style-name="T47"> </text:span><text:span text:style-name="T2">al</text:span><text:span text:style-name="T6">l</text:span><text:span text:style-name="T2">’art.</text:span><text:span text:style-name="T25"> </text:span><text:span text:style-name="T2">9</text:span><text:span text:style-name="T26"> </text:span><text:span text:style-name="T6">d</text:span><text:span text:style-name="T2">el</text:span><text:span text:style-name="T25"> </text:span><text:span text:style-name="T2">Re</text:span><text:span text:style-name="T11">g</text:span><text:span text:style-name="T9">o</text:span><text:span text:style-name="T2">l</text:span><text:span text:style-name="T11">a</text:span><text:span text:style-name="T2">men</text:span><text:span text:style-name="T11">t</text:span><text:span text:style-name="T2">o</text:span><text:span text:style-name="T26"> </text:span><text:span text:style-name="T2">EU</text:span><text:span text:style-name="T25"> </text:span><text:span text:style-name="T15">2</text:span><text:span text:style-name="T2">0</text:span><text:span text:style-name="T15">20</text:span><text:span text:style-name="T2">/</text:span><text:span text:style-name="T15">8</text:span><text:span text:style-name="T2">52,</text:span><text:span text:style-name="T25"> </text:span><text:span text:style-name="T2">a</text:span><text:span text:style-name="T20"> </text:span><text:span text:style-name="T27">n</text:span><text:span text:style-name="T9">o</text:span><text:span text:style-name="T11">r</text:span><text:span text:style-name="T2">ma </text:span><text:span text:style-name="T6">d</text:span><text:span text:style-name="T2">ell’a</text:span><text:span text:style-name="T6">r</text:span><text:span text:style-name="T2">ti</text:span><text:span text:style-name="T11">c</text:span><text:span text:style-name="T9">o</text:span><text:span text:style-name="T2">lo</text:span><text:span text:style-name="T20"> </text:span><text:span text:style-name="T2">17</text:span><text:span text:style-name="T26"> </text:span><text:span text:style-name="T6">d</text:span><text:span text:style-name="T2">el</text:span><text:span text:style-name="T48"> </text:span><text:span text:style-name="T2">med</text:span><text:span text:style-name="T11">e</text:span><text:span text:style-name="T6">s</text:span><text:span text:style-name="T2">imo Regol</text:span><text:span text:style-name="T11">a</text:span><text:span text:style-name="T2">men</text:span><text:span text:style-name="T11">t</text:span><text:span text:style-name="T2">o</text:span><text:span text:style-name="T35"> </text:span><text:span text:style-name="T2">(</text:span><text:span text:style-name="T11">U</text:span><text:span text:style-name="T2">E)</text:span><text:span text:style-name="T33"> </text:span><text:span text:style-name="T15">2</text:span><text:span text:style-name="T2">0</text:span><text:span text:style-name="T15">2</text:span><text:span text:style-name="T2">0</text:span><text:span text:style-name="T15">/85</text:span><text:span text:style-name="T2">2</text:span><text:span text:style-name="T49"> </text:span><text:span text:style-name="T2">e</text:span><text:span text:style-name="T33"> </text:span><text:span text:style-name="T6">n</text:span><text:span text:style-name="T2">el</text:span><text:span text:style-name="T33"> </text:span><text:span text:style-name="T2">ris</text:span><text:span text:style-name="T15">p</text:span><text:span text:style-name="T2">et</text:span><text:span text:style-name="T15">t</text:span><text:span text:style-name="T2">o</text:span><text:span text:style-name="T35"> </text:span><text:span text:style-name="T6">d</text:span><text:span text:style-name="T2">ei</text:span><text:span text:style-name="T33"> </text:span><text:span text:style-name="T2">cr</text:span><text:span text:style-name="T11">i</text:span><text:span text:style-name="T2">teri</text:span><text:span text:style-name="T34"> </text:span><text:span text:style-name="T6">d</text:span><text:span text:style-name="T2">i</text:span><text:span text:style-name="T34"> </text:span><text:span text:style-name="T15">v</text:span><text:span text:style-name="T2">a</text:span><text:span text:style-name="T6">g</text:span><text:span text:style-name="T2">l</text:span><text:span text:style-name="T6">i</text:span><text:span text:style-name="T2">o tecn</text:span><text:span text:style-name="T6">i</text:span><text:span text:style-name="T11">c</text:span><text:span text:style-name="T2">o</text:span><text:span text:style-name="T51"> </text:span><text:span text:style-name="T6">p</text:span><text:span text:style-name="T2">ertine</text:span><text:span text:style-name="T6">n</text:span><text:span text:style-name="T2">ti</text:span><text:span text:style-name="T51"> </text:span><text:span text:style-name="T6">d</text:span><text:span text:style-name="T2">i</text:span><text:span text:style-name="T52"> </text:span><text:span text:style-name="T2">cui</text:span><text:span text:style-name="T53"> </text:span><text:span text:style-name="T2">al</text:span><text:span text:style-name="T6">l</text:span><text:span text:style-name="T2">’A</text:span><text:span text:style-name="T15">l</text:span><text:span text:style-name="T2">le</text:span><text:span text:style-name="T6">g</text:span><text:span text:style-name="T2">ato</text:span><text:span text:style-name="T51"> </text:span><text:span text:style-name="T2">II</text:span><text:span text:style-name="T53"> </text:span><text:span text:style-name="T6">d</text:span><text:span text:style-name="T2">el</text:span><text:span text:style-name="T52"> </text:span><text:span text:style-name="T2">Reg.</text:span><text:span text:style-name="T53"> </text:span><text:span text:style-name="T15">2</text:span><text:span text:style-name="T2">1</text:span><text:span text:style-name="T15">3</text:span><text:span text:style-name="T2">9</text:span><text:span text:style-name="T15">/</text:span><text:span text:style-name="T2">2</text:span><text:span text:style-name="T15">0</text:span><text:span text:style-name="T2">2</text:span><text:span text:style-name="T24">1</text:span><text:span text:style-name="T2">,</text:span><text:span text:style-name="T51"> </text:span><text:span text:style-name="T2">in</text:span><text:span text:style-name="T54"> </text:span><text:span text:style-name="T11">c</text:span><text:span text:style-name="T9">o</text:span><text:span text:style-name="T6">n</text:span><text:span text:style-name="T11">f</text:span><text:span text:style-name="T9">o</text:span><text:span text:style-name="T2">rm</text:span><text:span text:style-name="T11">i</text:span><text:span text:style-name="T2">tà</text:span><text:span text:style-name="T51"> </text:span><text:span text:style-name="T2">al</text:span><text:span text:style-name="T6">l</text:span><text:span text:style-name="T2">e</text:span><text:span text:style-name="T51"> </text:span><text:span text:style-name="T2">i</text:span><text:span text:style-name="T27">n</text:span><text:span text:style-name="T6">d</text:span><text:span text:style-name="T2">ica</text:span><text:span text:style-name="T6">z</text:span><text:span text:style-name="T2">io</text:span><text:span text:style-name="T6">n</text:span><text:span text:style-name="T2">i</text:span><text:span text:style-name="T54"> </text:span><text:span text:style-name="T2">ri</text:span><text:span text:style-name="T15">p</text:span><text:span text:style-name="T9">o</text:span><text:span text:style-name="T2">rt</text:span><text:span text:style-name="T11">a</text:span><text:span text:style-name="T2">te</text:span><text:span text:style-name="T55"> </text:span><text:span text:style-name="T2">nell’Avv</text:span><text:span text:style-name="T11">i</text:span><text:span text:style-name="T2">s</text:span><text:span text:style-name="T9">o</text:span><text:span text:style-name="T2">.</text:span></text:p>
        </text:list-item>
      </text:list>
      <text:p text:style-name="P9"/>
      <text:list xml:id="list102808459122911" text:continue-numbering="true" text:style-name="WW8Num1">
        <text:list-item>
          <text:p text:style-name="P18"><text:span text:style-name="T2">C</text:span><text:span text:style-name="T6">h</text:span><text:span text:style-name="T2">e</text:span><text:span text:style-name="T57"> </text:span><text:span text:style-name="T2">l’</text:span><text:span text:style-name="T6">i</text:span><text:span text:style-name="T27">nv</text:span><text:span text:style-name="T2">e</text:span><text:span text:style-name="T15">s</text:span><text:span text:style-name="T2">ti</text:span><text:span text:style-name="T15">m</text:span><text:span text:style-name="T2">e</text:span><text:span text:style-name="T11">n</text:span><text:span text:style-name="T37">t</text:span><text:span text:style-name="T9">o</text:span><text:span text:style-name="T2">/</text:span><text:span text:style-name="T27">p</text:span><text:span text:style-name="T11">r</text:span><text:span text:style-name="T15">o</text:span><text:span text:style-name="T6">g</text:span><text:span text:style-name="T15">e</text:span><text:span text:style-name="T37">tt</text:span><text:span text:style-name="T2">o</text:span><text:span text:style-name="T57"> </text:span><text:span text:style-name="T2">sa</text:span><text:span text:style-name="T30">r</text:span><text:span text:style-name="T2">à</text:span><text:span text:style-name="T32"> </text:span><text:span text:style-name="T11">c</text:span><text:span text:style-name="T15">o</text:span><text:span text:style-name="T6">n</text:span><text:span text:style-name="T37">f</text:span><text:span text:style-name="T9">o</text:span><text:span text:style-name="T2">r</text:span><text:span text:style-name="T15">m</text:span><text:span text:style-name="T2">e</text:span><text:span text:style-name="T32"> alle </text:span><text:span text:style-name="T2">prescrizioni e le raccomandazioni ri</text:span><text:span text:style-name="T27">p</text:span><text:span text:style-name="T9">o</text:span><text:span text:style-name="T2">r</text:span><text:span text:style-name="T11">ta</text:span><text:span text:style-name="T2">t</text:span><text:span text:style-name="T11">e nella “</text:span><text:span text:style-name="T13">Relazione di approfondimento valutativo del principio DNSH</text:span><text:span text:style-name="T14">” allegata all’Avviso;</text:span></text:p>
        </text:list-item>
      </text:list>
      <text:p text:style-name="P11"/>
      <text:list xml:id="list102807295878528" text:continue-numbering="true" text:style-name="WW8Num1">
        <text:list-item>
          <text:p text:style-name="P18"><text:span text:style-name="T4">Di</text:span><text:span text:style-name="T58"> </text:span><text:span text:style-name="T4">im</text:span><text:span text:style-name="T8">p</text:span><text:span text:style-name="T4">eg</text:span><text:span text:style-name="T17">n</text:span><text:span text:style-name="T4">arsi</text:span><text:span text:style-name="T58"> </text:span><text:span text:style-name="T4">a</text:span><text:span text:style-name="T58"> </text:span><text:span text:style-name="T14">c</text:span><text:span text:style-name="T10">o</text:span><text:span text:style-name="T8">n</text:span><text:span text:style-name="T4">se</text:span><text:span text:style-name="T14">r</text:span><text:span text:style-name="T4">va</text:span><text:span text:style-name="T14">r</text:span><text:span text:style-name="T4">e</text:span><text:span text:style-name="T59"> </text:span><text:span text:style-name="T4">in</text:span><text:span text:style-name="T60"> </text:span><text:span text:style-name="T10">o</text:span><text:span text:style-name="T4">ri</text:span><text:span text:style-name="T17">g</text:span><text:span text:style-name="T4">i</text:span><text:span text:style-name="T17">n</text:span><text:span text:style-name="T4">ale</text:span><text:span text:style-name="T59"> </text:span><text:span text:style-name="T4">si</text:span><text:span text:style-name="T17">n</text:span><text:span text:style-name="T4">o</text:span><text:span text:style-name="T61"> </text:span><text:span text:style-name="T4">al</text:span><text:span text:style-name="T8">l'</text:span><text:span text:style-name="T4">i</text:span><text:span text:style-name="T17">n</text:span><text:span text:style-name="T4">te</text:span><text:span text:style-name="T28">g</text:span><text:span text:style-name="T4">ra</text:span><text:span text:style-name="T8">l</text:span><text:span text:style-name="T4">e</text:span><text:span text:style-name="T59"> </text:span><text:span text:style-name="T4">rim</text:span><text:span text:style-name="T14">b</text:span><text:span text:style-name="T10">o</text:span><text:span text:style-name="T4">rso</text:span><text:span text:style-name="T59"> </text:span><text:span text:style-name="T8">d</text:span><text:span text:style-name="T4">el</text:span><text:span text:style-name="T59"> </text:span><text:span text:style-name="T4">fi</text:span><text:span text:style-name="T17">n</text:span><text:span text:style-name="T4">a</text:span><text:span text:style-name="T8">nz</text:span><text:span text:style-name="T4">i</text:span><text:span text:style-name="T14">a</text:span><text:span text:style-name="T4">men</text:span><text:span text:style-name="T14">t</text:span><text:span text:style-name="T4">o</text:span><text:span text:style-name="T61"> </text:span><text:span text:style-name="T4">tut</text:span><text:span text:style-name="T17">t</text:span><text:span text:style-name="T4">a</text:span><text:span text:style-name="T58"> </text:span><text:span text:style-name="T4">la</text:span><text:span text:style-name="T58"> </text:span><text:span text:style-name="T8">d</text:span><text:span text:style-name="T10">o</text:span><text:span text:style-name="T4">c</text:span><text:span text:style-name="T14">u</text:span><text:span text:style-name="T4">ment</text:span><text:span text:style-name="T14">a</text:span><text:span text:style-name="T8">z</text:span><text:span text:style-name="T4">io</text:span><text:span text:style-name="T8">n</text:span><text:span text:style-name="T4">e relativa</text:span><text:span text:style-name="T62"> </text:span><text:span text:style-name="T4">al</text:span><text:span text:style-name="T8">l</text:span><text:span text:style-name="T4">e</text:span><text:span text:style-name="T63"> </text:span><text:span text:style-name="T4">spe</text:span><text:span text:style-name="T14">s</text:span><text:span text:style-name="T4">e</text:span><text:span text:style-name="T63"> </text:span><text:span text:style-name="T14">a</text:span><text:span text:style-name="T17">m</text:span><text:span text:style-name="T23">m</text:span><text:span text:style-name="T4">is</text:span><text:span text:style-name="T14">s</text:span><text:span text:style-name="T4">i</text:span><text:span text:style-name="T17">b</text:span><text:span text:style-name="T4">i</text:span><text:span text:style-name="T8">l</text:span><text:span text:style-name="T4">i</text:span><text:span text:style-name="T50"> </text:span><text:span text:style-name="T4">e</text:span><text:span text:style-name="T56"> </text:span><text:span text:style-name="T4">a</text:span><text:span text:style-name="T56"> </text:span><text:span text:style-name="T4">for</text:span><text:span text:style-name="T8">n</text:span><text:span text:style-name="T4">i</text:span><text:span text:style-name="T14">r</text:span><text:span text:style-name="T4">e</text:span><text:span text:style-name="T56"> </text:span><text:span text:style-name="T4">tale</text:span><text:span text:style-name="T63"> </text:span><text:span text:style-name="T28">d</text:span><text:span text:style-name="T17">o</text:span><text:span text:style-name="T4">cumenta</text:span><text:span text:style-name="T8">z</text:span><text:span text:style-name="T14">i</text:span><text:span text:style-name="T10">o</text:span><text:span text:style-name="T8">n</text:span><text:span text:style-name="T4">e,</text:span><text:span text:style-name="T63"> </text:span><text:span text:style-name="T4">ai</text:span><text:span text:style-name="T50"> </text:span><text:span text:style-name="T4">fi</text:span><text:span text:style-name="T17">n</text:span><text:span text:style-name="T4">i</text:span><text:span text:style-name="T56"> </text:span><text:span text:style-name="T8">d</text:span><text:span text:style-name="T4">ei</text:span><text:span text:style-name="T64"> </text:span><text:span text:style-name="T14">c</text:span><text:span text:style-name="T10">o</text:span><text:span text:style-name="T8">n</text:span><text:span text:style-name="T4">tr</text:span><text:span text:style-name="T10">o</text:span><text:span text:style-name="T4">l</text:span><text:span text:style-name="T8">l</text:span><text:span text:style-name="T4">i</text:span><text:span text:style-name="T64"> </text:span><text:span text:style-name="T4">eff</text:span><text:span text:style-name="T17">e</text:span><text:span text:style-name="T4">tt</text:span><text:span text:style-name="T8">u</text:span><text:span text:style-name="T4">ati</text:span><text:span text:style-name="T50"> </text:span><text:span text:style-name="T8">d</text:span><text:span text:style-name="T4">a</text:span><text:span text:style-name="T8">g</text:span><text:span text:style-name="T4">li</text:span><text:span text:style-name="T56"> </text:span><text:span text:style-name="T17">o</text:span><text:span text:style-name="T14">r</text:span><text:span text:style-name="T8">g</text:span><text:span text:style-name="T4">a</text:span><text:span text:style-name="T8">n</text:span><text:span text:style-name="T4">i c</text:span><text:span text:style-name="T8">o</text:span><text:span text:style-name="T4">m</text:span><text:span text:style-name="T8">p</text:span><text:span text:style-name="T4">e</text:span><text:span text:style-name="T17">t</text:span><text:span text:style-name="T4">enti, q</text:span><text:span text:style-name="T17">u</text:span><text:span text:style-name="T4">alo</text:span><text:span text:style-name="T14">r</text:span><text:span text:style-name="T4">a ric</text:span><text:span text:style-name="T8">h</text:span><text:span text:style-name="T4">ie</text:span><text:span text:style-name="T14">s</text:span><text:span text:style-name="T4">to</text:span><text:span text:style-name="T10"> </text:span><text:span text:style-name="T4">in </text:span><text:span text:style-name="T14">s</text:span><text:span text:style-name="T4">ede </text:span><text:span text:style-name="T8">d</text:span><text:span text:style-name="T4">i</text:span><text:span text:style-name="T17"> </text:span><text:span text:style-name="T4">verif</text:span><text:span text:style-name="T14">i</text:span><text:span text:style-name="T4">ca di </text:span><text:span text:style-name="T14">c</text:span><text:span text:style-name="T10">o</text:span><text:span text:style-name="T8">n</text:span><text:span text:style-name="T14">f</text:span><text:span text:style-name="T10">o</text:span><text:span text:style-name="T4">rm</text:span><text:span text:style-name="T14">i</text:span><text:span text:style-name="T4">tà sul</text:span><text:span text:style-name="T8"> </text:span><text:span text:style-name="T4">pr</text:span><text:span text:style-name="T8">in</text:span><text:span text:style-name="T4">ci</text:span><text:span text:style-name="T8">p</text:span><text:span text:style-name="T14">i</text:span><text:span text:style-name="T4">o</text:span><text:span text:style-name="T10"> D</text:span><text:span text:style-name="T8">N</text:span><text:span text:style-name="T4">S</text:span><text:span text:style-name="T17">H</text:span><text:span text:style-name="T4">;</text:span></text:p>
        </text:list-item>
      </text:list>
      <text:p text:style-name="P12"/>
      <text:list xml:id="list102807035157307" text:continue-numbering="true" text:style-name="WW8Num1">
        <text:list-item>
          <text:p text:style-name="P18"><text:span text:style-name="T4">Di impegnarsi al rispetto del climate proofing così come declinao dalle normative vigenti.</text:span></text:p>
        </text:list-item>
      </text:list>
      <text:p text:style-name="P13"/>
      <text:p text:style-name="P13"/>
      <text:p text:style-name="P14"/>
      <text:p text:style-name="P19"><text:span text:style-name="T5">Luogo, Data</text:span><text:span text:style-name="T4"> </text:span><text:span text:style-name="T8">..........................</text:span><text:span text:style-name="T10">.</text:span><text:span text:style-name="T8">......</text:span><text:span text:style-name="T10">..</text:span><text:span text:style-name="T8">.........</text:span><text:span text:style-name="T4">.</text:span><text:span text:style-name="T8">..</text:span><text:span text:style-name="T4">.<text:tab/></text:span></text:p>
      <text:p text:style-name="P19"><text:span text:style-name="T4"><text:tab/>Il</text:span><text:span text:style-name="T14"> </text:span><text:span text:style-name="T10">L</text:span><text:span text:style-name="T4">ega</text:span><text:span text:style-name="T28">l</text:span><text:span text:style-name="T4">e Ra</text:span><text:span text:style-name="T8">pp</text:span><text:span text:style-name="T4">re</text:span><text:span text:style-name="T14">s</text:span><text:span text:style-name="T17">e</text:span><text:span text:style-name="T8">n</text:span><text:span text:style-name="T4">tante </text:span></text:p>
      <text:p text:style-name="P19"><text:span text:style-name="T4"><text:tab/> <text:s/>[</text:span><text:span text:style-name="T8">f</text:span><text:span text:style-name="T4">i</text:span><text:span text:style-name="T14">r</text:span><text:span text:style-name="T4">ma</text:span><text:span text:style-name="T14">t</text:span><text:span text:style-name="T4">o</text:span><text:span text:style-name="T10"> </text:span><text:span text:style-name="T4">di</text:span><text:span text:style-name="T17">g</text:span><text:span text:style-name="T4">ita</text:span><text:span text:style-name="T14">l</text:span><text:span text:style-name="T4">men</text:span><text:span text:style-name="T14">t</text:span><text:span text:style-name="T4">e]</text:span></text:p>
      <text:p text:style-name="P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Calibri" svg:font-family="Calibri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1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font-name-asian="NSimSun1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it" fo:country="IT" style:letter-kerning="true" style:font-name-asian="NSimSun" style:font-family-asian="NSimSun" style:font-pitch-asian="variable" style:font-size-asian="12pt" style:language-asian="zh" style:country-asian="CN" style:font-name-complex="Arial Unicode MS1" style:font-family-complex="'Arial Unicode M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 Unicode MS1" style:font-family-complex="'Arial Unicode M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WW8Num1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ListLabel_20_1" style:display-name="ListLabel 1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2" style:display-name="ListLabel 2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3" style:display-name="ListLabel 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4" style:display-name="ListLabel 4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·">
        <style:list-level-properties text:list-level-position-and-space-mode="label-alignment">
          <style:list-level-label-alignment text:label-followed-by="listtab"/>
        </style:list-level-properties>
        <style:text-properties style:font-name="Symbol1"/>
      </text:list-level-style-bullet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6" style:layout-grid-base-height="0.55cm" style:layout-grid-ruby-height="0cm" style:layout-grid-mode="none" style:layout-grid-ruby-below="false" style:layout-grid-print="false" style:layout-grid-display="false" style:layout-grid-base-width="0.36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1-30T16:47:57.312000000</meta:creation-date>
    <dc:date>2025-02-03T10:39:12.217000000</dc:date>
    <meta:editing-cycles>4</meta:editing-cycles>
    <meta:editing-duration>PT4M17S</meta:editing-duration>
    <meta:document-statistic meta:table-count="0" meta:image-count="0" meta:object-count="0" meta:page-count="1" meta:paragraph-count="16" meta:word-count="261" meta:character-count="2202" meta:non-whitespace-character-count="1951"/>
    <meta:generator>LibreOffice/7.5.2.2$Windows_X86_64 LibreOffice_project/53bb9681a964705cf672590721dbc85eb4d0c3a2</meta:generator>
  </office:meta>
</office:document-meta>
</file>