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rope" svg:font-family="Manrope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</style:style>
    <style:style style:name="P2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</style:style>
    <style:style style:name="P3" style:family="paragraph" style:parent-style-name="Text_20_body">
      <style:paragraph-properties fo:margin-left="0cm" fo:margin-right="0cm" fo:text-align="start" style:justify-single-word="false" fo:orphans="2" fo:widows="2" fo:text-indent="0cm" style:auto-text-indent="false"/>
    </style:style>
    <style:style style:name="T1" style:family="text">
      <style:text-properties fo:font-variant="normal" fo:text-transform="none" fo:color="#0f2957" style:font-name="Manrope" fo:font-size="12pt" fo:letter-spacing="normal" fo:font-style="normal" fo:font-weight="normal"/>
    </style:style>
    <style:style style:name="T2" style:family="text">
      <style:text-properties fo:font-variant="normal" fo:text-transform="none" fo:color="#0f2957" style:font-name="Manrope" fo:font-size="12pt" fo:letter-spacing="normal" fo:font-style="normal" fo:font-weight="bold"/>
    </style:style>
    <style:style style:name="T3" style:family="text">
      <style:text-properties fo:font-variant="normal" fo:text-transform="none" fo:color="#0074db" style:text-line-through-style="none" style:font-name="Manrope" fo:font-size="12pt" fo:letter-spacing="normal" fo:font-style="normal" style:text-underline-style="none" fo:font-weight="normal" style:text-blinking="false" fo:background-color="transparen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Vi informiamo che il Punto di Contatto Nazionale CERV Italia ha organizzato un webinar che si terrà </text:span><text:span text:style-name="Strong_20_Emphasis"><text:span text:style-name="T2">il 14 Febbraio dalle ore 11.00 alle ore 12.30 riguardo al Bando Reti di Città 2025</text:span></text:span><text:span text:style-name="T1">. La sessione informativa ha l'obiettivo di presentare le principali caratteristiche del bando, dall'obiettivo, alle priorità, così come i criteri di eleggibilità e le attività finanziabili. Naturalmente, ci sarà l'opportunità di porre alcuni quesiti al NCP.</text:span></text:p>
      <text:p text:style-name="P3"><text:span text:style-name="T1">La partecipazione è gratuita, ma </text:span><text:span text:style-name="Strong_20_Emphasis"><text:span text:style-name="T2">l'iscrizione è obbligatoria, entro il 13 Febbraio</text:span></text:span><text:span text:style-name="T1">, al seguente </text:span><text:a xlink:type="simple" xlink:href="https://forms.office.com/e/gb2jAPrtDE" office:target-frame-name="_blank" xlink:show="new" text:style-name="Internet_20_link" text:visited-style-name="Visited_20_Internet_20_Link"><text:span text:style-name="T3">link</text:span></text:a><text:span text:style-name="T1">.</text:span></text:p>
      <text:p text:style-name="P3"><text:span text:style-name="T1">Vi invitiamo a partecipare al sondaggio che abbiamo predisposto sul bando Reti di Città, con la finalità di aiutarci a migliorare il nostro servizio e portare all'attenzione della Commissione Europea eventuali difficoltà o suggerimenti, con lo scopo di rendere i bandi più efficaci e fruibili. Il sondaggio lo trovate </text:span><text:a xlink:type="simple" xlink:href="https://forms.office.com/e/aXrLaanaiH" office:target-frame-name="_blank" xlink:show="new" text:style-name="Internet_20_link" text:visited-style-name="Visited_20_Internet_20_Link"><text:span text:style-name="T3">qui</text:span></text:a><text:span text:style-name="T1">.</text:span></text:p>
      <text:p text:style-name="P3"><text:span text:style-name="T1">Vi ricordiamo che potete trovare i documenti ufficiali relativi al bando al </text:span><text:a xlink:type="simple" xlink:href="https://ec.europa.eu/info/funding-tenders/opportunities/portal/screen/opportunities/topic-details/CERV-2025-CITIZENS-TOWN-NT?isExactMatch=true&amp;status=31094501,31094502&amp;programmePeriod=2021%20-%202027&amp;frameworkProgramme=43251589&amp;order=DESC&amp;pageNumber=1&amp;pageSize=50&amp;sortBy=startDate" office:target-frame-name="_blank" xlink:show="new" text:style-name="Internet_20_link" text:visited-style-name="Visited_20_Internet_20_Link"><text:span text:style-name="T3">link</text:span></text:a><text:span text:style-name="T1">.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rope" svg:font-family="Manrope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41M40S</meta:editing-duration>
    <meta:editing-cycles>5</meta:editing-cycles>
    <meta:generator>OpenOffice/4.1.11$Win32 OpenOffice.org_project/4111m1$Build-9808</meta:generator>
    <dc:date>2025-02-05T13:29:46.31</dc:date>
    <dc:creator>Giuseppe Leto</dc:creator>
    <meta:document-statistic meta:table-count="0" meta:image-count="0" meta:object-count="0" meta:page-count="1" meta:paragraph-count="4" meta:word-count="146" meta:character-count="944"/>
    <meta:user-defined meta:name="Info 1"/>
    <meta:user-defined meta:name="Info 2"/>
    <meta:user-defined meta:name="Info 3"/>
    <meta:user-defined meta:name="Info 4"/>
  </office:meta>
</office:document-meta>
</file>